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267</text:p>
          </table:table-cell>
        </table:table-row>
        <table:table-row table:style-name="staatscourant.koprow1">
          <table:covered-table-cell/>
          <table:covered-table-cell/>
          <table:table-cell office:value-type="string" table:style-name="staatscourant.publicatiedatumcel">
            <text:p>23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Europese marktaanvraag, Aankondiging van een aanvraag tot hernieuwing van een toestemming voor het in de handel brengen van genetisch gemodificeerde organismen, Ministerie van Infrastructuur en Waterstaat</text:h>
      <text:p text:style-name="ifm_p_mt.7.4mm_ifm">De Minister van Infrastructuur en Waterstaat (IenW) maakt bekend dat, conform artikel 17 van de Richtlijn 2001/18/EG inzake de doelbewuste introductie van genetisch gemodificeerde organismen in het milieu, op 14 april 2026 afschriften zijn verzonden aan de Europese Commissie van een aanvraag tot hernieuwing van een toestemming voor het in de handel brengen van genetisch gemodificeerde organismen. Het betreft hernieuwingsaanvragen voor import, distributie en verkoop van genetisch gemodificeerde anjers met een gewijzigde bloemkleur.</text:p>
      <text:p text:style-name="ifm_p_mt.3.7mm_ifm">De aanvragen zijn ingediend, door Suntory Flowers Limited, gevestigd in Tokyo, Japan. De aanvraag is bij de Europese Commissie ingeschreven onder nummer GMHP-2025-36410. Het beoordelingsrapport kan gedurende dertig dagen worden ingezien op de website van het GMO-register van de Europese Commissie (https://food.ec.europa.eu/plants/genetically-modified-organisms/public-consultations_en#open-consultations).</text:p>
      <text:p text:style-name="ifm_p_mt.3.7mm_ifm">Deze aankondiging betreft geen Nederlandse procedure! Opmerkingen bij de hernieuwingsaanvraag kunnen via de bovenvermelde website uitsluitend aan de Europese Commissie worden gerich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5267</text:span><text:tab/>23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5267</text:span><text:tab/>23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uropese marktaanvraag, Aankondiging van een aanvraag tot hernieuwing van een toestemming voor het in de handel brengen van genetisch gemodificeerde organismen, Ministerie van Infrastructuur en Waterstaat</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5267</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526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Planten</meta:user-defined>
    <meta:user-defined meta:name="DC.title">Europese marktaanvraag, Aankondiging van een aanvraag tot hernieuwing van een toestemming voor het in de handel brengen van genetisch gemodificeerde organismen, Ministerie van Infrastructuur en Waterstaat</meta:user-defined>
    <meta:user-defined meta:name="DCTERMS.W3CDTF/DCTERMS.available">2026-04-23</meta:user-defined>
  </office:meta>
</office:document-meta>
</file>