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voor het legaliseren van een tijdelijke camera, inclusief aansluiting, langs het Amsterdam-Rijnkanaal, westzijde, nabij km 2.8000 e.v., aan de Kanaaldijk, te Diemen.</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van de Omgevingswet.</text:p>
            <text:p text:style-name="common-al"> </text:p>
            <text:p text:style-name="common-al">De aanvraag met zaaknummer RWSZ2026-00003240 betref<text:a xlink:href="" xlink:type="simple">t</text:a> het legaliseren van een tijdelijke camera, inclusief aansluiting, langs het Amsterdam-Rijnkanaal, westzijde, nabij km 2.8000 e.v., aan de Kanaaldijk, te Diemen.</text:p>
            <text:p text:style-name="common-al"> </text:p>
            <text:p text:style-name="common-al">
            <text:span text:style-name="nadrukvet">Terinzagelegging</text:span>
          </text:p>
            <text:p text:style-name="common-al">Het besluit, met bijbehorende stukken, is van 17 april 2026 tot 1 juni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25 44 62 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25 44 62 20 of via e-mail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spa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161</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161</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161</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49808</meta:user-defined>
    <meta:user-defined meta:name="DCTERMS.abstract">Omgevingsvergunning Gemeente Diemen camera Kanaaldijk Diemen 23-12-2025 tm 19-5-2026</meta:user-defined>
    <dc:language>nl</dc:language>
    <meta:user-defined meta:name="OVERHEIDop.locatietype/OVERHEIDop.gebiedsmarkering">Punt</meta:user-defined>
    <meta:user-defined meta:name="DC.title">Kennisgeving besluit</meta:user-defined>
    <meta:user-defined meta:name="DCTERMS.W3CDTF/DCTERMS.available">2026-04-17</meta:user-defined>
    <meta:user-defined meta:name="DCTERMS.W3CDTF/OVERHEIDop.jaargang">2026</meta:user-defined>
    <meta:user-defined meta:name="OVERHEIDop.externeBijlage">Publ. Samenvatting|exb-2026-13759</meta:user-defined>
    <meta:user-defined meta:name="OVERHEIDop.externeBijlage">Publ. RWS 2026-9733 3240 Beschikking OW|exb-2026-13760</meta:user-defined>
    <meta:user-defined meta:name="OVERHEIDop.externeBijlage">Publ. Aanwijzing cameragebied Kanaaldijk Ouddie...|exb-2026-13761</meta:user-defined>
    <meta:user-defined meta:name="OVERHEIDop.publicationIssue">15161</meta:user-defined>
    <meta:user-defined meta:name="OVERHEIDop.StcrtID/DC.identifier">stcrt-2026-15161</meta:user-defined>
    <meta:user-defined meta:name="OVERHEIDop.versieInformatie"/>
  </office:meta>
</office:document-meta>
</file>