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Kabels en leidingen leggen in het beperkingengebied van een Rijksweg te Schoollaan 46, 9628AJ, Siddeburen, Midden-Groningen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596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Schoollaan 46, 9628AJ, Siddeburen, Midden-Gronin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5086</text:span><text:line-break/><text:date style:data-style-name="dag" text:fixed="true" text:date-value="2026-04-17"/><text:line-break/><text:date style:data-style-name="jaar" text:fixed="true" text:date-value="2026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086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086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3705</meta:user-defined>
    <meta:user-defined meta:name="DCTERMS.abstract">Omgevingsmelding K&amp;L Enexis Netbeheer  Schoollaan 46 Siddeburen Midden-Gr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Kabels en leidingen leggen in het beperkingengebied van een Rijksweg te Schoollaan 46, 9628AJ, Siddeburen, Midden-Groningen.</meta:user-defined>
    <meta:user-defined meta:name="DCTERMS.W3CDTF/DCTERMS.available">2026-04-17</meta:user-defined>
    <meta:user-defined meta:name="DCTERMS.W3CDTF/OVERHEIDop.jaargang">2026</meta:user-defined>
    <meta:user-defined meta:name="OVERHEIDop.publicationIssue">15086</meta:user-defined>
    <meta:user-defined meta:name="OVERHEIDop.StcrtID/DC.identifier">stcrt-2026-15086</meta:user-defined>
    <meta:user-defined meta:name="OVERHEIDop.versieInformatie"/>
  </office:meta>
</office:document-meta>
</file>