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1490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903</text:p>
          </table:table-cell>
        </table:table-row>
        <table:table-row table:style-name="staatscourant.koprow1">
          <table:covered-table-cell/>
          <table:covered-table-cell/>
          <table:table-cell office:value-type="string" table:style-name="staatscourant.publicatiedatumcel">
            <text:p>15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Tijdelijke regeling van de Minister van Infrastructuur en Waterstaat van 14 april 2026, nr. IENW/BSK-2026/70369, tot sluiting van het luchtruim voor onbemande luchtvaartuigen boven Wageningen in verband met de herdenking op 4 mei 2026 en de vieringen op 5 mei 2026 en tot sluiting van het luchtruim boven Middelburg, Domburg en Vlissingen op 15 en 16 april 2026 (Regeling tijdelijke sluiting luchtruim Wageningen, Middelburg, Domburg en Vlissingen) [KetenID 28968]</text:h>
      <text:p text:style-name="ifm_p_mt.3.7mm_ifm">De Minister van Infrastructuur en Waterstaat,</text:p>
      <text:p text:style-name="ifm_p_mt.3.7mm_ifm">Gelet op artikel 5.10, eerste lid, onderdeel a, van de Wet luchtvaart;</text:p>
      <text:p text:style-name="ifm_p_mt.3.7mm_indent.0mm_ifm">BESLUIT:</text:p>
      <text:h text:style-name="ifm_p_font.bold_mt.5.08mm_page.keep-with-next_ifm" text:outline-level="2">Artikel<text:s/>1.<text:s/>Begripsbepalingen</text:h>
      <text:p text:style-name="ifm_p_mt.4.23mm_ifm">In deze regeling wordt verstaan onder:</text:p>
      <text:p text:style-name="ifm_p_ifm"> <text:span text:style-name="ifm_span_font.italic_ifm">basisverordening:</text:span> Verordening (EU) nr. 2018/1139 van het Europees Parlement en de Raad van 4 juli 2018 inzake gemeenschappelijke regels op het gebied van burgerluchtvaart en tot oprichting van een Agentschap van de Europese Unie voor de veiligheid van de luchtvaart, en tot wijziging van de Verordeningen (EG) nr. 2111/2005, (EG) nr. 1008/2008, (EU) nr. 996/2010, (EU) nr. 376/2014 en de Richtlijnen 2014/30/EU en 2014/53/EU van het Europees Parlement en de Raad, en tot intrekking van de Verordeningen (EG) nr. 552/2004 en (EG) nr. 216/2008 van het Europees Parlement en de Raad en Verordening (EEG) nr. 3922/91 van de Raad;</text:p>
      <text:p text:style-name="ifm_p_ifm"> <text:span text:style-name="ifm_span_font.italic_ifm">HEMS-vlucht:</text:span> vlucht met een helikopter uitgevoerd krachtens een AOC met een voorziening A3-Emergency medical service;</text:p>
      <text:p text:style-name="ifm_p_ifm"> <text:span text:style-name="ifm_span_font.italic_ifm">onbemand luchtvaartuig:</text:span> onbemand luchtvaartuig als bedoeld in artikel 3 van de basisverordening;</text:p>
      <text:p text:style-name="ifm_p_ifm"> <text:span text:style-name="ifm_span_font.italic_ifm">SAR-vlucht:</text:span> vlucht uitgevoerd met een vliegtuig of helikopter door een SAR-dienst als bedoeld in artikel 1 van de Regeling inzake SAR-dienst 1994 met als doel de opsporing en redding van mensen of dieren die zich in een levensbedreigende omstandigheid bevinden.</text:p>
      <text:h text:style-name="ifm_p_font.bold_mt.5.08mm_page.keep-with-next_ifm" text:outline-level="2">Artikel<text:s/>2<text:s/></text:h>
      <text:p text:style-name="ifm_p_mt.4.23mm_ifm">1.  Burgerluchtverkeer met onbemande luchtvaartuigen is om redenen van openbare orde en veiligheid verboden in het cirkelvormige gebied met een straal van 5 kilometer om het punt met de coördinaten 51°96’48.78”N en 005°66’27.57”O, zoals weergegeven op de kaart die is opgenomen in de bijlage bij deze regeling, vanaf de grond tot een hoogte van 120 meter boven gemiddeld zeeniveau, van maandag 4 mei 2026, 17.00 uur tot woensdag 6 mei 2026, 00.00 uur plaatselijke tijd.</text:p>
      <text:p text:style-name="ifm_p_mt.3.7mm_ifm">2.  Het verbod, bedoeld in het eerste lid, is niet van toepassing op onbemande luchtvaartuigen wanneer het betreft:</text:p>
      <text:p text:style-name="ifm_p_ifm">a.  brandweervluchten en douanevluchten, mits onder coördinatie van de politie;</text:p>
      <text:p text:style-name="ifm_p_ifm">b.  politievluchten;</text:p>
      <text:p text:style-name="ifm_p_ifm">c.  kustwachtvluchten;</text:p>
      <text:p text:style-name="ifm_p_ifm">d.  HEMS-vluchten;</text:p>
      <text:p text:style-name="ifm_p_ifm">e.  SAR-vluchten;</text:p>
      <text:p text:style-name="ifm_p_ifm">f.  vluchten uitgevoerd door de stichting Het Nationaal Comité Herdenking Capitulaties 1945 (Wageningen45).</text:p>
      <text:h text:style-name="ifm_p_font.bold_mt.5.08mm_page.keep-with-next_ifm" text:outline-level="2">Artikel<text:s/>3<text:s/></text:h>
      <text:p text:style-name="ifm_p_mt.4.23mm_ifm">1.  Burgerluchtverkeer met luchtvaartuigen is om redenen van openbare orde en veiligheid verboden in de volgende cirkelvormige gebieden:</text:p>
      <text:p text:style-name="ifm_p_ifm">a.  het gebied met een straal van 2.5 kilometer om het punt met de coördinaten 051°30’01.6272" N 003°36’ 53.1396" O, vanaf de grond tot een hoogte van 3500 voet (1.067 meter) boven gemiddeld zeeniveau, op donderdag 16 april 2026, 09.00 uur tot 17.00 uur plaatselijke tijd; en</text:p>
      <text:p text:style-name="ifm_p_ifm">b.  het gebied met een straal van 3 kilometer om het punt met de coördinaten 051°26'26.2100" N 003°34'55.2200" O, vanaf de grond tot een hoogte van 3500 voet (1.067 meter) boven gemiddeld zeeniveau, op donderdag 16 april, 13.00 uur tot 17.00 uur plaatselijke tijd; en</text:p>
      <text:p text:style-name="ifm_p_ifm">c.  het gebied met een straal van 2.5 kilometer om het punt met de coördinaten 051°33' 54.0504'' N 003°29'57.6312'' O, vanaf de grond tot een hoogte van 3500 voet (1.067 meter) boven gemiddeld zeeniveau, op woensdag 15 april 2026 21:30 uur tot donderdag 16 april 2026 10:00 uur plaatselijke tijd.</text:p>
      <text:p text:style-name="ifm_p_mt.3.7mm_ifm">2.  Het verbod, bedoeld in het eerste lid, is niet van toepassing op luchtvaartuigen wanneer het betreft:</text:p>
      <text:p text:style-name="ifm_p_ifm">a.  brandweervluchten en douanevluchten, mits onder coördinatie van de politie;</text:p>
      <text:p text:style-name="ifm_p_ifm">b.  politievluchten;</text:p>
      <text:p text:style-name="ifm_p_ifm">c.  kustwachtvluchten;</text:p>
      <text:p text:style-name="ifm_p_ifm">d.  HEMS-vluchten; en</text:p>
      <text:p text:style-name="ifm_p_ifm">e.  SAR-vluchten.</text:p>
      <text:h text:style-name="ifm_p_font.bold_mt.5.08mm_page.keep-with-next_ifm" text:outline-level="2">Artikel<text:s/>4<text:s/></text:h>
      <text:p text:style-name="ifm_p_mt.4.23mm_ifm">Deze regeling treedt met betrekking tot artikel 2 in werking met ingang van 4 mei 2026 en vervalt met ingang van 6 mei 2026 en met betrekking tot artikel 3 treedt de regeling in werking met ingang van 15 april 2026, 21.30 uur en vervalt met ingang van 16 april 2026, 17.00 uur.</text:p>
      <text:h text:style-name="ifm_p_font.bold_mt.5.08mm_page.keep-with-next_ifm" text:outline-level="2">Artikel<text:s/>5<text:s/></text:h>
      <text:p text:style-name="ifm_p_mt.4.23mm_ifm">Deze regeling wordt aangehaald als: Regeling tijdelijke sluiting luchtruim Wageningen, Middelburg, Domburg en Vlissingen.</text:p>
      <text:p text:style-name="ifm_p_mt.3.7mm_ifm">Deze regeling zal met de toelichting in de Staatscourant worden geplaatst. Van de regeling zal door de verlener van luchtverkeersdiensten mededeling worden gedaan door middel van luchtvaartpublicaties zijnde Notice to Airmen.</text:p>
      <text:p text:style-name="ifm_p_font.italic_mt.3.7mm_ifm">De Minister van Infrastructuur en Waterstaat,<text:line-break/>V.<text:s/>Karremans</text:p>
      <text:h text:style-name="ifm_p_font.bold_mt.5.08mm_page.break-before_ifm" text:outline-level="3">TOELICHTING</text:h>
      <text:h text:style-name="ifm_p_font.bold_mt.5.08mm_page.keep-with-next_ifm" text:outline-level="4">Algemeen</text:h>
      <text:h text:style-name="ifm_p_font.bold-italic_mt.5.08mm_page.keep-with-next_ifm" text:outline-level="5">Wageningen</text:h>
      <text:p text:style-name="ifm_p_mt.4.23mm_ifm">In het kader van de herdenkingen op 4 mei en de vieringen op 5 mei vinden in Wageningen verschillende evenementen plaats, waaronder een defilé. De NOS doet hier live verslag van, waardoor de kans op incidenten groter is. Daarnaast meldt de politie een verhoogd risico op incidenten als gevolg van de recente ontwikkelingen in het Midden-Oosten en het effect hiervan op de Nederlandse samenleving.</text:p>
      <text:p text:style-name="ifm_p_mt.3.7mm_ifm">Een veilig en ongestoord verloop van zowel de herdenking als het defilé, met mogelijke deelname van (buitenlandse) hoogwaardigheidsbekleders, vraagt om goede en specifieke veiligheidsmaatregelen. Om een ongestoord verloop van de evenementen te kunnen borgen is vanuit de politie het verzoek gedaan het luchtruim boven Wageningen tot een hoogte van 120 meter in een straal van vijf kilometer om het punt met de coördinaten 51°96’48.78”N en 005°66’27.57”E te sluiten voor onbemand luchtverkeer. Bemand luchtverkeer is op deze geringe hoogte altijd al verboden.</text:p>
      <text:h text:style-name="ifm_p_font.bold-italic_mt.5.08mm_page.keep-with-next_ifm" text:outline-level="5">Middelburg, Domburg en Vlissingen</text:h>
      <text:p text:style-name="ifm_p_mt.4.23mm_ifm">Op 16 april 2026 vindt in Middelburg de Four Freedom Awards 2026 plaats. Dit evenement wordt bezocht door vele bezoekers en hoogwaardigheidsbekleders. Op basis van een risicoafweging worden gepaste beveiligingsmaatregelen getroffen. In het belang van een veilig verloop van het evenement heeft de politie verzocht het luchtruim in de directe omgeving van het evenement en daaraan gerelateerde locaties in Domburg en Vlissingen te sluiten.</text:p>
      <text:h text:style-name="ifm_p_font.bold-italic_mt.5.08mm_page.keep-with-next_ifm" text:outline-level="5">Uitgezonderde vluchten</text:h>
      <text:p text:style-name="ifm_p_mt.4.23mm_ifm">Uitgezonderd van het verbod zijn politievluchten, brandweervluchten, douanevluchten, kustwachtvluchten, vluchten ten behoeve van spoedeisende medische hulpverlening (HEMS), Search &amp; Rescue (SAR)-vluchten en ten aanzien van het verbod boven Wageningen ook vluchten uitgevoerd door Het Nationaal Comité Herdenking Capitulaties (organisator van de evenementen).</text:p>
      <text:h text:style-name="ifm_p_font.italic_mt.5.08mm_page.keep-with-next_ifm" text:outline-level="6">Sanctionering</text:h>
      <text:p text:style-name="ifm_p_mt.4.23mm_ifm">Op grond van artikel 11.9, eerste lid onder a. en onder 5° van de Wet luchtvaart, kan het handelen in strijd met het verbod gestraft worden met een hechtenis van ten hoogste zes maanden of een geldboete van ten hoogste de derde categorie.</text:p>
      <text:h text:style-name="ifm_p_font.italic_mt.5.08mm_page.keep-with-next_ifm" text:outline-level="6">Regeldruk gevolgen</text:h>
      <text:p text:style-name="ifm_p_mt.4.23mm_ifm">De onderhavige regeling heeft geen regeldrukgevolgen. De bepalingen van de regeling zijn louter operationeel van aard. Op grond van artikel 3, eerste lid, van de Instellingswet Adviescollege toetsing regeldruk, adviseert het adviescollege (ATR) over de regeldrukgevolgen van onder andere ontwerp ministeriële regelingen. Voor de categorieën genoemd in artikel 2 van de Regeling procedures adviescollege toetsing regeldruk zijn de uitzondering daarop genoemd. Omdat de genoemde uitzonderingen niet van toepassing zijn op deze spoedregeling is de ATR om advies gevraagd. Het Adviescollege toetsing regeldruk heeft het dossier niet geselecteerd voor een formeel advies, omdat het naar verwachting geen (omvangrijke) gevolgen voor de regeldruk heeft.</text:p>
      <text:h text:style-name="ifm_p_font.italic_mt.5.08mm_page.keep-with-next_ifm" text:outline-level="6">Internetconsultatie</text:h>
      <text:p text:style-name="ifm_p_mt.4.23mm_ifm">Er is geen internetconsultatie uitgevoerd voor deze regeling, omdat het hier spoedregelgeving betreft.</text:p>
      <text:h text:style-name="ifm_p_font.italic_mt.5.08mm_page.keep-with-next_ifm" text:outline-level="6">Inwerkingtreding</text:h>
      <text:p text:style-name="ifm_p_mt.4.23mm_ifm">Wat betreft de invoeringstermijn en inwerkingtreding van dit besluit wordt afgeweken van het stelsel van voor wetgeving vastgestelde verandermomenten. Afwijking hiervan is nodig aangezien de data van sluiting van het luchtruim voor onbemande luchtvaartuigen niet overeenkomt met een vast verandermoment. Daarnaast is het, nu het spoedregelgeving betreft, niet mogelijk een invoeringstermijn te hanteren. De luchtruimsluiting vindt plaats, voordat de invoeringstermijn doorlopen kan zijn.</text:p>
      <text:p text:style-name="ifm_p_mt.3.7mm_ifm">Deze regeling wordt, naast de publicatie ervan in de Staatscourant, ook via een Notice to Airmen (NOTAM) bekendgemaakt.</text:p>
      <text:p text:style-name="ifm_p_font.italic_mt.3.7mm_ifm">De Minister van Infrastructuur en Waterstaat,<text:line-break/>V.<text:s/>Karremans</text:p>
      <text:h text:style-name="ifm_p_font.bold_mt.5.08mm_page.break-before_ifm" text:outline-level="3">BIJLAGE<text:s/>BIJ ARTIKEL 2</text:h>
      <text:p text:style-name="ifm_p_mt.4.23mm_ifm"><draw:frame draw:name="Afbeelding1" draw:style-name="frame.picture" draw:z-index="1" svg:height="83mm" svg:width="150mm" text:anchor-type="paragraph" style:rel-height="scale" style:rel-width="scale"><draw:image draw:filter-name="PNG - Portable Network Graphics" xlink:actuate="onLoad" xlink:href="Pictures/stcrt-2026-14903-001.png" xlink:show="embed" xlink:type="simple"/></draw:fram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903</text:span><text:tab/>15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903</text:span><text:tab/>15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ijdelijke regeling van de Minister van Infrastructuur en Waterstaat van 14 april 2026, nr. IENW/BSK-2026/70369, tot sluiting van het luchtruim voor onbemande luchtvaartuigen boven Wageningen in verband met de herdenking op 4 mei 2026 en de vieringen op 5 mei 2026 en tot sluiting van het luchtruim boven Middelburg, Domburg en Vlissingen op 15 en 16 april 2026 (Regeling tijdelijke sluiting luchtruim Wageningen, Middelburg, Domburg en Vlissingen) [KetenID 28968]</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Infrastructuur en Waterstaa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4903</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90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Tijdelijke regeling van de Minister van Infrastructuur en Waterstaat van 14 april 2026, nr. IENW/BSK-2026/70369, tot sluiting van het luchtruim voor onbemande luchtvaartuigen boven Wageningen in verband met de herdenking op 4 mei 2026 en de vieringen op 5 mei 2026 en tot sluiting van het luchtruim boven Middelburg, Domburg en Vlissingen op 15 en 16 april 2026 (Regeling tijdelijke sluiting luchtruim Wageningen, Middelburg, Domburg en Vlissingen) [KetenID 28968]</meta:user-defined>
    <meta:user-defined meta:name="DCTERMS.W3CDTF/DCTERMS.available">2026-04-15</meta:user-defined>
  </office:meta>
</office:document-meta>
</file>