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family="section" style:name="ifm_sect_mleft.5.1mm_ifm">
      <style:section-properties fo:margin-left="5.1mm" fo:margin-right="0in" style:editable="false">
        <style:columns fo:column-count="1" fo:column-gap="0in"/>
      </style:section-properties>
    </style:style>
    <style:style style:class="text" style:display-name="ifm_span_font.italic_mt.4.23mm_ifm" style:family="text" style:name="ifm_span_font.italic_mt.4.23mm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4854</text:p>
          </table:table-cell>
        </table:table-row>
        <table:table-row table:style-name="staatscourant.koprow1">
          <table:covered-table-cell/>
          <table:covered-table-cell/>
          <table:table-cell office:value-type="string" table:style-name="staatscourant.publicatiedatumcel">
            <text:p>21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Financiën van 31 maart 2026 (2026-99719), houdende intrekking van een mandaatbesluit en wijziging van het Organisatiebesluit Ministerie van Financiën 2020 en het Mandaatbesluit Ministerie van Financiën 2020 in verband met de herschikking van de verantwoordelijkheidsverdeling binnen het SG-cluster en met de afhandeling van Woo-verzoeken</text:h>
      <text:p text:style-name="ifm_p_mt.3.7mm_ifm">De Minister van Financiën,</text:p>
      <text:p text:style-name="ifm_p_mt.3.7mm_ifm">Gelet op artikel 3, tweede lid, van het Coördinatiebesluit organisatie, bedrijfsvoering en informatiesystemen rijksdienst en artikel 10:3 van de Algemene wet bestuursrecht;</text:p>
      <text:p text:style-name="ifm_p_mt.3.7mm_indent.0mm_ifm">Besluit:</text:p>
      <text:h text:style-name="ifm_p_font.bold_mt.5.08mm_page.keep-with-next_ifm" text:outline-level="2">ARTIKEL<text:s/>I<text:s/></text:h>
      <text:p text:style-name="ifm_p_font.roman_mt.4.23mm_ifm">Het Organisatiebesluit Ministerie van Financiën 2020 wordt als volgt gewijzigd:</text:p>
      <text:p text:style-name="ifm_p_mt.3.7mm_indent.no_ifm">A</text:p>
      <text:p text:style-name="ifm_p_mt.3.7mm_ifm">Artikel 3 wordt als volgt gewijzigd:</text:p>
      <text:p text:style-name="ifm_p_mt.3.7mm_ifm">1.<text:s/>Onder vervanging van de punt aan het slot van het derde lid, onderdeel b, door een puntkomma worden drie onderdelen toegevoegd, luidende:</text:p>
      <text:section text:style-name="ifm_sect_mleft.5.1mm_ifm" text:name="d15e60">
        <text:p text:style-name="ifm_p_ifm">c.  de directie Bestuursondersteuning en Advies;</text:p>
        <text:p text:style-name="ifm_p_ifm">d.  de directie Communicatie;</text:p>
        <text:p text:style-name="ifm_p_ifm">e.  de directie Juridische Zaken.</text:p>
      </text:section>
      <text:p text:style-name="ifm_p_mt.3.7mm_ifm">2.<text:s/>In het vierde lid wordt na ‘eigenaar’ ingevoegd ‘voor de Douane en’.</text:p>
      <text:p text:style-name="ifm_p_mt.3.7mm_indent.no_ifm">B</text:p>
      <text:p text:style-name="ifm_p_mt.3.7mm_ifm">Artikel 5 wordt als volgt gewijzigd:</text:p>
      <text:p text:style-name="ifm_p_mt.3.7mm_ifm">1.<text:s/>In het tweede lid vervallen de onderdelen c tot en met e, onder verlettering van de onderdelen f tot en met k tot c tot en met h.</text:p>
      <text:p text:style-name="ifm_p_mt.3.7mm_ifm">2.<text:s/>In het derde lid vervalt onderdeel d, onder verlettering van de onderdelen e tot en met j tot d tot en met i.</text:p>
      <text:h text:style-name="ifm_p_font.bold_mt.5.08mm_page.keep-with-next_ifm" text:outline-level="2">ARTIKEL<text:s/>II<text:s/></text:h>
      <text:p text:style-name="ifm_p_font.roman_mt.4.23mm_ifm">Aan artikel 19a, eerste lid, eerste volzin, van het Mandaatbesluit Ministerie van Financiën 2020 wordt toegevoegd ‘dan wel bij een tijdelijk programmadirectoraat-generaal als bedoeld in artikel 11, eerste lid, van het Organisatiebesluit Ministerie van Financiën 2020’.</text:p>
      <text:h text:style-name="ifm_p_font.bold_mt.5.08mm_page.keep-with-next_ifm" text:outline-level="2">ARTIKEL<text:s/>III<text:s/></text:h>
      <text:p text:style-name="ifm_p_font.roman_mt.4.23mm_ifm">Het Besluit mandaat tijdelijke programmadirectoraat-generaal Herstel uitvoering Wet open overheid wordt ingetrokken.</text:p>
      <text:h text:style-name="ifm_p_font.bold_mt.5.08mm_page.keep-with-next_ifm" text:outline-level="2">ARTIKEL<text:s/>IV<text:s/></text:h>
      <text:p text:style-name="ifm_p_mt.4.23mm_ifm">1.  Deze regeling treedt in werking met ingang van de dag na de datum van uitgifte van de Staatscourant waarin zij wordt geplaatst en werkt terug tot en met 26 maart 2026.</text:p>
      <text:p text:style-name="ifm_p_mt.3.7mm_ifm">2.  De artikelen II en III werken terug tot en met 1 december 2024.</text:p>
      <text:p text:style-name="ifm_p_mt.3.7mm_ifm">Deze regeling wordt met de toelichting in de Staatscourant geplaatst.</text:p>
      <text:p text:style-name="ifm_p_font.italic_mt.3.7mm_ifm">De Minister van Financiën,<text:line-break/>E.<text:s/>Heinen</text:p>
      <text:h text:style-name="ifm_p_font.bold_mt.5.08mm_page.break-before_ifm" text:outline-level="3">TOELICHTING</text:h>
      <text:h text:style-name="ifm_p_font.bold_mt.5.08mm_page.keep-with-next_ifm" text:outline-level="4">ARTIKEL I</text:h>
      <text:p text:style-name="ifm_p_mt.4.23mm_ifm">De hier voorgestelde wijzigingen strekken tot het evenwichtiger maken van de portefeuilleverdeling binnen het cluster secretaris-generaal (SG-cluster) van het Ministerie van Financiën. De artikelen 3 en 5 van het Organisatiebesluit Ministerie van Financiën 2020 (Organisatiebesluit) beschrijven de respectievelijke portefeuilles van de secretaris-generaal (SG) en de plaatsvervangend secretaris-generaal (pSG). Met deze wijzigingen wordt ten eerste de verantwoordelijkheid voor de directies Bestuursondersteuning en Advies (BOA), Communicatie (COMM) en Juridische Zaken (DJZ) overgeheveld van de pSG naar de SG. Ten tweede wordt de rol van ‘eigenaar’ van de Douane van de pSG naar de SG overgeheveld. Met ‘eigenaar’ wordt gedoeld op degene die oog houdt voor stabiliteit en continuïteit van een organisatie en die verantwoordelijk is voor het inrichten en faciliteren van de governancestructuur gebaseerd op het rijksbreed toegepaste driehoeksmodel (zie artikel 1, onderdeel k, van het Organisatiebesluit). Deze wijzigingen hebben geen rechtspositionele gevolgen voor medewerkers. Evenwel is de ondernemingsraad van het Ministerie van Financiën in deze wijziging gekend.</text:p>
      <text:h text:style-name="ifm_p_font.bold_mt.5.08mm_page.keep-with-next_ifm" text:outline-level="4">ARTIKEL II</text:h>
      <text:p text:style-name="ifm_p_mt.4.23mm_ifm">Uit de resultaten van een pilot bij de Generale Thesaurie, het directoraat-generaal Toeslagen en het SG-cluster is gebleken dat het centraal beleggen van het mandaat om Woo-besluiten te ondertekenen bij de Concerndirectie Informatievoorziening en Openbaarmaking (CDIO) tot aanzienlijke versnelling in de afhandeling van Woo-verzoeken leidde. Per 1 december 2024 is de in de pilot gehanteerde werkwijze daarom uitgebreid naar alle overige directoraten-generaal (zie ook <text:span text:style-name="ifm_span_font.italic_mt.4.23mm_ifm">Stcrt.</text:span> 2025, 21307). Met de huidige formulering leek het programmadirectoraat-generaal Herstel (DGH) buiten de reikwijdte van deze bepaling te vallen. Dat is hersteld met deze wijziging.</text:p>
      <text:h text:style-name="ifm_p_font.bold_mt.5.08mm_page.keep-with-next_ifm" text:outline-level="4">ARTIKEL III</text:h>
      <text:p text:style-name="ifm_p_mt.4.23mm_ifm">Omdat Woo-verzoeken die betrekking hebben op informatie die bij DGH berust per 1 december 2024 worden afgehandeld door CDIO (zie ook de wijziging in Artikel II), dient het hier genoemde besluit (<text:span text:style-name="ifm_span_font.italic_mt.4.23mm_ifm">Stcrt.</text:span> 2024, 38597) per die datum te worden ingetrokken. Het op dit besluit berustende ondermandaatbesluit (<text:span text:style-name="ifm_span_font.italic_mt.4.23mm_ifm">Stcrt.</text:span> 2025, 17588) zal eveneens per die datum worden ingetrokken, zij het door de directeur-generaal Herstelbeleid.</text:p>
      <text:h text:style-name="ifm_p_font.bold_mt.5.08mm_page.keep-with-next_ifm" text:outline-level="4">ARTIKEL IV</text:h>
      <text:p text:style-name="ifm_p_mt.4.23mm_ifm">De inwerkingtredingsdatum van artikel I is bepaald op 26 maart 2026, zijnde de datum van het ondernemersbesluit van de SG waarmee de eerder genoemde herschikking in de verantwoordelijkheidsverdeling akkoord is bevonden.</text:p>
      <text:p text:style-name="ifm_p_mt.3.7mm_ifm">Voor wat betreft de inwerkingtreding van de artikelen II en III van 1 december 2024 is aangesloten bij de datum met ingang waarvan CDIO alle Woo-verzoeken afhandelt daar waar het verzoek betrekking heeft op informatie die berust bij het kernministerie dan wel bij DGH.</text:p>
      <text:p text:style-name="ifm_p_font.italic_mt.3.7mm_ifm">De Minister van Financiën,<text:line-break/>E.<text:s/>Hein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4854</text:span><text:tab/>21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4854</text:span><text:tab/>21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Financiën van 31 maart 2026 (2026-99719), houdende intrekking van een mandaatbesluit en wijziging van het Organisatiebesluit Ministerie van Financiën 2020 en het Mandaatbesluit Ministerie van Financiën 2020 in verband met de herschikking van de verantwoordelijkheidsverdeling binnen het SG-cluster en met de afhandeling van Woo-verzoeken</dc:title>
    <meta:user-defined meta:name="OVERHEID.Ministerie/DCTERMS.publisher">Ministerie van Binnenlandse Zaken en Koninkrijksrelaties</meta:user-defined>
    <meta:user-defined meta:name="OVERHEID.Ministerie/DC.creator">Ministerie van Financiën</meta:user-defined>
    <meta:user-defined meta:name="OVERHEIDop.configuratie">https://repository.officiele-overheidspublicaties.nl/MasterConfiguraties/MC-OEP-StcrtBvasDelegatieMandaatBesl-Web/1.25/xml/MC-OEP-StcrtBvasDelegatieMandaatBesl-Web.xml</meta:user-defined>
    <meta:user-defined meta:name="OVERHEIDop.steltVast"/>
    <meta:user-defined meta:name="OVERHEIDop.StcrtID/DC.identifier">stcrt-2026-14854</meta:user-defined>
    <meta:user-defined meta:name="OVERHEIDop.datumEindeReactietermijn"/>
    <meta:user-defined meta:name="OVERHEIDop.Rubriek/DC.type">delegatie- of mandaatbesluit</meta:user-defined>
    <meta:user-defined meta:name="OVERHEIDop.terinzageleggingBG"/>
    <meta:user-defined meta:name="OVERHEIDop.StcrtID/DCTERMS.isReplacedBy"/>
    <meta:user-defined meta:name="OVERHEIDop.StcrtID/DCTERMS.requires"/>
    <meta:user-defined meta:name="OVERHEIDop.StcrtID/DCTERMS.replaces"/>
    <meta:user-defined meta:name="OVERHEIDop.StcrtID/DCTERMS.isRequiredBy"/>
    <meta:user-defined meta:name="OVERHEIDop.StcrtID/DCTERMS.hasPart"/>
    <meta:user-defined meta:name="OVERHEIDop.publicationIssue">1485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Organisatie en beleid</meta:user-defined>
    <meta:user-defined meta:name="DC.title">Regeling van de Minister van Financiën van 31 maart 2026 (2026-99719), houdende intrekking van een mandaatbesluit en wijziging van het Organisatiebesluit Ministerie van Financiën 2020 en het Mandaatbesluit Ministerie van Financiën 2020 in verband met de herschikking van de verantwoordelijkheidsverdeling binnen het SG-cluster en met de afhandeling van Woo-verzoeken</meta:user-defined>
    <meta:user-defined meta:name="DCTERMS.W3CDTF/DCTERMS.available">2026-04-21</meta:user-defined>
  </office:meta>
</office:document-meta>
</file>