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807</text:p>
          </table:table-cell>
        </table:table-row>
        <table:table-row table:style-name="staatscourant.koprow1">
          <table:covered-table-cell/>
          <table:covered-table-cell/>
          <table:table-cell office:value-type="string" table:style-name="staatscourant.publicatiedatumcel">
            <text:p>21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directeur Bewaken en Beveiligen van de Nationaal Coördinator Terrorismebestrijding en Veiligheid van het Ministerie van Justitie en Veiligheid van 2 april 2026, nr. 7306488, houdende verlening van ondermandaat aan de onder de directeur ressorterende ambtenaren (Mandaatbesluit Bewaken en Beveiligen NCTV 2026)</text:h>
      <text:p text:style-name="ifm_p_mt.3.7mm_ifm">De directeur Bewaken en Beveiligen van de Nationaal Coördinator Terrorismebestrijding en Veiligheid van het Ministerie van Justitie en Veiligheid,</text:p>
      <text:p text:style-name="ifm_p_mt.3.7mm_ifm">Gelet op artikel 3, tweede lid, van het Mandaatbesluit Ministerie van Justitie en Veiligheid;</text:p>
      <text:p text:style-name="ifm_p_mt.3.7mm_indent.0mm_ifm">Besluit:</text:p>
      <text:h text:style-name="ifm_p_font.bold_mt.5.08mm_page.keep-with-next_ifm" text:outline-level="2">Artikel<text:s/>1<text:s/></text:h>
      <text:p text:style-name="ifm_p_mt.4.23mm_ifm">Van het ingevolge artikel 1, eerste lid, onderdeel d, van het Mandaatbesluit NCTV Ministerie van Justitie en Veiligheid 2019 aan de directeur Bewaken en Beveiligen verleende ondermandaat wordt, ten aanzien van de aangelegenheden die hun onderdeel betreffen, ondermandaat verleend aan:</text:p>
      <text:p text:style-name="ifm_p_ifm">a.  het hoofd van de Afdeling Openbaar Bestuur, Koninklijk Huis en Weerbaar Bewaken en Beveiligen;</text:p>
      <text:p text:style-name="ifm_p_ifm">b.  het hoofd van de Afdeling Internationaal, Contact en Intake;</text:p>
      <text:p text:style-name="ifm_p_ifm">c.  het hoofd van de Afdeling Rechtsstaat;</text:p>
      <text:p text:style-name="ifm_p_ifm">d.  het hoofd van de Afdeling Dienstverlening, Uitvoeringsbeleid en Beheersing;</text:p>
      <text:p text:style-name="ifm_p_ifm">e.  het hoofd van de Afdeling Stelsel – Strategie, Integratie en Innovatie;</text:p>
      <text:p text:style-name="ifm_p_ifm">f.  het hoofd van het Kenniscentrum Bewaken en Beveiligen.</text:p>
      <text:h text:style-name="ifm_p_font.bold_mt.5.08mm_page.keep-with-next_ifm" text:outline-level="2">Artikel<text:s/>2<text:s/></text:h>
      <text:p text:style-name="ifm_p_mt.4.23mm_ifm">In afwijking van artikel 1 wordt als leidinggevende in de zin van paragraaf 1.3 van de CAO Rijk, ten aanzien van de in het Kenniscentrum Bewaken en Beveiligen werkzame ambtenaren, de in artikel 1, onder e, genoemde functionaris aangewezen, voor zover het betreft de uitoefening van de bevoegdheden, vermeld in kolom 2 van bijlage 1 bij het Mandaatbesluit NCTV Ministerie van Justitie en Veiligheid 2019.</text:p>
      <text:h text:style-name="ifm_p_font.bold_mt.5.08mm_page.keep-with-next_ifm" text:outline-level="2">Artikel<text:s/>3<text:s/></text:h>
      <text:p text:style-name="ifm_p_mt.4.23mm_ifm">1.  De in artikel 1, onder a tot en met e, genoemde functionarissen wordt toegestaan elkaar volledig te vervangen. Zij treden daarbij in elkaars bevoegdheden.</text:p>
      <text:p text:style-name="ifm_p_mt.3.7mm_ifm">2.  De in artikel 1, onder e, genoemde functionaris wordt toegestaan de in artikel 1, onder f, genoemde functionaris volledig te vervangen en treedt daarbij in diens bevoegdheden</text:p>
      <text:h text:style-name="ifm_p_font.bold_mt.5.08mm_page.keep-with-next_ifm" text:outline-level="2">Artikel<text:s/>4<text:s/></text:h>
      <text:p text:style-name="ifm_p_mt.4.23mm_ifm">Het Mandaatbesluit Bewaken en Beveiligen NCTV 2024 en het Mandaatbesluit Coördinatie Bewaken en Beveiligen NCTV 2024 worden ingetrokken.</text:p>
      <text:h text:style-name="ifm_p_font.bold_mt.5.08mm_page.keep-with-next_ifm" text:outline-level="2">Artikel<text:s/>5<text:s/></text:h>
      <text:p text:style-name="ifm_p_mt.4.23mm_ifm">Dit besluit treedt in werking met ingang van de dag na de datum van uitgifte in de Staatscourant waarin zij wordt geplaatst en werkt terug tot en met 1 maart 2025.</text:p>
      <text:h text:style-name="ifm_p_font.bold_mt.5.08mm_page.keep-with-next_ifm" text:outline-level="2">Artikel<text:s/>6<text:s/></text:h>
      <text:p text:style-name="ifm_p_mt.4.23mm_ifm">Dit besluit wordt aangehaald als: Mandaatbesluit Bewaken en Beveiligen NCTV 2026.</text:p>
      <text:p text:style-name="ifm_p_mt.3.7mm_ifm">Dit besluit zal met de toelichting in de Staatscourant worden geplaatst.</text:p>
      <text:p text:style-name="ifm_p_font.italic_mt.3.7mm_ifm">De directeur Bewaken en Beveiligen van de Nationaal Coördinator Terrorismebestrijding en Veiligheid van het Ministerie van Justitie en Veiligheid,<text:line-break/>E.<text:s/>Schut</text:p>
      <text:h text:style-name="ifm_p_font.bold_mt.5.08mm_page.break-before_ifm" text:outline-level="3">TOELICHTING</text:h>
      <text:p text:style-name="ifm_p_mt.4.23mm_ifm">Dit besluit regelt de verlening van ondermandaat door de directeur Bewaken en Beveiligen van de Nationaal Coördinator Terrorismebestrijding en Veiligheid (hierna: NCTV) aan de hoofden van de onderdelen, die van de portefeuille Bewaken en Beveiligen van de NCTV deel uitmaken, ten aanzien van aangelegenheden die hun afdeling aangaan. Voor dit besluit geldt dat het nadrukkelijk verband houdt met het Mandaatbesluit NCTV Ministerie van Justitie en Veiligheid 2019, waarin de NCTV ondermandaat verleent aan de directeuren van de NCTV, voor zover het aangelegenheden betreffende hun portefeuilles aangaat. Dit besluit treedt in de plaats van het Mandaatbesluit Bewaken en Beveiligen NCTV 2024. Reden hiervoor, in samenhang met de direct hieraan voorafgaande wijziging van het Mandaatbesluit NCTV Ministerie van Justitie en Veiligheid 2019, is de wijziging van het Organisatiebesluit Ministerie van Justitie en Veiligheid (hierna: Organisatiebesluit) in verband met enkele wijzigingen in de organisatie en taakbeschrijvingen van de NCTV (Stcrt. 2026, nr. 10584). Die wijziging van het Organisatiebesluit betreft onder meer het instellen van vijf afdelingen alsook een kenniscentrum, in plaats van één afdeling, binnen de portefeuille Bewaken en Beveiligen, vanwege de ontwikkelingen die zich in de afgelopen jaren hebben voorgedaan in relatie tot het stelsel van bewaken en beveiligen en de hieruit voortvloeiende toegenomen werklast voor de NCTV als het gaat om het uitvoeren van de taken op het terrein van bewaken en beveiligen. In verband hiermee wordt met dit besluit geregeld dat aan de hoofden van de nieuwe onderdelen binnen de portefeuille Bewaken en Beveiligen, in plaats van aan het hoofd van de te vervallen afdeling Coördinatie Bewaken en Beveiligen, ondermandaat wordt verleend door de directeur Bewaken en Beveiligen voor de aangelegenheden die hun onderdelen aangaan. In samenhang hiermee wordt met dit besluit ook het Mandaatbesluit Coördinatie Bewaken en Beveiligen, dat strekte tot verlening van ondermandaat door het hoofd van voornoemde afdeling Coördinatie Bewaken en Beveiligen aan het plaatsvervangend hoofd daarvan, ingetrokken. Met dit besluit wordt uitvoering gegeven aan artikel 3, tweede lid, van het Mandaatbesluit Ministerie van Justitie en Veiligheid, dat het mogelijk maakt ondermandaat steeds één hiërarchisch niveau door te geven. Voor zover het gaat om besluiten inzake financieel beheer en het nemen van rechtspositionele besluiten wordt het ondermandaat reeds, met inachtneming van artikel 3, vijfde lid, van het Mandaatbesluit Ministerie van Justitie en Veiligheid, aan de hoofden van de van de portefeuille Bewaken en Beveiligen deel uitmakende onderdelen verleend. Enige uitzondering daarop betreft het nemen van rechtspositionele besluiten ten aanzien van de in het Kenniscentrum Bewaken en Beveiligen werkzame ambtenaren, waarvoor met dit besluit ondermandaat wordt verleend aan het hoofd van de Afdeling Stelsel – Strategie, Integratie en Innovatie. Aan dit besluit wordt, in lijn met genoemde wijziging van het Organisatiebesluit Ministerie van Justitie en Veiligheid, terugwerkende kracht tot en met 1 maart 2025 verleend.</text:p>
      <text:p text:style-name="ifm_p_font.italic_mt.3.7mm_ifm">De directeur Bewaken en Beveiligen van de Nationaal Coördinator Terrorismebestrijding en Veiligheid van het Ministerie van Justitie en Veiligheid,<text:line-break/>E.<text:s/>Schu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807</text:span><text:tab/>21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807</text:span><text:tab/>21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directeur Bewaken en Beveiligen van de Nationaal Coördinator Terrorismebestrijding en Veiligheid van het Ministerie van Justitie en Veiligheid van 2 april 2026, nr. 7306488, houdende verlening van ondermandaat aan de onder de directeur ressorterende ambtenaren (Mandaatbesluit Bewaken en Beveiligen NCTV 2026)</dc:title>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14807</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1480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Besluit van de directeur Bewaken en Beveiligen van de Nationaal Coördinator Terrorismebestrijding en Veiligheid van het Ministerie van Justitie en Veiligheid van 2 april 2026, nr. 7306488, houdende verlening van ondermandaat aan de onder de directeur ressorterende ambtenaren (Mandaatbesluit Bewaken en Beveiligen NCTV 2026)</meta:user-defined>
    <meta:user-defined meta:name="DCTERMS.W3CDTF/DCTERMS.available">2026-04-21</meta:user-defined>
  </office:meta>
</office:document-meta>
</file>