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664</text:p>
          </table:table-cell>
        </table:table-row>
        <table:table-row table:style-name="staatscourant.koprow1">
          <table:covered-table-cell/>
          <table:covered-table-cell/>
          <table:table-cell office:value-type="string" table:style-name="staatscourant.publicatiedatumcel">
            <text:p>21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Infrastructuur en Waterstaat, van 20 april 2026, nr. IENW/BSK-2026/51108, tot wijziging van het Besluit aanwijzing toezichthouders en opsporingsambtenaren Inspectie Leefomgeving en Transport betreffende vervoerswetgeving in verband met de aanwijzing van de toezichthouders Wet handhaving consumentenbescherming voor diensten voor personenvervoer per bus en per spoor en stedelijke, voorstedelijke en regionale vervoersdiensten</text:h>
      <text:p text:style-name="ifm_p_mt.3.7mm_ifm">De Staatssecretaris van Infrastructuur en Waterstaat,</text:p>
      <text:p text:style-name="ifm_p_mt.3.7mm_ifm">Gelet op artikel 8a.3, eerste lid, van de Wet handhaving consumentenbescherming;</text:p>
      <text:p text:style-name="ifm_p_mt.3.7mm_indent.0mm_ifm">BESLUIT:</text:p>
      <text:h text:style-name="ifm_p_font.bold_mt.5.08mm_page.keep-with-next_ifm" text:outline-level="2">ARTIKEL<text:s/>I<text:s/></text:h>
      <text:p text:style-name="ifm_p_font.roman_mt.4.23mm_ifm">Artikel 1, eerste lid, van het Besluit aanwijzing toezichthouders en opsporingsambtenaren Inspectie Leefomgeving en Transport betreffende vervoerswetgeving wordt als volgt gewijzigd:</text:p>
      <text:p text:style-name="ifm_p_mt.3.7mm_ifm">1.<text:s/>In de aanhef wordt ‘Ministerie van Infrastructuur en Milieu’ vervangen door ‘Ministerie van Infrastructuur en Waterstaat’.</text:p>
      <text:p text:style-name="ifm_p_mt.3.7mm_ifm">2.<text:s/>In onderdeel d wordt ‘Minister van Infrastructuur en Milieu’ vervangen door ‘Minister van Infrastructuur en Waterstaat’.</text:p>
      <text:p text:style-name="ifm_p_mt.3.7mm_ifm">3.<text:s/>Onder vervanging van de punt aan het slot van onderdeel d door een puntkomma wordt een onderdeel toegevoegd, luidende:</text:p>
      <text:section text:style-name="ifm_sect_mleft.5.1mm_ifm" text:name="d15e63">
        <text:p text:style-name="ifm_p_ifm">e.  artikel 8a.3, eerste lid, van de Wet handhaving consumentenbescherming, voor zover het betreft diensten voor personenvervoer per bus en per spoor en stedelijke, voorstedelijke en regionale vervoersdiensten.</text:p>
      </text:section>
      <text:h text:style-name="ifm_p_font.bold_mt.5.08mm_page.keep-with-next_ifm" text:outline-level="2">ARTIKEL<text:s/>II<text:s/></text:h>
      <text:p text:style-name="ifm_p_mt.4.23mm_ifm">Dit besluit treedt in werking met ingang van de dag na de datum van uitgifte van de Staatscourant waarin het wordt geplaatst.</text:p>
      <text:p text:style-name="ifm_p_mt.3.7mm_ifm">Dit besluit zal met de toelichting in de Staatscourant worden geplaatst.</text:p>
      <text:p text:style-name="ifm_p_font.italic_mt.3.7mm_ifm">De Staatssecretaris van Infrastructuur en Waterstaat,<text:line-break/>A.W.H.<text:s/>Bertram</text:p>
      <text:h text:style-name="ifm_p_font.bold_mt.5.08mm_page.break-before_ifm" text:outline-level="3">TOELICHTING</text:h>
      <text:h text:style-name="ifm_p_font.bold_mt.5.08mm_page.keep-with-next_ifm" text:outline-level="4">Inleiding</text:h>
      <text:p text:style-name="ifm_p_mt.4.23mm_ifm">Dit besluit betreft de aanwijzing van de toezichthouders in het kader van de naleving van de bepalingen ter implementatie van Richtlijn (EU) 2019/882 van het Europees Parlement en de Raad van 17 april 2019 betreffende de toegankelijkheidsvoorschriften voor producten en diensten (hierna: Toegankelijkheidsrichtlijn) voor zover het diensten voor personenvervoer per bus en per spoor en stedelijke, voorstedelijke en regionale vervoersdiensten betreft. Daarnaast is van de gelegenheid gebruik gemaakt om de verwijzing in het aanwijzingsbesluit naar verouderde begrippen van het ministerie en de minister te actualiseren.</text:p>
      <text:h text:style-name="ifm_p_font.bold_mt.5.08mm_page.keep-with-next_ifm" text:outline-level="4">Achtergrond</text:h>
      <text:p text:style-name="ifm_p_mt.4.23mm_ifm">Het besluit wijzigt het Besluit aanwijzing toezichthouders en opsporingsambtenaren Inspectie Leefomgeving en Transport betreffende vervoerswetgeving ter uitvoering van artikel 8a.3, eerste lid, van de Wet handhaving consumentenbescherming. In dat artikel is, in samenhang met onderdeel h van de daarbij behorende bijlage, bepaald dat met het toezicht op de naleving van het bepaalde krachtens de artikelen 5c, eerste lid, en 8, tweede lid, van de Wet gelijke behandeling op grond van handicap of chronische ziekte ter implementatie van de artikelen 2, 4, 5, 13, 14, 15 en 23 van de Toegankelijkheidsrichtlijn, zijn belast de bij besluit van de Minister van Infrastructuur en Waterstaat aangewezen ambtenaren, voor zover het diensten voor personenvervoer per vliegtuig, per bus, per spoor, over water en stedelijke, voorstedelijke en regionale vervoersdiensten betreft.</text:p>
      <text:p text:style-name="ifm_p_mt.3.7mm_ifm">Bij de implementatie van de Toegankelijkheidsrichtlijn is interdepartementaal besloten om het toezicht sectoraal in te vullen. Omdat de Inspectie Leefomgeving en Transport (hierna: ILT) reeds is aangewezen als toezichthouder voor passagiersrechten, is vanuit het oogpunt van coherentie er voor gekozen om ook het toezicht op naleving van de implementatiebepalingen met betrekking tot het personenvervoer te beleggen bij de ILT. Bij besluit van 3 juni 2025 zijn de ambtenaren van de ILT als toezichthouder aangewezen voor zover het personenvervoer per vliegtuig en over water betreft.<text:note text:id="n1" text:note-class="footnote"><text:note-citation text:label="1 ">1</text:note-citation><text:note-body><text:p text:style-name="ifm_p_font.normal_size.6.93pt_mt..5mm_indent.-0.1161in_mleft.0.1161in_ifm">Besluit van de Minister van Infrastructuur en Waterstaat, van 3 juni 2025, nr. IENW/BSK-2025/122587, tot aanwijzing van de toezichthouders Wet handhaving consumentenbescherming voor het personenvervoer per vliegtuig en over water en enkele reparaties in verschillende aanwijzingsbesluiten (Stcrt. 2025, 18030).</text:p></text:note-body></text:note> Verzuimd is toen te voorzien in een aanwijzing van de ambtenaren van de ILT voor het toezicht op de naleving van de implementatiebepalingen van de Toegankelijkheidsrichtlijn met betrekking tot diensten van personenvervoer per bus of spoor of stedelijke- en voorstedelijke of regionale vervoersdiensten. Het onderhavige wijzigingsbesluit herstelt deze omissie.</text:p>
      <text:p text:style-name="ifm_p_mt.3.7mm_ifm">De Toegankelijkheidsrichtlijn is voor personenvervoer per bus en per spoor en de stedelijke, voorstedelijke en regionale vervoersdiensten geïmplementeerd in het Besluit toegankelijkheid van het openbaar vervoer (Hoofdstuk 4a – Toegankelijkheidsvoorschriften voor producten en diensten conform richtlijn 2019/882). De ambtenaren van de ILT zijn met onderhavige wijziging van het aanwijzingsbesluit belast met de controle op de naleving van hoofdstuk 4a van het Besluit toegankelijkheid van het openbaar vervoer. De aanwijzing betreft concreet het toezicht op de naleving van de regels voor de dienstaanbieders die actief zijn in het personenvervoer per trein, bus, tram en metro.</text:p>
      <text:p text:style-name="ifm_p_mt.3.7mm_ifm">Bij de voorbereiding van dit besluit is overleg gevoerd met de ILT. Op de financiële gevolgen van de nieuwe toezichttaak van de ILT en de door de ILT uitgevoerde Handhaafbaarheids-, Uitvoerbaarheids- en Fraudebestendigheidstoets op de implementatie van de Toegankelijkheidsrichtlijn is ingegaan in de nota van toelichting bij de wijziging van het Besluit toegankelijkheid van het openbaar vervoer<text:note text:id="n2" text:note-class="footnote"><text:note-citation text:label="2 ">2</text:note-citation><text:note-body><text:p text:style-name="ifm_p_font.normal_size.6.93pt_mt..5mm_indent.-0.1161in_mleft.0.1161in_ifm">Besluit van 3 juni 2024 tot wijziging van het Besluit toegankelijkheid van het openbaar vervoer in verband met de implementatie van Richtlijn (EU) 2019/882 van het Europees Parlement en de Raad van 17 april 2019 betreffende de toegankelijkheidsvoorschriften voor producten en diensten (PbEU 2019, L 151) (Stb. 2024, 179).</text:p></text:note-body></text:note>.</text:p>
      <text:p text:style-name="ifm_p_font.italic_mt.3.7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664</text:span><text:tab/>21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664</text:span><text:tab/>21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Infrastructuur en Waterstaat, van 20 april 2026, nr. IENW/BSK-2026/51108, tot wijziging van het Besluit aanwijzing toezichthouders en opsporingsambtenaren Inspectie Leefomgeving en Transport betreffende vervoerswetgeving in verband met de aanwijzing van de toezichthouders Wet handhaving consumentenbescherming voor diensten voor personenvervoer per bus en per spoor en stedelijke, voorstedelijke en regionale vervoersdiensten</dc:title>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4664</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66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Spoor</meta:user-defined>
    <meta:user-defined meta:name="OVERHEID.TaxonomieBeleidsagenda/OVERHEID.category">Verkeer | Weg</meta:user-defined>
    <meta:user-defined meta:name="OVERHEID.TaxonomieBeleidsagenda/OVERHEID.category">Verkeer | Organisatie en beleid</meta:user-defined>
    <meta:user-defined meta:name="DC.title">Besluit van de Staatssecretaris van Infrastructuur en Waterstaat, van 20 april 2026, nr. IENW/BSK-2026/51108, tot wijziging van het Besluit aanwijzing toezichthouders en opsporingsambtenaren Inspectie Leefomgeving en Transport betreffende vervoerswetgeving in verband met de aanwijzing van de toezichthouders Wet handhaving consumentenbescherming voor diensten voor personenvervoer per bus en per spoor en stedelijke, voorstedelijke en regionale vervoersdiensten</meta:user-defined>
    <meta:user-defined meta:name="DCTERMS.alternative"/>
    <meta:user-defined meta:name="DCTERMS.W3CDTF/OVERHEIDop.datumOndertekening">2026-04-20</meta:user-defined>
    <meta:user-defined meta:name="DCTERMS.W3CDTF/DCTERMS.available">2026-04-21</meta:user-defined>
    <meta:user-defined meta:name="OVERHEIDop.Ruimtelijkplan/OVERHEIDop.bekendmakingBetreffendePlan"/>
  </office:meta>
</office:document-meta>
</file>