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14509-n1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9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RECTIFICATIE Regeling van de Minister van Werk en Participatie van 9 april 2026, nr. 2026-0000095002, tot wijziging van de Regeling inburgering 2021 in verband met het vaststellen van de reserveringsruimte [KetenID WGK028860]</text:h>
      <text:p text:style-name="ifm_p_mt.7.4mm_ifm">In deze publicatie, Staatscourant nr. 14509 van 17 april 2026, is per abuis een onjuistheid opgenomen. Deze onjuistheid wordt hierbij gerectificeerd.</text:p>
      <text:p text:style-name="ifm_p_mt.3.7mm_ifm">Aan hoofdstuk 10 van de Regeling inburgering 2021 is abusievelijk artikel 10.5, met als opschrift ‘Vaststelling reserveringsruimte’, toegevoegd. Dit had artikel 10.6 moeten zijn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14509-n1</text:span><text:tab/>19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14509-n1</text:span><text:tab/>19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RECTIFICATIE Regeling van de Minister van Werk en Participatie van 9 april 2026, nr. 2026-0000095002, tot wijziging van de Regeling inburgering 2021 in verband met het vaststellen van de reserveringsruimte [KetenID WGK028860]</dc:title>
    <meta:user-defined meta:name="OVERHEIDop.Rubriek/DC.type">algemeen verbindend voorschrift (ministeriële regeling)</meta:user-defined>
    <meta:user-defined meta:name="OVERHEID.Ministerie/DCTERMS.publisher">Ministerie van Binnenlandse Zaken en Koninkrijksrelaties</meta:user-defined>
    <meta:user-defined meta:name="OVERHEID.Ministerie/DC.creator">Ministerie van Sociale Zaken en Werkgelegenheid</meta:user-defined>
    <meta:user-defined meta:name="OVERHEIDop.configuratie">https://repository.officiele-overheidspublicaties.nl/MasterConfiguraties/MC-OEP-StcrtBvasAvvMR-Web/1.23/xml/MC-OEP-StcrtBvasAvvMR-Web.xml</meta:user-defined>
    <meta:user-defined meta:name="OVERHEIDop.steltVast"/>
    <meta:user-defined meta:name="OVERHEIDop.StcrtID/DC.identifier">stcrt-2026-14509-n1</meta:user-defined>
    <meta:user-defined meta:name="OVERHEIDop.datumEindeReactietermijn"/>
    <meta:user-defined meta:name="OVERHEIDop.ketenID"/>
    <meta:user-defined meta:name="OVERHEIDop.terinzageleggingBG"/>
    <meta:user-defined meta:name="DCTERMS.relation"/>
    <meta:user-defined meta:name="DCTERMS.W3CDTF/OVERHEIDop.materieelUitgewerkt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14509</meta:user-defined>
    <meta:user-defined meta:name="DCTERMS.W3CDTF/OVERHEIDop.jaargang">2026</meta:user-defined>
    <meta:user-defined meta:name="OVERHEIDop.versieInformatie">Rectificatie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ministerie</meta:user-defined>
    <meta:user-defined meta:name="OVERHEID.TaxonomieBeleidsagenda/OVERHEID.category">Migratie en integratie | Immigratie</meta:user-defined>
    <meta:user-defined meta:name="DC.title">RECTIFICATIE Regeling van de Minister van Werk en Participatie van 9 april 2026, nr. 2026-0000095002, tot wijziging van de Regeling inburgering 2021 in verband met het vaststellen van de reserveringsruimte [KetenID WGK028860]</meta:user-defined>
    <meta:user-defined meta:name="OVERHEIDop.versienummer">n1</meta:user-defined>
    <meta:user-defined meta:name="DCTERMS.W3CDTF/DCTERMS.available">2026-08-19</meta:user-defined>
  </office:meta>
</office:document-meta>
</file>