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26-14477-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7.4mm_ifm" style:family="paragraph" style:name="ifm_p_mt.7.4mm_ifm" style:parent-style-name="Basis">
      <style:paragraph-properties fo:margin-top="7.4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span_font.bold_mt.7.4mm_ifm" style:family="text" style:name="ifm_span_font.bold_mt.7.4mm_ifm">
      <style:text-properties fo:font-weight="bold"/>
    </style:style>
    <style:style style:class="text" style:display-name="ifm_span_font.subscript_mt.4.23mm_ifm" style:family="text" style:name="ifm_span_font.subscript_mt.4.23mm_ifm">
      <style:text-properties style:text-position="sub 70%"/>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4477</text:p>
          </table:table-cell>
        </table:table-row>
        <table:table-row table:style-name="staatscourant.koprow1">
          <table:covered-table-cell/>
          <table:covered-table-cell/>
          <table:table-cell office:value-type="string" table:style-name="staatscourant.publicatiedatumcel">
            <text:p>23 april</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Kennisgeving Delta Rhine Corridor West, Ministerie van Economische Zaken en Klimaat</text:h>
      <text:p text:style-name="ifm_p_mt.7.4mm_ifm"><text:span text:style-name="ifm_span_font.bold_mt.7.4mm_ifm">Vaststelling van de benodigde onderzoeken voor het milieueffectrapport (MER): de definitieve Notitie Reikwijdte en Detailniveau (NRD) en publicatie inspraakbundel en nota van antwoord op het concept van de NRD.</text:span></text:p>
      <text:h text:style-name="ifm_p_font.bold_mt.5.08mm_page.keep-with-next_ifm" text:outline-level="4">Delta Rhine Corridor West</text:h>
      <text:p text:style-name="ifm_p_mt.4.23mm_ifm">Met een kennisgeving op donderdag 23 april 2026 heeft de Staatssecretaris van Klimaat en Groene Groei (hierna: KGG) u geïnformeerd over het voornemen van de Delta Rhine Corridor West (hierna: DRC West), met daarin de plannen van het initiatief op hoofdlijnen. DRC West voorziet in buisleidingen, inclusief technische installaties, voor het transport van waterstof en CO<text:span text:style-name="ifm_span_font.subscript_mt.4.23mm_ifm">2</text:span> van Rotterdam, via Moerdijk, tot en met Boxtel. Gasunie is verantwoordelijk voor het ontwerp en de aanleg van de buisleidingen. Voor de DRC West worden de mogelijke gevolgen van het initiatief op het milieu onderzocht, zodat dit kan worden meegenomen in de besluitvorming. De resultaten van de milieuonderzoeken komen samen in het milieueffectrapport (MER).</text:p>
      <text:p text:style-name="ifm_p_mt.3.7mm_ifm">Van vrijdag 5 september tot en met donderdag 16 oktober 2025 heeft de concept-Notitie Reikwijdte en Detailniveau (concept-NRD) samen met het Voornemen en Participatieplan (VenP) ter inzage gelegen. In de concept-NRD staan de kaders voor het op te stellen milieueffectrapport. Het VenP beschrijft hoe de omgeving in de procedure wordt betrokken. Eenieder heeft hierop kunnen reageren. Dit heeft geen aanleiding gegeven tot wijzigingen. Op dinsdag 7 april 2026 is de NRD vastgesteld door de Staatssecretaris van KGG. Het is niet meer mogelijk om een reactie te geven op het definitieve NRD.</text:p>
      <text:p text:style-name="ifm_p_mt.3.7mm_ifm"><draw:frame draw:name="Afbeelding1" draw:style-name="frame.picture" draw:z-index="1" svg:height="84mm" svg:width="150mm" text:anchor-type="paragraph" style:rel-height="scale" style:rel-width="scale"><draw:image draw:filter-name="PNG - Portable Network Graphics" xlink:actuate="onLoad" xlink:href="Pictures/stcrt-2026-14477-001.png" xlink:show="embed" xlink:type="simple"/></draw:frame></text:p>
      <text:h text:style-name="ifm_p_font.bold_mt.5.08mm_page.keep-with-next_ifm" text:outline-level="4">Besluitvorming</text:h>
      <text:p text:style-name="ifm_p_mt.4.23mm_ifm">Op de besluitvorming voor dit initiatief is de projectprocedure van toepassing. Dit betekent dat het tracé van de buisleidingen wordt vastgesteld in een projectbesluit door de Staatssecretaris van KGG in overeenstemming met de Minister van Volkshuisvesting en Ruimtelijke Ordening (hierna: VRO). Het projectbesluit wordt voorbereid in één gecoördineerde procedure samen met een aantal andere besluiten (vergunningen en ontheffingen) die voor het initiatief nodig zijn. De Staatssecretaris van KGG coördineert de procedure.</text:p>
      <text:h text:style-name="ifm_p_font.bold_mt.5.08mm_page.keep-with-next_ifm" text:outline-level="4">Notitie reikwijdte en detailniveau als onderdeel van de mer-procedure</text:h>
      <text:p text:style-name="ifm_p_mt.4.23mm_ifm">Bij een procedure voor een milieueffectrapportage (mer) worden mogelijke milieueffecten, bijvoorbeeld op leefomgevingskwaliteit van de mens, gezondheid, landschap, natuur, bodem en water in kaart gebracht. Zodat deze effecten een volwaardige rol kunnen spelen bij de besluitvorming. De resultaten hiervan worden gepresenteerd in het milieueffectrapport (MER). Het MER zal ook een ecologisch onderzoek bevatten. Afhankelijk van de uitkomst van dit onderzoek, wordt een passende beoordeling uitgevoerd om mogelijke gevolgen voor Natura 2000-gebieden in kaart te brengen. Een MER kan worden opgesteld op meerdere niveaus van besluitvorming. Bijvoorbeeld strategisch (plan-MER) of juist meer uitvoerend (project-MER). De DRC West wordt onderzocht aan de hand van zowel een plan-MER als een project-MER.</text:p>
      <text:h text:style-name="ifm_p_font.bold_mt.5.08mm_page.keep-with-next_ifm" text:outline-level="4">Welke informatie is er nodig voor de milieueffectrapportage?</text:h>
      <text:p text:style-name="ifm_p_mt.4.23mm_ifm">De Staatssecretaris van KGG heeft in de Notitie Reikwijdte en Detailniveau (hierna: NRD) aangegeven welk milieuonderzoek zal moeten worden uitgevoerd en hoe dit in het MER moet worden opgenomen. Het concept van deze NRD heeft samen met het Voornemen en Participatieplan (VenP) ter inzage gelegen. In de concept-NRD staan de kaders voor het op te stellen milieueffectrapport. Het VenP beschrijft hoe de omgeving in de procedure wordt betrokken. Eenieder heeft hierop kunnen reageren. Er zijn binnen de inspraaktermijn in totaal 103 reacties van particulieren, bedrijven, maatschappelijke organisaties en betrokken overheden ontvangen. Alle reacties en de beantwoording daarvan zijn gelijktijdig met de kennisgeving van de vaststelling van de NRD gepubliceerd.</text:p>
      <text:p text:style-name="ifm_p_mt.3.7mm_ifm">De Commissie voor de milieueffectrapportage (Commissie mer) heeft op maandag 8 december 2025 een advies uitgebracht op de concept-NRD. Uit de reacties en het advies van de Commissie mer komt een aantal zaken naar voren die belangrijk zijn om in het MER op te nemen. Met het advies van de Commissie mer wordt rekening gehouden en dit advies wordt betrokken bij het opstellen van het MER.</text:p>
      <text:h text:style-name="ifm_p_font.bold_mt.5.08mm_page.keep-with-next_ifm" text:outline-level="4">Vaststelling van de Notitie Reikwijdte en Detailniveau</text:h>
      <text:p text:style-name="ifm_p_mt.4.23mm_ifm">Mede op basis van de ingediende reacties en het advies van de Commissie voor de milieueffectrapportage heeft de Staatssecretaris van KGG op dinsdag 7 april 2026 de definitieve NRD vastgesteld. In de vastgestelde NRD staat beschreven welk milieuonderzoek zal worden uitgevoerd voor het MER voor dit project.</text:p>
      <text:h text:style-name="ifm_p_font.bold_mt.5.08mm_page.keep-with-next_ifm" text:outline-level="4">Waar kunt u de NRD inzien?</text:h>
      <text:p text:style-name="ifm_p_mt.4.23mm_ifm">U kunt de definitieve NRD inzien op projectpagina Delta Rhine Corridor West | RVO.nl van Rijksdienst voor Ondernemend Nederland. Heeft u na het bezoeken van de website nog vragen? Dan kunt u bellen met Bureau Energieprojecten op 088 042 47 47.</text:p>
      <text:h text:style-name="ifm_p_font.bold_mt.5.08mm_page.keep-with-next_ifm" text:outline-level="4">Wat gebeurt er hierna?</text:h>
      <text:p text:style-name="ifm_p_mt.4.23mm_ifm">De DRC West wordt zoveel mogelijk gerealiseerd binnen het reserveringsgebied van het Programma Energiehoofdstructuur (PEH). Hiermee is er voor de DRC West slechts één tracé-alternatief. Binnen dat tracé-alternatief zijn er mogelijkheden voor optimalisaties, zowel binnen de PEH-reservering alsook bij tracédelen die daar (deels) buiten komen te liggen. De optimalisaties vinden plaats om bijvoorbeeld technische of omgevingsredenen. De optimalisaties worden de komende periode uitgewerkt en beoordeeld. De milieueffecten worden beschreven en vergeleken in het plan-MER. De Integrale Effectenanalyse (IEA) bevat ook de analyse op andere thema’s dan milieu. Dit zijn de thema’s kosten, techniek, toekomstvastheid en omgeving.</text:p>
      <text:p text:style-name="ifm_p_mt.3.7mm_ifm">Als de rapporten in concept klaar zijn begint de Staatssecretaris van KGG – in overeenstemming met de Minister van VRO – met het beoordelen van alle informatie. Hierbij wordt advies gevraagd aan de lokale en regionale overheden (provincies, gemeenten en waterschappen) die reeds ambtelijk en bestuurlijk betrokken zijn om te komen tot de genoemde rapporten. De Minister en de Staatssecretaris nemen alle effecten, adviezen en meningen van betrokkenen serieus en wegen deze af om te komen tot de nodige besluiten. Dit gebeurt in een transparant proces waarbij inzichtelijk wordt gemaakt op welke wijze de afwegingen plaatsvinden en besluiten tot stand komen.</text:p>
      <text:p text:style-name="ifm_p_mt.3.7mm_ifm">Op basis van dit regionale advies, het plan-MER en de IEA nemen de Staatssecretaris van KGG en de Minister van VRO een ontwerp-voorkeursbeslissing. De plan-MER, IEA en ontwerp-voorkeursbeslissing zullen tegelijkertijd ter inzage worden gelegd. Hierop kan iedereen reageren. De start van de terinzagelegging en hiermee ook de reactietermijn wordt te zijner tijd aangekondigd in onder andere de Staatscourant en op Delta Rhine Corridor West | RVO.nl.</text:p>
      <text:p text:style-name="ifm_p_mt.3.7mm_ifm">Vervolgens wordt de voorkeursbeslissing vastgesteld. De voorkeursbeslissing zal in de daaropvolgende periode worden onderzocht in het project-MER. Het project-MER zal samen met het ontwerpprojectbesluit en andere ontwerpbesluiten ter inzage worden gelegd. Eenieder kan hierop reageren. Uiteindelijk zal hierna het projectbesluit vastgesteld worden.</text:p>
      <text:h text:style-name="ifm_p_font.bold_mt.5.08mm_page.keep-with-next_ifm" text:outline-level="4">Heeft u hulp nodig?</text:h>
      <text:p text:style-name="ifm_p_mt.4.23mm_ifm">De overheid vindt het belangrijk dat iedereen mee kan doen. Niet iedereen is even handig met computers. Daarom zijn er Informatiepunten Digitale Overheid. Deze informatiepunten vindt u in de bibliotheken. U kunt er makkelijk binnenlopen om uw vragen over websites van de overheid te stellen. Bijvoorbeeld voor het op de computer bekijken van documenten die bij dit project horen. Vraag ernaar bij de bibliotheek bij u in de buurt. Voor meer informatie kunt u terecht op de website: www.informatiepuntdigitaleoverheid.nl.</text:p>
      <text:h text:style-name="ifm_p_font.bold_mt.5.08mm_page.keep-with-next_ifm" text:outline-level="4">Wilt u meer weten?</text:h>
      <text:p text:style-name="ifm_p_mt.4.23mm_ifm">Meer informatie over de DRC West en alle bijbehorende stukken vindt u op Delta Rhine Corridor West | RVO.nl en Delta Rhine Corridor › Gasunie. Heeft u naar aanleiding daarvan nog vragen?</text:p>
      <text:p text:style-name="ifm_p_mt.3.7mm_ifm">Dan kunt u Bureau Energieprojecten bellen op 088 042 47 47.</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
      <style:graphic-properties draw:blue="0%" draw:color-inversion="false" draw:color-mode="standard" draw:contrast="0%" draw:gamma="100%" draw:green="0%" draw:image-opacity="100%" draw:luminance="0%" draw:red="0%" fo:clip="rect(0cm 0cm 0cm 0cm)" style:horizontal-pos="left" style:horizontal-rel="paragraph-content" style:mirror="none" style:flow-with-text="false" style:wrap="non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14477</text:span><text:tab/>23 april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14477</text:span><text:tab/>23 april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Kennisgeving Delta Rhine Corridor West, Ministerie van Economische Zaken en Klimaat</dc:title>
    <meta:user-defined meta:name="OVERHEID.Ministerie/DCTERMS.publisher">Ministerie van Binnenlandse Zaken en Koninkrijksrelaties</meta:user-defined>
    <meta:user-defined meta:name="OVERHEID.Ministerie/DC.creator">Ministerie van Economische Zaken en Klimaat</meta:user-defined>
    <meta:user-defined meta:name="OVERHEIDop.configuratie">https://repository.officiele-overheidspublicaties.nl/MasterConfiguraties/MC-OEP-StcrtVergunningenAndereVerg-Web/1.29/xml/MC-OEP-StcrtVergunningenAndereVerg-Web.xml</meta:user-defined>
    <meta:user-defined meta:name="OVERHEIDop.steltVast"/>
    <meta:user-defined meta:name="OVERHEIDop.StcrtID/DC.identifier">stcrt-2026-14477</meta:user-defined>
    <meta:user-defined meta:name="OVERHEIDop.datumEindeReactietermijn"/>
    <meta:user-defined meta:name="OVERHEIDop.Rubriek/DC.type">andere vergunning</meta:user-defined>
    <meta:user-defined meta:name="OVERHEIDop.terinzageleggingBG"/>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4477</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Ruimte en infrastructuur | Netwerken</meta:user-defined>
    <meta:user-defined meta:name="DC.title">Kennisgeving Delta Rhine Corridor West, Ministerie van Economische Zaken en Klimaat</meta:user-defined>
    <meta:user-defined meta:name="DCTERMS.W3CDTF/DCTERMS.available">2026-04-23</meta:user-defined>
  </office:meta>
</office:document-meta>
</file>