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ifm" style:family="paragraph" style:name="ifm_p_ifm" style:parent-style-name="Basis">
      <style:paragraph-properties/>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bold_mt.4.23mm_ifm" style:family="text" style:name="ifm_span_font.bold_mt.4.23mm_ifm">
      <style:text-properties fo:font-weight="bold"/>
    </style:style>
    <style:style style:class="text" style:display-name="ifm_span_font.bold_ifm" style:family="text" style:name="ifm_span_font.bold_ifm">
      <style:text-properties fo:font-weight="bold"/>
    </style:style>
    <style:style style:family="section" style:name="ifm_sect_mleft.5.1mm_ifm">
      <style:section-properties fo:margin-left="5.1mm" fo:margin-right="0in" style:editable="false">
        <style:columns fo:column-count="1" fo:column-gap="0in"/>
      </style:section-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4239</text:p>
          </table:table-cell>
        </table:table-row>
        <table:table-row table:style-name="staatscourant.koprow1">
          <table:covered-table-cell/>
          <table:covered-table-cell/>
          <table:table-cell office:value-type="string" table:style-name="staatscourant.publicatiedatumcel">
            <text:p>17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Justitie en Veiligheid, van 31 maart 2026, nr. 7223608, houdende wijziging van de Regeling vaststelling LFNP in verband met het toevoegen van de rol van kerninstructeur verbindingen aan de functie Generalist GGP en van de rollen van aangewezen ambtenaar AVIM en kerninstructeur verbindingen aan de functie Senior GGP</text:h>
      <text:p text:style-name="ifm_p_mt.3.7mm_ifm">De Minister van Justitie en Veiligheid,</text:p>
      <text:p text:style-name="ifm_p_mt.3.7mm_ifm">Gelet op artikel 6, tweede lid, van het Besluit bezoldiging politie;</text:p>
      <text:p text:style-name="ifm_p_mt.3.7mm_indent.0mm_ifm">Besluit:</text:p>
      <text:h text:style-name="ifm_p_font.bold_mt.5.08mm_page.keep-with-next_ifm" text:outline-level="2">ARTIKEL<text:s/>I<text:s/></text:h>
      <text:p text:style-name="ifm_p_font.roman_mt.4.23mm_ifm">Bijlage 3 van de <text:span text:style-name="ifm_span_font.bold_mt.4.23mm_ifm">Regeling vaststelling LFNP</text:span> wordt als volgt gewijzigd:</text:p>
      <text:p text:style-name="ifm_p_mt.3.7mm_ifm">1.<text:s/>In de functiebeschrijving van Generalist GGP wordt</text:p>
      <text:section text:style-name="ifm_sect_mleft.5.1mm_ifm" text:name="d15e58">
        <text:p text:style-name="ifm_p_ifm"><text:span text:style-name="ifm_span_font.bold_ifm">‘Rolaanduiding</text:span></text:p>
        <text:p text:style-name="ifm_p_ifm">Kan, mits daarvoor gecertificeerd en aangewezen, optreden in teamverband (ME, FLEX, GBO, GRIP e.d.).’</text:p>
      </text:section>
      <text:p text:style-name="ifm_p_mt.3.7mm_ifm">vervangen door</text:p>
      <text:section text:style-name="ifm_sect_mleft.5.1mm_ifm" text:name="d15e66">
        <text:p text:style-name="ifm_p_ifm"><text:span text:style-name="ifm_span_font.bold_ifm">‘Rolaanduiding</text:span></text:p>
        <text:p text:style-name="ifm_p_ifm">Kan, mits daarvoor gecertificeerd en aangewezen, optreden als:</text:p>
        <text:p text:style-name="ifm_p_ifm">•  medewerker in teamverband (ME, FLEX, GBO, GRIP e.d.);</text:p>
        <text:p text:style-name="ifm_p_ifm">•  kerninstructeur verbindingen.’.</text:p>
      </text:section>
      <text:p text:style-name="ifm_p_mt.3.7mm_ifm">2.<text:s/>In de functiebeschrijving van Senior GGP wordt</text:p>
      <text:section text:style-name="ifm_sect_mleft.5.1mm_ifm" text:name="d15e81">
        <text:p text:style-name="ifm_p_ifm"><text:span text:style-name="ifm_span_font.bold_ifm">‘Rolaanduiding</text:span></text:p>
        <text:p text:style-name="ifm_p_ifm">Kan, mits daarvoor gecertificeerd en aangewezen, optreden als:</text:p>
        <text:p text:style-name="ifm_p_ifm">•  medewerker in teamverband (ME, FLEX, GBO, GRIP e.d.);</text:p>
        <text:p text:style-name="ifm_p_ifm">•  wachtcommandant;</text:p>
        <text:p text:style-name="ifm_p_ifm">•  praktijkbegeleider.’</text:p>
      </text:section>
      <text:p text:style-name="ifm_p_mt.3.7mm_ifm">vervangen door</text:p>
      <text:section text:style-name="ifm_sect_mleft.5.1mm_ifm" text:name="d15e95">
        <text:p text:style-name="ifm_p_ifm"><text:span text:style-name="ifm_span_font.bold_ifm">‘Rolaanduiding</text:span></text:p>
        <text:p text:style-name="ifm_p_ifm">Kan, mits daarvoor gecertificeerd en aangewezen, optreden als:</text:p>
        <text:p text:style-name="ifm_p_ifm">•  medewerker in teamverband (ME, FLEX, GBO, GRIP e.d.);</text:p>
        <text:p text:style-name="ifm_p_ifm">•  wachtcommandant;</text:p>
        <text:p text:style-name="ifm_p_ifm">•  praktijkbegeleider;</text:p>
        <text:p text:style-name="ifm_p_ifm">•  aangewezen ambtenaar AVIM;</text:p>
        <text:p text:style-name="ifm_p_ifm">•  kerninstructeur verbindingen.’.</text:p>
      </text:section>
      <text:h text:style-name="ifm_p_font.bold_mt.5.08mm_page.keep-with-next_ifm" text:outline-level="2">ARTIKEL<text:s/>II<text:s/></text:h>
      <text:p text:style-name="ifm_p_mt.4.23mm_ifm">Deze regeling treedt in werking met ingang van de dag na de datum van uitgifte van de Staatscourant waarin zij wordt geplaatst.</text:p>
      <text:p text:style-name="ifm_p_mt.3.7mm_ifm">Deze regeling zal met de toelichting in de Staatscourant worden geplaatst.</text:p>
      <text:p text:style-name="ifm_p_font.italic_mt.3.7mm_ifm">De Minister van Justitie en Veiligheid,<text:line-break/>D.M. van<text:s/>Weel</text:p>
      <text:h text:style-name="ifm_p_font.bold_mt.5.08mm_page.break-before_ifm" text:outline-level="3">TOELICHTING</text:h>
      <text:p text:style-name="ifm_p_mt.4.23mm_ifm">In het Centraal Georganiseerd Overleg Politie (hierna: CGOP) van 2 oktober 2025 is overeengekomen om de rol van kerninstructeur verbindingen aan de functie van Generalist GGP toe te voegen, en de rollen van aangewezen ambtenaar AVIM en kerninstructeur verbindingen aan de functie van Senior GGP toe te voegen. Deze toevoeging valt onder het dynamisch onderhoud van het Landelijk Functiegebouw Nederlandse Politie (hierna: LFNP).</text:p>
      <text:p text:style-name="ifm_p_mt.3.7mm_ifm">Met het formaliseren van de werkzaamheden van de kerninstructeur kan een netwerk ontstaan dat in belangrijke mate aanvulling biedt op de voorlichting die politieambtenaren krijgen met C2000 en ‘fall-back’ en de beroepsvaardigheids-trainingen R&amp;R en IBT. Daarmee worden risico’s met betrekking tot de aanpak van de problematiek en/of vanuit het optreden, die zouden kunnen ontstaan bij het niet beleggen van deze werkzaamheden binnen het LFNP, ondervangen. Ook betekent het formaliseren van de werkzaamheden als rol een erkenning voor de politieambtenaren die zich voor een goede werking van de verbindingen inzetten. De kerninstructeur verbindingen is beschikbaar als vraagbaak en aanspreekpunt voor collega’s in de operatie en daarnaast is de kerninstructeur het aanspreekpunt als het gaat om landelijke ontwikkeling en verbeteracties. Deze rol is toegevoegd aan de functies van Generalist GGP en Senior GGP om het optimale rendement te kunnen behalen uit de situatie dat ambtenaren op een basisteam moeten worden geïnstrueerd.</text:p>
      <text:p text:style-name="ifm_p_mt.3.7mm_ifm">Met het formaliseren van de rol Aangewezen Ambtenaar AVIM wordt duidelijkheid gecreëerd binnen de organisatie over de positionering en het niveau waarop deze rol wordt vervuld. In de praktijk bestaat onduidelijkheid over de vraag bij welke functie deze rol past, wat kan leiden tot verschillen in toepassing, verwachtingen en verantwoordelijkheden. Door de rol expliciet te verbinden aan de functie Senior GGP worden deze onduidelijkheden weggenomen.</text:p>
      <text:p text:style-name="ifm_p_ifm">Het toevoegen van de rol Aangewezen Ambtenaar AVIM aan de functie Senior GGP zorgt ervoor dat de bijbehorende taken en verantwoordelijkheden eenduidig worden belegd op een passend niveau. Daarnaast betekent het formaliseren van deze rol een erkenning van de expertise van medewerker die deze taken vervullen en draagt dit bij aan een consistente en zorgvuldige uitvoering van de werkzaamheden.</text:p>
      <text:p text:style-name="ifm_p_mt.3.7mm_ifm">Over de inhoud van deze wijzigingsregeling is overeenstemming bereikt met de politievakorganisaties in het CGOP conform artikel 3, derde lid, van het Besluit overleg en medezeggenschap politie 1994.</text:p>
      <text:p text:style-name="ifm_p_font.italic_mt.3.7mm_ifm">De Minister van Justitie en Veiligheid,<text:line-break/>D.M. van<text:s/>Wee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4239</text:span><text:tab/>17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4239</text:span><text:tab/>17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Justitie en Veiligheid, van 31 maart 2026, nr. 7223608, houdende wijziging van de Regeling vaststelling LFNP in verband met het toevoegen van de rol van kerninstructeur verbindingen aan de functie Generalist GGP en van de rollen van aangewezen ambtenaar AVIM en kerninstructeur verbindingen aan de functie Senior GGP</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Justitie en Veiligheid</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14239</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4239</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Openbare orde en veiligheid | Politie, brandweer en hulpdiensten</meta:user-defined>
    <meta:user-defined meta:name="DC.title">Regeling van de Minister van Justitie en Veiligheid, van 31 maart 2026, nr. 7223608, houdende wijziging van de Regeling vaststelling LFNP in verband met het toevoegen van de rol van kerninstructeur verbindingen aan de functie Generalist GGP en van de rollen van aangewezen ambtenaar AVIM en kerninstructeur verbindingen aan de functie Senior GGP</meta:user-defined>
    <meta:user-defined meta:name="DCTERMS.W3CDTF/DCTERMS.available">2026-04-17</meta:user-defined>
  </office:meta>
</office:document-meta>
</file>