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070</text:p>
          </table:table-cell>
        </table:table-row>
        <table:table-row table:style-name="staatscourant.koprow1">
          <table:covered-table-cell/>
          <table:covered-table-cell/>
          <table:table-cell office:value-type="string" table:style-name="staatscourant.publicatiedatumcel">
            <text:p>15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768633</text:p>
      <text:p text:style-name="ifm_p_mt.3.7mm_ifm">De Rijksdienst voor het Cultureel Erfgoed (hierna: RCE) maakt namens de Minister van Onderwijs, Cultuur en Wetenschap bekend dat zij heeft besloten de volgende zaak aan te wijzen als rijksmonument:</text:p>
      <text:p text:style-name="ifm_p_mt.3.7mm_ifm">Stadhuis Terneuzen, Oostelijk Bolwerk 4, 4531GS te Terneuzen, gemeente Terneuzen, rijksmonumentnummer: 532553.</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16 april 2026 tot en met 28 mei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loket.rechtspraak.nl/bestuursrecht.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070</text:span><text:tab/>15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070</text:span><text:tab/>15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4070</meta:user-defined>
    <meta:user-defined meta:name="OVERHEIDop.datumEindeReactietermijn">2026-05-28</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07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4-15</meta:user-defined>
  </office:meta>
</office:document-meta>
</file>