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3930</text:p>
          </table:table-cell>
        </table:table-row>
        <table:table-row table:style-name="staatscourant.koprow1">
          <table:covered-table-cell/>
          <table:covered-table-cell/>
          <table:table-cell office:value-type="string" table:style-name="staatscourant.publicatiedatumcel">
            <text:p>8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Staatssecretaris van Landbouw, Visserij, Voedselzekerheid en Natuur, van 2 april 2026, nr. WJZ/105245211, houdende wijziging van de Regeling veterinaire maatregelen specifieke dierziekten of zoönosen vanwege een opheffing van het verbod op evenementen met vogels van soorten met een laag risico</text:h>
      <text:p text:style-name="ifm_p_mt.3.7mm_ifm">De Staatssecretaris van Landbouw, Visserij, Voedselzekerheid en Natuur,</text:p>
      <text:p text:style-name="ifm_p_mt.3.7mm_ifm">Gelet op 5.1, eerste lid, 5.2, eerste lid, 5.4, eerste en derde lid, aanhef en onderdeel d, van de Wet dieren;</text:p>
      <text:p text:style-name="ifm_p_mt.3.7mm_indent.0mm_ifm">Besluit:</text:p>
      <text:h text:style-name="ifm_p_font.bold_mt.5.08mm_page.keep-with-next_ifm" text:outline-level="2">ARTIKEL<text:s/>I<text:s/></text:h>
      <text:p text:style-name="ifm_p_font.roman_mt.4.23mm_ifm">In artikel 3.5 van de Regeling veterinaire maatregelen specifieke dierziekten of zoönosen wordt ‘vogels’ vervangen door ‘risicovogels’.</text:p>
      <text:h text:style-name="ifm_p_font.bold_mt.5.08mm_page.keep-with-next_ifm" text:outline-level="2">ARTIKEL<text:s/>II<text:s/></text:h>
      <text:p text:style-name="ifm_p_mt.4.23mm_ifm">Deze regeling wordt bekendgemaakt op www.rijksoverheid.nl<text:note text:id="n1" text:note-class="footnote"><text:note-citation text:label="1 ">1</text:note-citation><text:note-body><text:p text:style-name="ifm_p_font.normal_size.6.93pt_mt..5mm_indent.-0.1161in_mleft.0.1161in_ifm">3 april 2026, 11.15 uur.</text:p></text:note-body></text:note>, en treedt onmiddellijk na haar bekendmaking op het internet in werking.</text:p>
      <text:p text:style-name="ifm_p_mt.3.7mm_ifm">Deze regeling zal tevens met de toelichting in de Staatscourant worden geplaatst.</text:p>
      <text:p text:style-name="ifm_p_font.italic_mt.3.7mm_ifm">
                  's-Gravenhage,
                   2 april 2026
               </text:p>
      <text:p text:style-name="ifm_p_font.italic_mt.3.7mm_ifm">De Staatssecretaris van Landbouw, Visserij, Voedselzekerheid en Natuur,<text:line-break/>S.P.A.<text:s/>Erkens</text:p>
      <text:h text:style-name="ifm_p_font.bold_mt.5.08mm_page.break-before_ifm" text:outline-level="3">TOELICHTING</text:h>
      <text:p text:style-name="ifm_p_mt.4.23mm_ifm">Deze regeling voorziet in een wijziging van het verbod op wedstrijden, tentoonstellingen en andere evenementen met vogels in het kader van preventie van hoogpathogene vogelgriep. Hiertoe is artikel 3.5 van de Regeling veterinaire maatregelen specifieke dierziekten of zoönosen gewijzigd.</text:p>
      <text:p text:style-name="ifm_p_mt.3.7mm_ifm">Op 2 december 2025 is het verbod op tentoonstellingen, wedstrijden, jaarbeurzen, markten, wedvluchten, culturele evenementen, keuringen of andere tijdelijke verzamelingen aangescherpt in die zin dat deze evenementen verboden zijn voor alle soorten vogels, in plaats van alleen voor de zogeheten risicovogels (hoenderachtigen, watervogels en loopvogels). Dit vanwege het grote aantal uitbraken in die periode, wat maakte dat het wenselijk was vervoersbewegingen met vogels in heel Nederland in te perken.</text:p>
      <text:p text:style-name="ifm_p_mt.3.7mm_ifm">Inmiddels is het, mede gezien de beoordeling van de Deskundigengroep Dierziekten wat betreft het risico van deze evenementen, niet meer bezwaarlijk om tentoonstellingen en verzamelingen van vogels van soorten met een laag risico toe te staan. Deze evenementen zijn belangrijk voor de houders, omdat die tentoonstellingen onder andere bijdragen aan het in stand houden van vogelrassen en -soorten. Duivenhouders willen graag in april weer met hun duiven kunnen deelnemen aan wedvluchten. Die zijn in andere lidstaten niet verboden. Daarom heb ik besloten de reikwijdte van het verbod op wedstrijden, tentoonstellingen en andere evenementen met vogels weer te beperken tot risicovogels. Deze wijzigingsregeling voorziet hierin.</text:p>
      <text:p text:style-name="ifm_p_mt.3.7mm_ifm">Uiteraard blijft op de houders van vogels van soorten met een laag risico die deelnemen aan wedstrijden of evenementen de algemene verplichting rusten om zoveel mogelijk het risico op verspreiding van hoogpathogene vogelgriep te beperken.</text:p>
      <text:p text:style-name="ifm_p_mt.3.7mm_ifm">Aangezien deze regels zijn vastgesteld in het kader van de aanpak van dierziektecrises, is afgezien van een adviesaanvraag aan het Adviescollege toetsing regeldruk, en van publicatie en inwerkingtreding op een vast verandermoment. Ook is er geen notificatie bij de Europese Commissie vereist in het kader van richtlijn 2015/1535<text:note text:id="n2" text:note-class="footnote"><text:note-citation text:label="2 ">2</text:note-citation><text:note-body><text:p text:style-name="ifm_p_font.normal_size.6.93pt_mt..5mm_indent.-0.1161in_mleft.0.1161in_ifm">Richtlijn (EU) 2015/1535 van het Europees Parlement en de Raad van 9 september 2015 betreffende een informatieprocedure op het gebied van technische voorschriften en regels betreffende de diensten van de informatiemaatschappij (codificatie) (PbEU L 241).</text:p></text:note-body></text:note> en van de Dienstenrichtlijn<text:note text:id="n3" text:note-class="footnote"><text:note-citation text:label="3 ">3</text:note-citation><text:note-body><text:p text:style-name="ifm_p_font.normal_size.6.93pt_mt..5mm_indent.-0.1161in_mleft.0.1161in_ifm">Richtlijn nr. 2006/123/EG van het Europees Parlement en de Raad van 12 december 2006 betreffende diensten op de interne markt (PbEU 2006, L 376).</text:p></text:note-body></text:note>.</text:p>
      <text:p text:style-name="ifm_p_font.italic_mt.3.7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3930</text:span><text:tab/>8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3930</text:span><text:tab/>8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Staatssecretaris van Landbouw, Visserij, Voedselzekerheid en Natuur, van 2 april 2026, nr. WJZ/105245211, houdende wijziging van de Regeling veterinaire maatregelen specifieke dierziekten of zoönosen vanwege een opheffing van het verbod op evenementen met vogels van soorten met een laag risico</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Landbouw, Visserij, Voedselzekerheid en Natuur</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3930</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393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Landbouw | Organisatie en beleid</meta:user-defined>
    <meta:user-defined meta:name="OVERHEID.TaxonomieBeleidsagenda/OVERHEID.category">Landbouw | Dieren</meta:user-defined>
    <meta:user-defined meta:name="DC.title">Regeling van de Staatssecretaris van Landbouw, Visserij, Voedselzekerheid en Natuur, van 2 april 2026, nr. WJZ/105245211, houdende wijziging van de Regeling veterinaire maatregelen specifieke dierziekten of zoönosen vanwege een opheffing van het verbod op evenementen met vogels van soorten met een laag risico</meta:user-defined>
    <meta:user-defined meta:name="DCTERMS.W3CDTF/DCTERMS.available">2026-04-08</meta:user-defined>
  </office:meta>
</office:document-meta>
</file>