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5400*"/>
    </style:style>
    <style:style style:family="table-column" style:name="table1.tg1.col2">
      <style:table-column-properties style:rel-column-width="10600*"/>
    </style:style>
    <style:style style:family="table-column" style:name="table1.tg1.col3">
      <style:table-column-properties style:rel-column-width="11700*"/>
    </style:style>
    <style:style style:family="table-column" style:name="table1.tg1.col4">
      <style:table-column-properties style:rel-column-width="20500*"/>
    </style:style>
    <style:style style:family="table" style:name="list-table.2">
      <style:table-properties fo:margin-bottom="0.2in" fo:margin-top="0in" fo:margin-left="7mm" fo:margin-right="0in" style:shadow="none" style:rel-width="100%" table:align="margins"/>
    </style:style>
    <style:style style:family="table" style:name="list-table.tekst.2">
      <style:table-properties fo:margin-bottom="0in" fo:margin-top="0in" fo:margin-left="7mm" fo:margin-right="0in" style:shadow="none" style:rel-width="100%" table:align="margins"/>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810</text:p>
          </table:table-cell>
        </table:table-row>
        <table:table-row table:style-name="staatscourant.koprow1">
          <table:covered-table-cell/>
          <table:covered-table-cell/>
          <table:table-cell office:value-type="string" table:style-name="staatscourant.publicatiedatumcel">
            <text:p>1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ervangingsregeling CBR 2026</text:h>
      <text:p text:style-name="ifm_p_mt.7.4mm_ifm">De directie van het Centraal Bureau Rijvaardigheidsbewijzen,</text:p>
      <text:p text:style-name="ifm_p_mt.3.7mm_ifm">Gelet op de Regeling volmacht en machtiging CBR 2026, de Regeling mandaat CBR 2026 en de Regeling volmacht personele aangelegenheden CBR 2024;</text:p>
      <text:p text:style-name="ifm_p_mt.3.7mm_indent.0mm_ifm">Besluit:</text:p>
      <text:h text:style-name="ifm_p_font.italic_mt.5.08mm_page.keep-with-next_ifm" text:outline-level="4">§<text:s/>1.<text:s/>Algemene bepalingen</text:h>
      <text:h text:style-name="ifm_p_font.bold_mt.5.08mm_page.keep-with-next_ifm" text:outline-level="2">Artikel<text:s/>1.<text:s/>Definities</text:h>
      <text:p text:style-name="ifm_p_mt.4.23mm_ifm">1.  In deze regeling wordt verstaan onder:</text:p>
      <text:p text:style-name="ifm_p_ifm">a.  <text:span text:style-name="ifm_span_font.italic_ifm">bevoegdheid:</text:span> een mandaat, machtiging en/of volmacht zoals bedoeld in de Regeling volmacht en machtiging CBR 2026, de Regeling mandaat CBR 2026 en/of de Regeling volmacht personele aangelegenheden CBR 2024 dan wel opvolgende regelingen;</text:p>
      <text:p text:style-name="ifm_p_ifm">b.  <text:span text:style-name="ifm_span_font.italic_ifm">bevoegde:</text:span> degene die een bevoegdheid bezit of conform de regelingen genoemd bij a aangewezen is om een bevoegdheid uit te oefenen;</text:p>
      <text:p text:style-name="ifm_p_ifm">c.  <text:span text:style-name="ifm_span_font.italic_ifm">vervanger:</text:span> degene die conform deze regeling wordt aangewezen om een bevoegde te vervangen bij het uitoefenen van een bevoegdheid.</text:p>
      <text:h text:style-name="ifm_p_font.italic_mt.5.08mm_page.keep-with-next_ifm" text:outline-level="4">§<text:s/>2.<text:s/>Vervanging</text:h>
      <text:h text:style-name="ifm_p_font.bold_mt.5.08mm_page.keep-with-next_ifm" text:outline-level="2">Artikel<text:s/>2.<text:s/>Vervanging</text:h>
      <text:p text:style-name="ifm_p_mt.4.23mm_ifm">1.  Onverminderd het bepaalde in artikel 4ad lid 3 van de Wegenverkeerswet 1994 met betrekking tot ontstentenis van een directielid wordt bij afwezigheid of verhindering van een bevoegde, voor de duur van de afwezigheid of verhindering, de bevoegdheid uitgeoefend conform tabel 1 of hetgeen bepaald in artikel 3 in de aangegeven volgorde;</text:p>
      <text:p text:style-name="ifm_p_mt.3.7mm_ifm">2.  Van deze vervangingsregeling wordt geen gebruik gemaakt als er sprake is van een reeds verleende bevoegdheid en deze laatste gebruikt kan worden;</text:p>
      <text:p text:style-name="ifm_p_mt.3.7mm_ifm">3.  Van deze vervangingsregeling wordt geen gebruik gemaakt indien de aard van de bevoegdheid zich verzet tegen uitoefening van die bevoegdheid bij vervanging.</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table-cell table:style-name="table.cell." table:number-columns-spanned="4">
              <text:p text:style-name="ifm_p_font.bold_size.6.5pt_page.keep-with-next_ifm">Tabel 1</text:p>
            </table:table-cell>
          </table:table-row>
        </table:table-header-rows>
        <table:table-row>
          <table:table-cell table:style-name="table.cell.border-top.border-bottom.border-left.border-right.padding-top.top.pleft.pright">
            <text:p text:style-name="text.cell.7.left">1</text:p>
          </table:table-cell>
          <table:table-cell table:style-name="table.cell.border-top.border-bottom.border-right.padding-top.top.pleft.pright">
            <text:p text:style-name="text.cell.7.left">Bevoegde zoals beschreven in de regelingen</text:p>
          </table:table-cell>
          <table:table-cell table:style-name="table.cell.border-top.border-bottom.border-right.padding-top.top.pleft.pright">
            <text:p text:style-name="text.cell.7.left">Vervanger ten aanzien van de Regeling mandaat en de Regeling volmacht en machtiging</text:p>
          </table:table-cell>
          <table:table-cell table:style-name="table.cell.border-top.border-bottom.border-right.padding-top.top.pleft.pright">
            <text:p text:style-name="text.cell.7.left">Vervanger ten aanzien van de Regeling personele aangelegenheden</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Directie</text:p>
          </table:table-cell>
          <table:table-cell table:style-name="table.cell.border-bottom.border-right.padding-top.top.pleft.pright">
            <text:p text:style-name="text.cell.7.left">Directielid, manager BBJZ, manager F&amp;C</text:p>
          </table:table-cell>
          <table:table-cell table:style-name="table.cell.border-bottom.border-right.padding-top.top.pleft.pright">
            <text:p text:style-name="text.cell.7.left">Directielid, manager BBJZ, manager F&amp;C</text:p>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ext:p text:style-name="text.cell.7.left">Directielid</text:p>
          </table:table-cell>
          <table:table-cell table:style-name="table.cell.border-bottom.border-right.padding-top.top.pleft.pright">
            <text:p text:style-name="text.cell.7.left">Ander directielid, manager BBJZ, manager F&amp;C</text:p>
          </table:table-cell>
          <table:table-cell table:style-name="table.cell.border-bottom.border-right.padding-top.top.pleft.pright">
            <text:p text:style-name="text.cell.7.left">Ander directielid, manager BBJZ, manager F&amp;C</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Divisiemanager / manager stafafdeling</text:p>
          </table:table-cell>
          <table:table-cell table:style-name="table.cell.border-bottom.border-right.padding-top.top.pleft.pright">
            <text:p text:style-name="text.cell.7.left">Andere divisiemanager / manager stafafdeling, directielid</text:p>
          </table:table-cell>
          <table:table-cell table:style-name="table.cell.border-bottom.border-right.padding-top.top.pleft.pright">
            <text:p text:style-name="text.cell.7.left">Andere divisiemanager / manager stafafdeling, directielid</text:p>
          </table:table-cell>
        </table:table-row>
        <table:table-row>
          <table:table-cell table:style-name="table.cell.border-bottom.border-left.border-right.padding-top.top.pleft.pright">
            <text:p text:style-name="text.cell.7.left">5</text:p>
          </table:table-cell>
          <table:table-cell table:style-name="table.cell.border-bottom.border-right.padding-top.top.pleft.pright">
            <text:p text:style-name="text.cell.7.left">Manager HR</text:p>
          </table:table-cell>
          <table:table-cell table:style-name="table.cell.border-bottom.border-right.padding-top.top.pleft.pright">
            <text:p text:style-name="text.cell.7.left">Andere divisiemanager / manager stafafdeling, directielid</text:p>
          </table:table-cell>
          <table:table-cell table:style-name="table.cell.border-bottom.border-right.padding-top.top.pleft.pright">
            <text:p text:style-name="text.cell.7.left">Teammanager HR services, Teammanager HRBP, Beleidsadviseur arbeidsvoorwaarden</text:p>
          </table:table-cell>
        </table:table-row>
      </table:table>
      <text:h text:style-name="ifm_p_font.bold_mt.5.08mm_page.keep-with-next_ifm" text:outline-level="2">Artikel<text:s/>3.<text:s/>Direct leidinggevende</text:h>
      <text:p text:style-name="ifm_p_mt.4.23mm_ifm">1.  In het kader van de uitvoering van de Regeling personele aangelegenheden wordt een direct leidinggevende vervangen door een ander leidinggevende niet zijnde een ondergeschikte van de bevoegde direct leidinggevende.</text:p>
      <text:p text:style-name="ifm_p_mt.3.7mm_ifm">2.  In afwijking van het eerste lid wordt een direct leidinggevende vervangen door een onder deze direct ressorterende leidinggevende voor zover het gaat om:</text:p>
      <text:p text:style-name="ifm_p_ifm">•  Inhuur uitzendkrachten;</text:p>
      <text:p text:style-name="ifm_p_ifm">•  Aangaan stage-contracten;</text:p>
      <text:p text:style-name="ifm_p_ifm">•  Toekennen reguliere periodieken;</text:p>
      <text:p text:style-name="ifm_p_ifm">•  Toekennen verloven;</text:p>
      <text:p text:style-name="ifm_p_ifm">•  Toekennen Arbo middelen;</text:p>
      <text:p text:style-name="ifm_p_ifm">•  Beslissingen over nevenwerkzaamheden;</text:p>
      <text:p text:style-name="ifm_p_ifm">•  Beslissingen over thuiswerken;</text:p>
      <text:p text:style-name="ifm_p_ifm">•  Beslissingen over tijdelijke fixatie op sociale gronden; en</text:p>
      <text:p text:style-name="ifm_p_ifm">•  Het afnemen van de eed en belofte.</text:p>
      <text:h text:style-name="ifm_p_font.italic_mt.5.08mm_page.keep-with-next_ifm" text:outline-level="4">§<text:s/>3.<text:s/>Overgangs- en slotbepalingen</text:h>
      <text:h text:style-name="ifm_p_font.bold_mt.5.08mm_page.keep-with-next_ifm" text:outline-level="2">Artikel<text:s/>4.<text:s/>Intrekking</text:h>
      <text:p text:style-name="ifm_p_mt.4.23mm_ifm">Vervangingsafspraken dan wel -regelingen die in gebruik zijn voor het tijdstip van inwerkingtreding van deze regeling, vervallen met ingang van de dag waarop deze regeling in werking treedt.</text:p>
      <text:h text:style-name="ifm_p_font.bold_mt.5.08mm_page.keep-with-next_ifm" text:outline-level="2">Artikel<text:s/>5.<text:s/>Inwerkingtreding</text:h>
      <text:p text:style-name="ifm_p_mt.4.23mm_ifm">Deze regeling treedt in werking op de dag na publicatie daarvan in de Staatscourant.</text:p>
      <text:h text:style-name="ifm_p_font.bold_mt.5.08mm_page.keep-with-next_ifm" text:outline-level="2">Artikel<text:s/>6.<text:s/>Citeertitel</text:h>
      <text:p text:style-name="ifm_p_mt.4.23mm_ifm">Deze regeling wordt aangehaald als: Vervangingsregeling CBR 2026.</text:p>
      <text:p text:style-name="ifm_p_mt.3.7mm_ifm">Deze regeling zal met de toelichting in de Staatscourant worden geplaatst.</text:p>
      <text:p text:style-name="ifm_p_font.italic_mt.3.7mm_ifm">
                  Rijswijk,
                   24 maart 2026
               </text:p>
      <text:p text:style-name="ifm_p_font.italic_mt.3.7mm_ifm">De directie van het CBR<text:line-break/>J.J.<text:s/>Huizing<text:line-break/>directeur bedrijfsvoering CBR</text:p>
      <text:h text:style-name="ifm_p_font.bold_mt.5.08mm_page.break-before_ifm" text:outline-level="4">TOELICHTING</text:h>
      <text:p text:style-name="ifm_p_mt.4.23mm_ifm">De bevoegdheden van het CBR komen in beginsel toe aan de directie die het CBR in en buiten rechte vertegenwoordigt. Dit is geregeld de Wegenverkeerswet 1994. De directie kan deze vertegenwoordiging dan wel bevoegdheid opdragen aan individuele directieleden dan wel andere personen. De Regeling volmacht en machtiging CBR 2026, de Regeling mandaat CBR 2026 en de Regeling volmacht personele aangelegenheden CBR 2024 (hierna: de regelingen) voorzien hierin voor verschillende onderwerpen.</text:p>
      <text:p text:style-name="ifm_p_ifm">Bevoegde functionarissen zijn in deze regelingen in principe toegestaan bevoegdheden bijvoorbeeld via ondermandaat en ondervolmacht verder te beleggen bij ondergeschikten. Het kan echter gebeuren dat de functionarissen hier geen gebruik van hebben gemaakt. Daarnaast is in meerdere gevallen deze mogelijkheid uitgesloten. Bij afwezigheid of verhindering van de desbetreffende functionaris kan dat tot problemen leiden. In dat kader zou de desbetreffende bevoegdheid formaliter weer bij de directie liggen, terwijl dat niet nodig is en niet gebruikelijk is. Het CBR werkte in de praktijk al met de mogelijkheid van vervanging, maar die was niet altijd beschreven. Dat laatste is wel nodig in het kader van de transparantie en legitimatie van de (rechts)handeling. Doormiddel van de Vervangingsregeling CBR 2026 wordt hierin voorzien.</text:p>
      <text:p text:style-name="ifm_p_ifm">De Vervangingsregeling CBR 2026 is met name van belang bij ongeplande (langere) afwezigheid van de bevoegde functionaris en bij spoedgevallen. Indien er sprake is van geplande kortstondige afwezigheid, zoals bij vakantieverlof dan geldt over het algemeen dat de (rechts)handeling kan worden aangehouden totdat de bevoegde functionaris weer aanwezig is tenzij er sprake is van een spoedgeval.</text:p>
      <text:p text:style-name="ifm_p_ifm">Wat betreft de direct leidinggevende in het kader van de uitvoering van de regeling personele aangelegenheden is er voor gekozen de vervanging horizontaal te beleggen. Slechts in bepaalde gevallen is het mogelijk deze vervanging te beleggen bij een rechtstreeks ondergeschikte leidinggevende. Dit laatste is in ADP geregeld.</text:p>
      <text:p text:style-name="ifm_p_ifm">In de verschillende regelingen staan meer bevoegde functionarissen dan de functionarissen waarvoor in deze vervangingsregeling vervanging is geregeld. Deze vervangingsregeling voorziet niet voor al die functionarissen in vervanging. Dat heeft te maken met het feit dat die bevoegdheden in die regelingen ook tevens toekomen aan de divisie-/stafmanagers en directieleden waarvoor wel vervanging is geregeld.</text:p>
      <text:p text:style-name="ifm_p_ifm">In de Strategische Koers CBR 2026 wordt het uitgangspunt ingenomen van één-CBR. Door te kiezen voor een overkoepeleden vervangingsregeling wordt gezorgd voor een logische en transparante vervang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810</text:span><text:tab/>1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810</text:span><text:tab/>1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vangingsregeling CBR 2026</dc:title>
    <meta:user-defined meta:name="OVERHEID.ZelfstandigBestuursorgaan/DC.creator">Centraal Bureau Rijvaardigheidsbewijzen</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3810</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81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Verkeer | Weg</meta:user-defined>
    <meta:user-defined meta:name="DC.title">Vervangingsregeling CBR 2026</meta:user-defined>
    <meta:user-defined meta:name="DCTERMS.alternative"/>
    <meta:user-defined meta:name="DCTERMS.W3CDTF/OVERHEIDop.datumOndertekening">2026-03-24</meta:user-defined>
    <meta:user-defined meta:name="DCTERMS.W3CDTF/DCTERMS.available">2026-04-13</meta:user-defined>
    <meta:user-defined meta:name="OVERHEIDop.Ruimtelijkplan/OVERHEIDop.bekendmakingBetreffendePlan"/>
  </office:meta>
</office:document-meta>
</file>