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26-13318-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bold_mt.7.4mm_page.keep-with-next_ifm" style:family="paragraph" style:name="ifm_p_font.bold_mt.7.4mm_page.keep-with-next_ifm" style:parent-style-name="Basis">
      <style:paragraph-properties fo:margin-top="7.4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mt.3.7mm_page.break-before_ifm" style:family="paragraph" style:name="ifm_p_mt.3.7mm_page.break-before_ifm" style:parent-style-name="Basis">
      <style:paragraph-properties fo:margin-top="3.7mm" fo:break-before="page"/>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ifm" style:family="paragraph" style:name="ifm_p_ifm" style:parent-style-name="Basis">
      <style:paragraph-properties/>
      <style:text-properties/>
    </style:style>
    <style:style style:class="text" style:display-name="ifm_span_font.subscript_size.12pt_ifm" style:family="text" style:name="ifm_span_font.subscript_size.12pt_ifm">
      <style:text-properties style:text-position="sub 70%" fo:font-size="12pt"/>
    </style:style>
    <style:style style:class="text" style:display-name="ifm_span_font.subscript_mt.4.23mm_ifm" style:family="text" style:name="ifm_span_font.subscript_mt.4.23mm_ifm">
      <style:text-properties style:text-position="sub 70%"/>
    </style:style>
    <style:style style:class="text" style:display-name="ifm_span_font.italic_mt.4.23mm_ifm" style:family="text" style:name="ifm_span_font.italic_mt.4.23mm_ifm">
      <style:text-properties fo:font-style="italic"/>
    </style:style>
    <style:style style:class="text" style:display-name="ifm_span_font.subscript_ifm" style:family="text" style:name="ifm_span_font.subscript_ifm">
      <style:text-properties style:text-position="sub 7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3318</text:p>
          </table:table-cell>
        </table:table-row>
        <table:table-row table:style-name="staatscourant.koprow1">
          <table:covered-table-cell/>
          <table:covered-table-cell/>
          <table:table-cell office:value-type="string" table:style-name="staatscourant.publicatiedatumcel">
            <text:p>2 april</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Kennisgeving Voornemen en Participatieplan &amp; concept Notitie Reikwijdte en Detailniveau L09 CO<text:span text:style-name="ifm_span_font.subscript_size.12pt_ifm">2</text:span>-opslagproject, Ministerie van Economische Zaken en Klimaat</text:h>
      <text:h text:style-name="ifm_p_font.bold_mt.7.4mm_page.keep-with-next_ifm" text:outline-level="4">Wat houdt het project in?</text:h>
      <text:p text:style-name="ifm_p_mt.4.23mm_ifm">Het Ministerie van Economische Zaken en Klimaat (hierna: EZK) en Shell zijn van plan om CO<text:span text:style-name="ifm_span_font.subscript_mt.4.23mm_ifm">2</text:span> op te slaan in de diepe ondergrond in een leeg geproduceerd gasveld. Het gasveld bevindt zich in het blok L09 op het Nederlandse gedeelte van de Noordzee. Om CO<text:span text:style-name="ifm_span_font.subscript_mt.4.23mm_ifm">2</text:span> te kunnen opslaan in het gasveld is de plaatsing van een nieuw CO<text:span text:style-name="ifm_span_font.subscript_mt.4.23mm_ifm">2</text:span>-injectieplatform noodzakelijk, moeten er injectieputten worden geboord en moet er een pijpleiding vanaf het Aramis distributieplatform naar het CO<text:span text:style-name="ifm_span_font.subscript_mt.4.23mm_ifm">2</text:span>-injectieplatform worden aangelegd.</text:p>
      <text:p text:style-name="ifm_p_mt.3.7mm_ifm">In deze kennisgeving leest u wat het project inhoudt op hoofdlijnen, waarover u kunt meedenken en hoe u kunt reageren. In het voornemen worden de plannen voor het project beschreven. Het participatieplan beschrijft hoe de omgeving bij het energieproject wordt betrokken. Hiermee wordt de verkenningsfase gestart. Als eerste stap in de projectprocedure worden het voornemen en participatieplan (hierna: VenP) en de concept Notitie Reikwijdte en Detailniveau (hierna: concept-NRD) gelijktijdig ter inzage gelegd. In de concept-NRD staan de kaders voor het op te stellen milieueffectrapport (MER) voor het bovengenoemde project.</text:p>
      <text:p text:style-name="ifm_p_mt.3.7mm_ifm">Van vrijdag 3 april 2026 tot en met maandag 18 mei 2026 kunt u reageren op het VenP en de concept-NRD.</text:p>
      <text:p text:style-name="ifm_p_mt.3.7mm_page.break-before_ifm"><draw:frame draw:name="Afbeelding1" draw:style-name="frame.picture" draw:z-index="1" svg:height="110mm" svg:width="133mm" text:anchor-type="paragraph" style:rel-height="scale" style:rel-width="scale"><draw:image draw:filter-name="PNG - Portable Network Graphics" xlink:actuate="onLoad" xlink:href="Pictures/stcrt-2026-13318-001.png" xlink:show="embed" xlink:type="simple"/></draw:frame></text:p>
      <text:h text:style-name="ifm_p_font.bold_mt.5.08mm_page.keep-with-next_ifm" text:outline-level="4">De procedure</text:h>
      <text:p text:style-name="ifm_p_mt.4.23mm_ifm">Voor het L09 CO<text:span text:style-name="ifm_span_font.subscript_mt.4.23mm_ifm">2</text:span>-opslagproject project is de projectprocedure van toepassing. Deze procedure ziet erop toe dat initiatiefnemers, bevoegde gezagen, belanghebbenden en burgers worden betrokken. Op deze manier wordt alle infrastructuur ruimtelijk zorgvuldig ingepast. Dit wordt uiteindelijk vastgelegd in een projectbesluit.</text:p>
      <text:h text:style-name="ifm_p_font.bold_mt.5.08mm_page.keep-with-next_ifm" text:outline-level="4">Wat doet het ministerie?</text:h>
      <text:p text:style-name="ifm_p_mt.4.23mm_ifm">De Staatssecretaris van KGG, namens het Ministerie van EZK, en de Minister van VRO stellen het projectbesluit vast. Besluiten die voor het project nodig zijn, worden zoveel mogelijk voorbereid in één gecoördineerde procedure. De Staatssecretaris van KGG coördineert deze procedure.</text:p>
      <text:h text:style-name="ifm_p_font.bold_mt.5.08mm_page.keep-with-next_ifm" text:outline-level="4">Waarom is dit project nodig?</text:h>
      <text:p text:style-name="ifm_p_mt.4.23mm_ifm"><text:span text:style-name="ifm_span_font.italic_mt.4.23mm_ifm">Carbon Capture and Storage</text:span> (CCS) gaat over het afvangen, transporteren en opslaan van CO<text:span text:style-name="ifm_span_font.subscript_mt.4.23mm_ifm">2</text:span>. Door CO<text:span text:style-name="ifm_span_font.subscript_mt.4.23mm_ifm">2</text:span>af te vangen en permanent diep (circa 3 km) onder de zeebodem in een afgesloten formatie op te slaan, komt deze CO<text:span text:style-name="ifm_span_font.subscript_mt.4.23mm_ifm">2</text:span> niet in de atmosfeer. CCS is daarom erg belangrijk voor het behalen van de 2030 en 2050 CO<text:span text:style-name="ifm_span_font.subscript_mt.4.23mm_ifm">2-</text:span>reductiedoelstellingen. Dit geldt in het bijzonder voor sectoren waar CO<text:span text:style-name="ifm_span_font.subscript_mt.4.23mm_ifm">2</text:span>-emissies moeilijk te vermijden zijn, zoals chemische industrie, raffinaderijen en staalproductie. CCS maakt het op de korte termijn mogelijk uitstoot te verminderen, voor de periode wanneer volledige elektrificatie of andere verduurzamingstechnieken (nog) niet haalbaar zijn. Het Nederlandse deel van de Noordzee is daarnaast uitermate geschikt voor de opslag van CO<text:span text:style-name="ifm_span_font.subscript_mt.4.23mm_ifm">2</text:span>. Het gebied heeft veel leeg geproduceerde gasvelden onder de Noordzee waarin de CO<text:span text:style-name="ifm_span_font.subscript_mt.4.23mm_ifm">2</text:span> veilig kan worden opgeslagen.</text:p>
      <text:h text:style-name="ifm_p_font.bold_mt.5.08mm_page.keep-with-next_ifm" text:outline-level="4">Samenhang met Aramis project</text:h>
      <text:p text:style-name="ifm_p_mt.4.23mm_ifm">Een belangrijk project voor het L09 CO<text:span text:style-name="ifm_span_font.subscript_mt.4.23mm_ifm">2</text:span>-opslagproject is het CCS Aramis project. In de CCS-keten van afvang, transport en opslag richt het Aramis-project zich op het transport en opslag van CO<text:span text:style-name="ifm_span_font.subscript_mt.4.23mm_ifm">2</text:span>. Het L09 CO<text:span text:style-name="ifm_span_font.subscript_mt.4.23mm_ifm">2</text:span>-opslagproject is een uitbreiding van de opslagcapaciteit van het Aramis project.</text:p>
      <text:h text:style-name="ifm_p_font.bold_mt.5.08mm_page.keep-with-next_ifm" text:outline-level="4">Participatie: uw mening en inbreng zijn belangrijk</text:h>
      <text:p text:style-name="ifm_p_mt.4.23mm_ifm">Dit project raakt de belangen van veel partijen zoals burgers, bedrijven, maatschappelijke organisaties en bestuursorganen. Het Ministerie van EZK en Shell vinden het daarom belangrijk dat deze partijen de mogelijkheid hebben om ideeën in te brengen en mee te denken over het project. In het VenP staat beschreven hoe de verschillende partijen worden betrokken. Het participatieplan wordt geactualiseerd bij verschillende fasen in het project.</text:p>
      <text:h text:style-name="ifm_p_font.bold_mt.5.08mm_page.keep-with-next_ifm" text:outline-level="4">Online informatiebijeenkomst</text:h>
      <text:p text:style-name="ifm_p_mt.4.23mm_ifm">Heeft u vragen over het L09 CO<text:span text:style-name="ifm_span_font.subscript_mt.4.23mm_ifm">2</text:span>-opslagproject of wilt u uw ideeën inbrengen? Op dinsdag 21 april vindt van 19.00 uur tot 21.00 uur een online informatiebijeenkomst plaats. Tijdens deze online informatiebijeenkomst worden presentaties gegeven en kunt u vragen stellen via de chat of uw mening geven over het project. Aanmelden voor de informatiebijeenkomst kan via het aanmeldformulier op www.rvo.nl/onderwerpen/bureau-energieprojecten/lopende-projecten/l09-co2. Wij stellen het op prijs als u uw vragen van tevoren doorgeeft per email via: inspraak@bureau-energieprojecten.nl</text:p>
      <text:h text:style-name="ifm_p_font.bold_mt.5.08mm_page.keep-with-next_ifm" text:outline-level="4">Wilt u reageren?</text:h>
      <text:p text:style-name="ifm_p_mt.4.23mm_ifm">U kunt van vrijdag 3 april tot en met maandag 18 mei 2026 reageren op het Voornemen en het Participatieplan en de concept-NRD. In deze periode kunt u deze documenten bekijken op www.rvo.nl/onderwerpen/bureau-energieprojecten/lopende-projecten/l09-co2.</text:p>
      <text:p text:style-name="ifm_p_mt.3.7mm_ifm">U kunt op drie manieren reageren:</text:p>
      <text:p text:style-name="ifm_p_ifm">•  Bij voorkeur digitaal: www.rvo.nl/onderwerpen/bureau-energieprojecten/lopende-projecten/l09-co2</text:p>
      <text:p text:style-name="ifm_p_ifm">•  Per post:</text:p>
      <text:p text:style-name="ifm_p_ifm">Bureau Energieprojecten</text:p>
      <text:p text:style-name="ifm_p_ifm">Inspraakpunt L09 CO<text:span text:style-name="ifm_span_font.subscript_ifm">2</text:span>-opslagproject</text:p>
      <text:p text:style-name="ifm_p_ifm">Postbus 111</text:p>
      <text:p text:style-name="ifm_p_ifm">9200 AC Drachten</text:p>
      <text:p text:style-name="ifm_p_ifm">Wilt u uw brief ondertekenen en uw adres vermelden? Dan sturen wij u per brief een ontvangstbevestiging.</text:p>
      <text:p text:style-name="ifm_p_ifm">•  Telefonisch: u kunt op werkdagen tussen 9.00 en 17.00 uur bellen met Bureau Energieprojecten op 088 042 47 47.</text:p>
      <text:h text:style-name="ifm_p_font.bold_mt.5.08mm_page.keep-with-next_ifm" text:outline-level="4">Wat gebeurt er met uw reactie?</text:h>
      <text:p text:style-name="ifm_p_mt.4.23mm_ifm">Uw reactie op het voorstel wordt betrokken bij het opstellen van het participatieplan en de definitieve NRD. Het participatieplan wordt bij iedere nieuwe stap in de projectprocedure geactualiseerd. Op basis van de NRD wordt het MER opgesteld. Het MER is een belangrijke onderbouwing voor het (ontwerp) projectbesluit en de vergunningen. Het MER komt, samen met het ontwerp van het projectbesluit en de daarmee samenhangende vergunningen, ter inzage te liggen. In een latere fase kunt u daarop reageren.</text:p>
      <text:h text:style-name="ifm_p_font.bold_mt.5.08mm_page.keep-with-next_ifm" text:outline-level="4">Heeft u hulp nodig?</text:h>
      <text:p text:style-name="ifm_p_mt.4.23mm_ifm">De overheid vindt het belangrijk dat iedereen mee kan doen. Niet iedereen is even handig met computers. Daarom zijn er Informatiepunten Digitale Overheid. Deze informatiepunten vindt u in de bibliotheken. U kunt er makkelijk binnenlopen om uw vragen over websites van de overheid te stellen. Bijvoorbeeld voor het op de computer bekijken van documenten die bij dit project horen. Vraag ernaar bij de bibliotheek bij u in de buurt. Voor meer informatie kunt u terecht op de website: www.informatiepuntdigitaleoverheid.nl.</text:p>
      <text:h text:style-name="ifm_p_font.bold_mt.5.08mm_page.keep-with-next_ifm" text:outline-level="4">Wilt u meer weten?</text:h>
      <text:p text:style-name="ifm_p_mt.4.23mm_ifm">Meer informatie over het L09 CO<text:span text:style-name="ifm_span_font.subscript_mt.4.23mm_ifm">2</text:span>-opslagproject en alle bijbehorende documenten vindt u op: www.rvo.nl/onderwerpen/bureau-energieprojecten/lopende-projecten/l09-co2 en www.shell.com/what-we-do/carbon-capture-and-storage/shell-offshore-carbon-storage-nl.html</text:p>
      <text:p text:style-name="ifm_p_mt.3.7mm_ifm">Heeft u vragen over de procedure? Bel dan met telefoonnummer 088 042 47 47.</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3318</text:span><text:tab/>2 april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3318</text:span><text:tab/>2 april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Kennisgeving Voornemen en Participatieplan &amp; concept Notitie Reikwijdte en Detailniveau L09 CO2-opslagproject, Ministerie van Economische Zaken en Klimaat</dc:title>
    <meta:user-defined meta:name="OVERHEID.Ministerie/DCTERMS.publisher">Ministerie van Binnenlandse Zaken en Koninkrijksrelaties</meta:user-defined>
    <meta:user-defined meta:name="OVERHEID.Ministerie/DC.creator">Ministerie van Economische Zaken en Klimaat</meta:user-defined>
    <meta:user-defined meta:name="OVERHEIDop.configuratie">https://repository.officiele-overheidspublicaties.nl/MasterConfiguraties/MC-OEP-StcrtVergunningenAndereVerg-Web/1.29/xml/MC-OEP-StcrtVergunningenAndereVerg-Web.xml</meta:user-defined>
    <meta:user-defined meta:name="OVERHEIDop.steltVast"/>
    <meta:user-defined meta:name="OVERHEIDop.StcrtID/DC.identifier">stcrt-2026-13318</meta:user-defined>
    <meta:user-defined meta:name="OVERHEIDop.datumEindeReactietermijn"/>
    <meta:user-defined meta:name="OVERHEIDop.Rubriek/DC.type">andere vergunning</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3318</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Ruimte en infrastructuur | Organisatie en beleid</meta:user-defined>
    <meta:user-defined meta:name="DC.title">Kennisgeving Voornemen en Participatieplan &amp; concept Notitie Reikwijdte en Detailniveau L09 CO2-opslagproject, Ministerie van Economische Zaken en Klimaat</meta:user-defined>
    <meta:user-defined meta:name="DCTERMS.W3CDTF/DCTERMS.available">2026-04-02</meta:user-defined>
  </office:meta>
</office:document-meta>
</file>