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791</text:p>
          </table:table-cell>
        </table:table-row>
        <table:table-row table:style-name="staatscourant.koprow1">
          <table:covered-table-cell/>
          <table:covered-table-cell/>
          <table:table-cell office:value-type="string" table:style-name="staatscourant.publicatiedatumcel">
            <text:p>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Onderwijs, Cultuur en Wetenschap van 23 maart 2026, nr. 62696213, houdende wijziging van het Instellingsbesluit Regiegroep Sociale Veiligheid Hoger Onderwijs en Wetenschap in verband met tijdelijke vervanging van leden</text:h>
      <text:p text:style-name="ifm_p_mt.3.7mm_ifm">De Minister van Onderwijs, Cultuur en Wetenschap,</text:p>
      <text:p text:style-name="ifm_p_mt.3.7mm_ifm">Gelet op artikel 2, eerste lid, van de Wet vergoedingen adviescolleges en commissies;</text:p>
      <text:p text:style-name="ifm_p_mt.3.7mm_indent.0mm_ifm">Besluit:</text:p>
      <text:h text:style-name="ifm_p_font.bold_mt.5.08mm_page.keep-with-next_ifm" text:outline-level="2">ARTIKEL<text:s/>I.<text:s/></text:h>
      <text:p text:style-name="ifm_p_font.roman_mt.4.23mm_ifm">Na artikel 5 van het Instellingsbesluit Regiegroep Sociale Veiligheid Hoger Onderwijs en Wetenschap wordt een artikel ingevoegd, luidende:</text:p>
      <text:section text:style-name="ifm_sect_mleft.5.1mm_ifm" text:name="d15e51">
        <text:h text:style-name="ifm_p_font.bold_mt.5.08mm_page.keep-with-next_ifm" text:outline-level="2">Artikel<text:s/>5a.<text:s/>Tijdelijke vervanging lid regiegroep</text:h>
        <text:p text:style-name="ifm_p_mt.4.23mm_ifm">1.  Een lid als bedoeld in artikel 5, eerste lid, onderdelen a tot en met c, kan bij tijdelijke afwezigheid worden vervangen.</text:p>
        <text:p text:style-name="ifm_p_mt.3.7mm_ifm">2.  Gedurende het tijdvak waarvoor de tijdelijke afwezigheid geldt, neemt het vervangen lid geen deel aan vergaderingen van de regiegroep en ontvangt hij geen vergoeding als bedoeld in artikel 11.</text:p>
        <text:p text:style-name="ifm_p_mt.3.7mm_ifm">3.  De Minister benoemt de vervanger als tijdelijk lid van de regiegroep. De benoeming van dit lid vervalt van rechtswege op het tijdstip waarop het vervangen lid zijn werkzaamheden hervat.</text:p>
        <text:p text:style-name="ifm_p_mt.3.7mm_ifm">4.  De programmasecretaris als bedoeld in artikel 6, registreert het in het vorige lid bedoelde tijdstip, draagt zorg voor het hervatten van de bezoldiging van het vervangen lid en doet hiervan verslag aan de Minister.</text:p>
        <text:p text:style-name="ifm_p_mt.3.7mm_ifm">5.  De artikelen 5, tweede tot en met zevende lid, en 11 zijn van overeenkomstige toepassing.</text:p>
        <text:p text:style-name="ifm_p_mt.3.7mm_ifm">6.  In afwijking van artikel 5, eerste lid, kan de regiegroep gedurende de periode van vervanging van een lid van de regiegroep uit meer dan het in dat lid genoemde aantal leden bestaan.</text:p>
      </text:section>
      <text:h text:style-name="ifm_p_font.bold_mt.5.08mm_page.keep-with-next_ifm" text:outline-level="2">ARTIKEL<text:s/>II.<text:s/></text:h>
      <text:p text:style-name="ifm_p_mt.4.23mm_ifm">Dit besluit treedt in werking met ingang van de dag na de datum van uitgifte van de Staatscourant waarin het wordt geplaatst.</text:p>
      <text:p text:style-name="ifm_p_mt.3.7mm_ifm">Dit besluit wordt met de daarbij behorende toelichting in de Staatscourant geplaatst.</text:p>
      <text:p text:style-name="ifm_p_font.italic_mt.3.7mm_ifm">De Minister van Onderwijs, Cultuur en Wetenschap,<text:line-break/>R.M.<text:s/>Letschert</text:p>
      <text:h text:style-name="ifm_p_font.bold_mt.5.08mm_page.break-before_ifm" text:outline-level="3">TOELICHTING</text:h>
      <text:p text:style-name="ifm_p_mt.4.23mm_ifm">Gezien de mogelijkheid dat een lid tijdelijk kan uitvallen, en gelet op de omvang van de werkzaamheden alsmede het belang dat deze onverminderd doorgang kunnen vinden, wordt voorzien in de mogelijkheid van tijdelijke vervanging van een lid. Deze voorziening strekt tot waarborging van de continuiteit en de ononderbroken voortgang van de werkzaamheden.</text:p>
      <text:p text:style-name="ifm_p_font.italic_mt.3.7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791</text:span><text:tab/>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791</text:span><text:tab/>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Onderwijs, Cultuur en Wetenschap van 23 maart 2026, nr. 62696213, houdende wijziging van het Instellingsbesluit Regiegroep Sociale Veiligheid Hoger Onderwijs en Wetenschap in verband met tijdelijke vervanging van leden</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279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79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Organisatie en beleid</meta:user-defined>
    <meta:user-defined meta:name="OVERHEID.TaxonomieBeleidsagenda/OVERHEID.category">Onderwijs en wetenschap | Hoger onderwijs</meta:user-defined>
    <meta:user-defined meta:name="DC.title">Besluit van de Minister van Onderwijs, Cultuur en Wetenschap van 23 maart 2026, nr. 62696213, houdende wijziging van het Instellingsbesluit Regiegroep Sociale Veiligheid Hoger Onderwijs en Wetenschap in verband met tijdelijke vervanging van leden</meta:user-defined>
    <meta:user-defined meta:name="DCTERMS.alternative"/>
    <meta:user-defined meta:name="DCTERMS.W3CDTF/OVERHEIDop.datumOndertekening">2026-03-23</meta:user-defined>
    <meta:user-defined meta:name="DCTERMS.W3CDTF/DCTERMS.available">2026-04-03</meta:user-defined>
    <meta:user-defined meta:name="OVERHEIDop.Ruimtelijkplan/OVERHEIDop.bekendmakingBetreffendePlan"/>
  </office:meta>
</office:document-meta>
</file>