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276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763</text:p>
          </table:table-cell>
        </table:table-row>
        <table:table-row table:style-name="staatscourant.koprow1">
          <table:covered-table-cell/>
          <table:covered-table-cell/>
          <table:table-cell office:value-type="string" table:style-name="staatscourant.publicatiedatumcel">
            <text:p>2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Notitie Reikwijdte en Detailniveau windenergiegebied Doordewind, Ministerie van Economische Zaken en Klimaat</text:h>
      <text:p text:style-name="ifm_p_mt.7.4mm_ifm">Van vrijdag 10 oktober tot en met donderdag 20 november 2025 lag de concept Notitie Reikwijdte en Detailniveau (concept-NRD) ter inzage. U heeft hierop kunnen reageren. In totaal zijn er elf zienswijzen binnengekomen. De ontvangen zienswijzen zijn gebundeld en van antwoord voorzien in de reactienota. De reactienota wordt samen met de definitieve NRD op onze website gepubliceerd. Op 26 januari 2026 heeft de Minister van Klimaat en Groene Groei (hierna: KGG) de definitieve Notitie Reikwijdte en Detailniveau (NRD) voor het windenergiegebied Doordewind vastgesteld. De NRD is het onderzoeksplan van de benodigde onderzoeken voor het milieueffectrapport. In deze kennisgeving leest u meer over wat deze vaststelling betekent.</text:p>
      <text:h text:style-name="ifm_p_font.bold_mt.5.08mm_page.keep-with-next_ifm" text:outline-level="4">Wat gaat er gebeuren?</text:h>
      <text:p text:style-name="ifm_p_mt.4.23mm_ifm">In de beoogde vier kavels van het windenergiegebied Doordewind kunnen windparken gerealiseerd worden met een gecombineerd opgesteld vermogen van maximaal 4,6 gigawatt. De beoogde windparken worden door TenneT voorzien van in totaal twee platforms op zee en aansluitverbindingen met het hoogspanningsnet op het land in de Eemshaven. Voor de vier beoogde kavels (I, II, III, IV) van windenergiegebied Doordewind worden de mogelijke gevolgen op het milieu onderzocht, zodat het milieubelang goed kan worden betrokken in de besluitvorming. De resultaten van de milieuonderzoeken komen samen in het milieueffectrapport (MER).</text:p>
      <text:p text:style-name="ifm_p_mt.3.7mm_ifm"><draw:frame draw:name="Afbeelding1" draw:style-name="frame.picture" draw:z-index="1" svg:height="83mm" svg:width="127mm" text:anchor-type="paragraph" style:rel-height="scale" style:rel-width="scale"><draw:image draw:filter-name="PNG - Portable Network Graphics" xlink:actuate="onLoad" xlink:href="Pictures/stcrt-2026-12763-001.png" xlink:show="embed" xlink:type="simple"/></draw:frame></text:p>
      <text:h text:style-name="ifm_p_font.bold_mt.5.08mm_page.keep-with-next_ifm" text:outline-level="4">Wat gebeurt er hierna?</text:h>
      <text:p text:style-name="ifm_p_mt.4.23mm_ifm">Op basis van de definitieve NRD wordt de reikwijdte en het detailniveau van het MER vastgesteld. In een MER worden mogelijke milieueffecten, bijvoorbeeld op leefomgevingskwaliteit van de mens, gezondheid, landschap, natuur, bodem en water in kaart gebracht zodat deze effecten een volwaardige rol kunnen spelen bij de besluitvorming. Er zal ook een passende beoordeling gemaakt worden om mogelijke gevolgen voor Natura 2000-gebieden in kaart te brengen. Het MER vormt een kennisbron voor de te maken afwegingen in de voorgenomen vier kavelbesluiten. Het MER wordt, samen met de ontwerpkavelbesluiten ter inzage gelegd. Gedurende zes weken is eenieder dan in de gelegenheid om een zienswijze in te dienen. Dit wordt te zijner tijd aangekondigd in de Staatscourant en op de website: www.rvo.nl/woz-ddw.</text:p>
      <text:h text:style-name="ifm_p_font.bold_mt.5.08mm_page.keep-with-next_ifm" text:outline-level="4">Waar kunt u de NRD inzien</text:h>
      <text:p text:style-name="ifm_p_mt.4.23mm_ifm">U kunt de definitieve NRD inzien op: www.rvo.nl/woz-ddw. Heeft u na het bezoeken van de website nog vragen? Dan kunt u bellen met Bureau Energieprojecten via telefoonnummer 088 042 47 47.</text:p>
      <text:h text:style-name="ifm_p_font.bold_mt.5.08mm_page.keep-with-next_ifm" text:outline-level="4">Besluitvorming</text:h>
      <text:p text:style-name="ifm_p_mt.4.23mm_ifm">Op grond van de Wet windenergie op zee neemt de Minister van Klimaat en Groene Groei een kavelbesluit in overeenstemming met de Minister van Infrastructuur en Waterstaat, en de Minister van Landbouw, Visserij, Voedselzekerheid en Natuur. De Minister voor Klimaat en Groene Groei coördineert deze procedure. In een kavelbesluit wordt bepaald waar en onder welke voorwaarden een windpark gebouwd en geëxploiteerd mag worde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Doordewind kavels I, II, III en IV en alle bijbehorende stukken vindt u op www.rvo.nl/woz-ddw. Heeft u naar aanleiding daarvan nog vragen? Dan kunt u Bureau Energieprojecten bellen op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763</text:span><text:tab/>2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763</text:span><text:tab/>2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Notitie Reikwijdte en Detailniveau windenergiegebied Doordewind,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2763</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76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Energie</meta:user-defined>
    <meta:user-defined meta:name="DC.title">Kennisgeving Notitie Reikwijdte en Detailniveau windenergiegebied Doordewind, Ministerie van Economische Zaken en Klimaat</meta:user-defined>
    <meta:user-defined meta:name="DCTERMS.W3CDTF/DCTERMS.available">2026-04-02</meta:user-defined>
  </office:meta>
</office:document-meta>
</file>