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top.border-bottom.border-left.border-right.padding-top.bottom.pleft.pright">
      <style:table-cell-properties fo:border-top="0.00695in solid #000000" fo:padding-top="0.8mm"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pleft.pright">
      <style:table-cell-properties fo:border-top="0.00695in solid #000000" fo:padding-top="0.8mm" fo:border-bottom="0.00695in solid #000000" fo:padding-bottom="0.8mm" fo:border-right="0.00695in solid #000000" fo:vertical-align="bottom"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ell" style:name="table.cell.border-left.border-right.padding-top.top.pleft.pright">
      <style:table-cell-properties fo:border-left="0.00695in solid #000000" fo:border-right="0.00695in solid #000000" fo:padding-top="0.8mm" fo:vertical-align="top" fo:padding-left="1mm" fo:padding-right="1mm"/>
    </style:style>
    <style:style style:family="table-cell" style:name="table.cell.border-right.padding-top.top.pleft.pright">
      <style:table-cell-properties fo:border-right="0.00695in solid #000000" fo:padding-top="0.8mm" fo:vertical-align="top" fo:padding-left="1mm" fo:padding-right="1mm"/>
    </style:style>
    <style:style style:family="table-cell" style:name="table.cell.border-left.border-right.top.pleft.pright">
      <style:table-cell-properties fo:border-left="0.00695in solid #000000" fo:border-right="0.00695in solid #000000" fo:vertical-align="top" fo:padding-left="1mm" fo:padding-right="1mm"/>
    </style:style>
    <style:style style:family="table-cell" style:name="table.cell.border-right.top.pleft.pright">
      <style:table-cell-properties fo:border-right="0.00695in solid #000000" fo:vertical-align="top" fo:padding-left="1mm" fo:padding-right="1mm"/>
    </style:style>
    <style:style style:family="table-cell" style:name="table.cell.border-bottom.border-left.border-right.top.pleft.pright">
      <style:table-cell-properties fo:border-bottom="0.00695in solid #000000" fo:padding-bottom="0.8mm" fo:border-left="0.00695in solid #000000" fo:border-right="0.00695in solid #000000" fo:vertical-align="top" fo:padding-left="1mm" fo:padding-right="1mm"/>
    </style:style>
    <style:style style:family="table-cell" style:name="table.cell.border-bottom.border-right.top.pleft.pright">
      <style:table-cell-properties fo:border-bottom="0.00695in solid #000000" fo:padding-bottom="0.8mm" fo:border-right="0.00695in solid #000000"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7000*"/>
    </style:style>
    <style:style style:family="table-column" style:name="table1.tg1.col2">
      <style:table-column-properties style:rel-column-width="46000*"/>
    </style:style>
    <style:style style:family="table-column" style:name="table2.tg1.col1">
      <style:table-column-properties style:rel-column-width="7000*"/>
    </style:style>
    <style:style style:family="table-column" style:name="table2.tg1.col2">
      <style:table-column-properties style:rel-column-width="46000*"/>
    </style:style>
    <style:style style:family="table-column" style:name="table3.tg1.col1">
      <style:table-column-properties style:rel-column-width="5300*"/>
    </style:style>
    <style:style style:family="table-column" style:name="table3.tg1.col2">
      <style:table-column-properties style:rel-column-width="6400*"/>
    </style:style>
    <style:style style:family="table-column" style:name="table3.tg1.col3">
      <style:table-column-properties style:rel-column-width="8700*"/>
    </style:style>
    <style:style style:family="table-column" style:name="table3.tg1.col4">
      <style:table-column-properties style:rel-column-width="6000*"/>
    </style:style>
    <style:style style:family="table-column" style:name="table3.tg1.col5">
      <style:table-column-properties style:rel-column-width="5400*"/>
    </style:style>
    <style:style style:family="table-column" style:name="table3.tg1.col6">
      <style:table-column-properties style:rel-column-width="5500*"/>
    </style:style>
    <style:style style:family="table-column" style:name="table3.tg1.col7">
      <style:table-column-properties style:rel-column-width="5400*"/>
    </style:style>
    <style:style style:family="table-column" style:name="table3.tg1.col8">
      <style:table-column-properties style:rel-column-width="5400*"/>
    </style:style>
    <style:style style:family="table-column" style:name="table3.tg1.col9">
      <style:table-column-properties style:rel-column-width="54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2_mt.3.7mm_page.break-before_ifm">
      <style:table-properties fo:margin-bottom="0in" fo:margin-top="3.7mm" fo:margin-left="0in" fo:margin-right="0in" style:shadow="none" table:align="margins" fo:break-before="page"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564</text:p>
          </table:table-cell>
        </table:table-row>
        <table:table-row table:style-name="staatscourant.koprow1">
          <table:covered-table-cell/>
          <table:covered-table-cell/>
          <table:table-cell office:value-type="string" table:style-name="staatscourant.publicatiedatumcel">
            <text:p>2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inspecteur-generaal van de Nederlandse Voedsel- en Warenautoriteit namens de Minister van Volksgezondheid, Welzijn en Sport en de Minister van Justitie en Veiligheid van 17 maart 2026 tot vaststelling van het Specifiek interventiebeleid NVWA experiment gesloten coffeeshopketen (IB03-SPEC 30, versie 05)</text:h>
      <text:p text:style-name="ifm_p_mt.3.7mm_ifm">Gelet op artikel 4:81 van de Algemene wet bestuursrecht, artikel 8 van de Wet experiment gesloten coffeeshopketen, de artikelen 10, eerste lid, onder d, en 13a van de Mandaatregeling VWS en het Algemeen interventiebeleid NVWA 2024;</text:p>
      <text:p text:style-name="ifm_p_mt.3.7mm_ifm">Besluit vast te stellen de volgende beleidsregel:</text:p>
      <text:h text:style-name="ifm_p_font.bold_mt.5.08mm_page.keep-with-next_ifm" text:outline-level="3">1.<text:s/>Onderwerp</text:h>
      <text:p text:style-name="ifm_p_mt.4.23mm_ifm">Het Specifiek interventiebeleid NVWA experiment gesloten coffeeshopketen beschrijft, binnen de kaders van het Algemeen interventiebeleid NVWA 2024 (AIB), de klasseindeling van en de interventies voor specifieke overtredingen van de wetgeving bij het experiment gesloten coffeeshopketen. De NVWA houdt toezicht op de naleving van de normen die zien op de teelt en de kwaliteit van de hennep of hasjiesj, de verpakking hiervan, en het afficheringsverbod voor de telers.
                  <text:note text:id="n1" text:note-class="footnote"><text:note-citation text:label="1 ">1</text:note-citation><text:note-body><text:p text:style-name="ifm_p_font.normal_size.6.93pt_mt..5mm_indent.-0.1161in_mleft.0.1161in_ifm"><text:span text:style-name="ifm_span_font.italic_size.6.93pt_mt.4.23mm_ifm">Een uitwerking van de verdeling van toezichts- en handhavingstaken is opgenomen in het Toezicht- en handhavingsarrangement EGC.</text:span></text:p></text:note-body></text:note> Welke normen dit betreft, is nader uitgewerkt in de bijlage. De NVWA is bevoegd tot handhaving van voormelde normen, voor zover deze zien op de telers. Voor wat betreft overtreding van de op grond van artikel 21, tweede lid, van het Besluit experiment gesloten coffeeshopketen (Besluit EGC) aan de aanwijzing te verbinden eis dat voldaan moet worden aan de Wet gewasbeschermingsmiddelen en biociden, wordt verwezen naar het specifieke interventiebeleid IB03-SPEC 05.</text:p>
      <text:p text:style-name="ifm_p_ifm">Naast de NVWA zijn ook de IJenV en deelnemende gemeenten betrokken bij het handhaven op de normen die voortvloeien uit de wetgeving bij het EGC.</text:p>
      <text:p text:style-name="ifm_p_ifm">Overtredingen die door de inspecteur/toezichthouder worden waargenomen en die niet in dit IB03-SPEC 30 zijn opgenomen, worden voorgelegd aan de afdeling Expertise van de directie Handhaven teneinde een interventie te bepalen.</text:p>
      <text:h text:style-name="ifm_p_font.bold_mt.5.08mm_page.keep-with-next_ifm" text:outline-level="3">2.<text:s/>Definities en wettelijke basis</text:h>
      <text:h text:style-name="ifm_p_font.bold-italic_mt.5.08mm_page.keep-with-next_ifm" text:outline-level="4">2.1.<text:s/>Definities</text:h>
      <text:p text:style-name="ifm_p_mt.4.23mm_ifm">In aanvulling op de definities en begrippen uit het AIB gelden de volgende definities:</text:p>
      <table:table table:style-name="ifm_table_pgwide.1_mt.3.7mm_ifm">
        <table:table-column table:style-name="table1.tg1.col1"/>
        <table:table-column table:style-name="table1.tg1.col2"/>
        <table:table-row>
          <table:table-cell table:style-name="table.cell.border-bottom.top">
            <text:p text:style-name="text.cell.7.left">Inspectie:</text:p>
          </table:table-cell>
          <table:table-cell table:style-name="table.cell.border-bottom.top.pleft.pright">
            <text:p text:style-name="text.cell.7.left">Elke vorm van controle door een inspecteur van de NVWA om na te gaan of de wet- en regelgeving inzake het experiment gesloten coffeeshopketen, specifieke onderdelen waarvoor de NVWA als toezichthouder en handhaver is aangewezen, wordt nageleefd. De inspecteur kan, als dit de efficiency van de uit te voeren inspectie ten goede komt, ervoor kiezen om deze van te voren aan te kondigen. Dit laat onverlet dat de inspecteur ook zonder aankondiging een inspectie kan uitvoeren.</text:p>
          </table:table-cell>
        </table:table-row>
        <table:table-row>
          <table:table-cell table:style-name="table.cell.border-bottom.padding-top.top">
            <text:p text:style-name="text.cell.7.left">Toezicht- en handhavingsarrangement EGC:</text:p>
          </table:table-cell>
          <table:table-cell table:style-name="table.cell.border-bottom.padding-top.top.pleft.pright">
            <text:p text:style-name="text.cell.7.left">Document waarin de (toezichts- en handhavings)taken en bevoegdheden van de IJenV, NVWA, gemeenten en politie/OM in het kader van het EGC zijn uitgewerkt, waaronder welke informatie onderling wordt gedeeld.</text:p>
          </table:table-cell>
        </table:table-row>
        <table:table-row>
          <table:table-cell table:style-name="table.cell.border-bottom.padding-top.top">
            <text:p text:style-name="text.cell.7.left">Herinspectie:</text:p>
          </table:table-cell>
          <table:table-cell table:style-name="table.cell.border-bottom.padding-top.top.pleft.pright">
            <text:p text:style-name="text.cell.7.left">Een inspectie (op afstand) ingesteld door een inspecteur van de NVWA die volgt op een eerder ingestelde inspectie, waarbij een overtreding is geconstateerd van de wet- en regelgeving inzake het EGC en naar aanleiding waarvan het noodzakelijk wordt geacht om na de tijdens de eerdere inspectie aangegeven termijn na te gaan of afdoende corrigerende maatregelen zijn genomen om de overtreding op te heffen en nieuwe overtredingen te voorkomen.</text:p>
          </table:table-cell>
        </table:table-row>
      </table:table>
      <text:h text:style-name="ifm_p_font.bold-italic_mt.5.08mm_page.keep-with-next_ifm" text:outline-level="4">2.2.<text:s/>Gebruikte afkortingen</text:h>
      <table:table table:style-name="ifm_table_pgwide.1_mt.4.23mm_ifm">
        <table:table-column table:style-name="table2.tg1.col1"/>
        <table:table-column table:style-name="table2.tg1.col2"/>
        <table:table-row>
          <table:table-cell table:style-name="table.cell.top">
            <text:p text:style-name="text.cell.7.left">AIB</text:p>
          </table:table-cell>
          <table:table-cell table:style-name="table.cell.top.pleft.pright">
            <text:p text:style-name="text.cell.7.left">Algemeen interventiebeleid</text:p>
          </table:table-cell>
        </table:table-row>
        <table:table-row>
          <table:table-cell table:style-name="table.cell.top">
            <text:p text:style-name="text.cell.7.left">EGC</text:p>
          </table:table-cell>
          <table:table-cell table:style-name="table.cell.top.pleft.pright">
            <text:p text:style-name="text.cell.7.left">Experiment gesloten coffeeshopketen</text:p>
          </table:table-cell>
        </table:table-row>
        <table:table-row>
          <table:table-cell table:style-name="table.cell.top">
            <text:p text:style-name="text.cell.7.left">IJenV</text:p>
          </table:table-cell>
          <table:table-cell table:style-name="table.cell.top.pleft.pright">
            <text:p text:style-name="text.cell.7.left">Inspectie Justitie en Veiligheid</text:p>
          </table:table-cell>
        </table:table-row>
        <table:table-row>
          <table:table-cell table:style-name="table.cell.top">
            <text:p text:style-name="text.cell.7.left">SPEC</text:p>
          </table:table-cell>
          <table:table-cell table:style-name="table.cell.top.pleft.pright">
            <text:p text:style-name="text.cell.7.left">Specifiek interventiebeleid</text:p>
          </table:table-cell>
        </table:table-row>
      </table:table>
      <text:h text:style-name="ifm_p_font.bold-italic_mt.5.08mm_page.keep-with-next_ifm" text:outline-level="4">2.3.<text:s/>Wettelijke basis</text:h>
      <text:p text:style-name="ifm_p_mt.4.23mm_ifm">Binnen het EGC gelden nationale regels. De belangrijkste wettelijke bepalingen die van belang zijn voor dit specifieke interventiebeleid zijn de Wet experiment gesloten coffeeshopketen (Wet EGC), het Besluit experiment gesloten coffeeshopketen (Besluit EGC), de Regeling experiment gesloten coffeeshopketen (Regeling EGC) en het Besluit aanwijzing toezichthouders naleving Wet experiment gesloten coffeeshopketen en verlenen mandaat en machtiging voor uitvoering en handhaving van die wet.</text:p>
      <text:h text:style-name="ifm_p_font.bold_mt.5.08mm_page.keep-with-next_ifm" text:outline-level="3">3.<text:s/>Werkwijze</text:h>
      <text:h text:style-name="ifm_p_font.bold-italic_mt.5.08mm_page.keep-with-next_ifm" text:outline-level="4">3.1.<text:s/>Samenwerking met andere handhavende instanties: handhavingsarrangement</text:h>
      <text:p text:style-name="ifm_p_mt.4.23mm_ifm">Naast de NVWA zullen IJenV en de burgemeesters van de deelnemende gemeenten (waar de coffeeshops gevestigd zijn) toezicht houden op de normen die voortvloeien uit de regelgeving experiment gesloten coffeeshopketen en deze normen handhaven. Politie en OM zijn verantwoordelijk voor het opsporen en vervolgen van strafbare feiten. De (toezichts- en handhavings)taken en bevoegdheden van de IJenV, NVWA, gemeenten en wanneer de politie/OM geïnformeerd willen worden zijn in het Toezicht- en handhavingsarrangement EGC uitgewerkt. Evenals welke informatie onderling wordt gedeeld.</text:p>
      <text:p text:style-name="ifm_p_ifm">Op basis van artikel 46 van het Besluit ECG en de uitgewerkte afspraken in het Toezicht- en handhavingsarrangement EGC zal de NVWA informatie over geconstateerde overtredingen en opgelegde sancties met de andere genoemde partijen in artikel 46 van het besluit en het arrangement delen. Deze informatiedeling zal worden uitgevoerd conform hetgeen in voorgenoemd artikel en arrangement is beschreven.</text:p>
      <text:p text:style-name="ifm_p_ifm">Ten aanzien van de handelingen, bedoeld in artikel 3, onderdelen B en C, van de Opiumwet, geldt het in die artikelonderdelen omschreven verbod niet, voor zover die handelingen worden verricht in het kader van de voorbereiding, uitvoering en afbouw van het experiment en in overeenstemming met de eisen die aan die handelingen bij of krachtens artikel 6 of 7 van deze wet worden gesteld.</text:p>
      <text:h text:style-name="ifm_p_font.bold-italic_mt.5.08mm_page.keep-with-next_ifm" text:outline-level="4">3.2.<text:s/>Het bepalen van de ernst van de overtreding</text:h>
      <text:p text:style-name="ifm_p_mt.4.23mm_ifm">Overtredingen worden ingedeeld naar de klassen zoals gedefinieerd in het AIB. Bij het beoordelen van de ernst van de overtreding wordt rekening gehouden met de omvang van (het risico op) gevolgen voor de gezondheid, en of er sprake is van ondermijnend gedrag. Hoe groter (het risico op) de gevolgen is, des te hoger wordt de overtreding in de bijlage geclassificeerd.</text:p>
      <text:p text:style-name="ifm_p_ifm">In de bijlage van dit document zijn de bepalingen van de geldende wetgeving ingedeeld in een overtredingsklasse met bijbehorende interventie(s).</text:p>
      <text:p text:style-name="ifm_p_ifm">Een aantal normen is in twee of meer overtredingsklassen (zwaar, middelzwaar en/of licht) ingedeeld, omdat de mogelijkheid tot beoordeling van de ernst van de overtreding afhankelijk is van de feiten en omstandigheden van het geval. De inspecteur zal op basis van de feiten en omstandigheden de overtredingsklasse hanteren die behoort bij de ernst van de mogelijke gezondheidsschade, veiligheid en/of ondermijning van het systeem.</text:p>
      <text:h text:style-name="ifm_p_font.bold-italic_mt.5.08mm_page.keep-with-next_ifm" text:outline-level="4">3.3.<text:s/>Het bepalen van interventies bij een overtreding</text:h>
      <text:h text:style-name="ifm_p_font.underline_mt.4.23mm_page.keep-with-next_ifm" text:outline-level="4">Bestraffende sanctie</text:h>
      <text:p text:style-name="ifm_p_mt.3.7mm_ifm">Overtredingen van de normen die zien op de kwaliteit van de hennep of hasjiesj, de verpakking hiervan en het afficheringsverbod, uit de Wet EGC, die als zwaar worden aangemerkt, worden doorgaans bestuurlijk beboet maar kunnen, indien de ernst van de overtreding of de omstandigheden waaronder zij is begaan daartoe aanleiding geven voor intrekking van de aanwijzing worden voorgelegd aan de Ministers (Minister van Volksgezondheid en Minister van Justitie en Veiligheid). Strafrechtelijke handhaving is niet mogelijk op basis van de Wet EGC. De kolommen ‘interventies’ en ‘follow-up na overtreding; interventies bij herhaalde overtreding’ in de bijlage van dit document vermelden daarom uitsluitend de bestuurlijke boete als bestraffende sanctie.</text:p>
      <text:p text:style-name="ifm_p_mt.3.7mm_ifm">Indien telers zijn aangewezen overeenkomstig artikel 5 van de Wet EGC, is strafrechtelijke handhaving van artikel 3 van de Opiumwet niet mogelijk. Indien de aanwijzing wordt ingetrokken, vervalt deze uitzondering en kan strafrechtelijk worden gehandhaafd door OM en politie op basis van de Opiumwet, zoals beschreven in het Toezicht- en Handhavingsarrangement EGC.</text:p>
      <text:h text:style-name="ifm_p_font.bold-italic_mt.5.08mm_page.keep-with-next_ifm" text:outline-level="4">3.4.<text:s/>Herinspectie</text:h>
      <text:p text:style-name="ifm_p_mt.4.23mm_ifm">Na het constateren van een zware of middelzware overtreding kan een extra inspectie worden uitgevoerd om na te gaan of gemaakte afspraken over het opheffen van de overtreding zijn nagekomen. Binnen het EGC zal de herinspectie gecombineerd kunnen worden met de periodiek geplande volgende inspectie.</text:p>
      <text:h text:style-name="ifm_p_font.bold_mt.5.08mm_page.keep-with-next_ifm" text:outline-level="3">4.<text:s/>Divers</text:h>
      <text:h text:style-name="ifm_p_font.italic_mt.4.23mm_page.keep-with-next_ifm" text:outline-level="3">Vervanging</text:h>
      <text:p text:style-name="ifm_p_mt.3.7mm_ifm">Deze beleidsregel vervangt het op 28 juni 2024 vastgestelde Specifieke interventiebeleid NVWA experiment gesloten coffeeshopketen (IB02-SPEC 30, versie 04).</text:p>
      <text:p text:style-name="ifm_p_mt.3.7mm_ifm">De bijlage is gewijzigd overeenkomstig met de aanpassingen van het Besluit experiment gesloten coffeeshopketen, gepubliceerd op 4 april 2025. In de wijziging van het Besluit zijn bepaalde eisen die gelden voor de aangewezen telers op onderdelen aangepast of verduidelijkt. Ook zijn enkele technische aanpassingen doorgevoerd.</text:p>
      <text:p text:style-name="ifm_p_mt.3.7mm_ifm">Voor de kwaliteitseisen zijn er een aantal kleine aanpassingen. Er is een verduidelijking toegevoegd waaruit blijkt dat de teler in de eerste instantie verantwoordelijk is en de zorg draagt voor het testen of aan de kwaliteitseisen wordt voldaan. Daarnaast volgt hieruit dat de geproduceerde hennep of hasjiesj moet worden vernietigd wanneer niet wordt voldaan aan de gestelde eisen. Verder is hierin verduidelijkt dat deze vernietigingsplicht ook geldt wanneer de NVWA een monster heeft laten testen waaruit blijkt dat deze niet aan de kwaliteitseisen voldoet. De teler blijft verantwoordelijk voor de vernietiging hiervan.</text:p>
      <text:p text:style-name="ifm_p_mt.3.7mm_ifm">Naast de aanpassingen die zijn doorgevoerd in overeenstemming met de wijziging van het Besluit EGC, is een nieuwe SPEC regel toegevoegd indien de gedrukte informatie op het etiket niet meer (volledig) zichtbaar is bij het gebruik van een sticker door de coffeeshophouder. Daarnaast is een nieuwe SPEC regel en verduidelijking toegevoegd met betrekking tot de afwijking van de norm wanneer het etiket minder dan 30% van de verpakking bestrijkt. De nieuwe regel betreft een middelzware overtreding wanneer het etiket tussen de 20 en 30% van de verpakking bestrijkt. Er is sprake van een zware overtreding indien het etiket minder dan 20% van de verpakking bestrijkt.</text:p>
      <text:h text:style-name="ifm_p_font.italic_mt.3.7mm_page.keep-with-next_ifm" text:outline-level="3">Citeertitel</text:h>
      <text:p text:style-name="ifm_p_mt.3.7mm_ifm">Deze beleidsregel wordt aangehaald als “Specifiek interventiebeleid NVWA experiment gesloten coffeeshopketen (IB03-SPEC 30, versie 05)”.</text:p>
      <text:h text:style-name="ifm_p_font.italic_mt.3.7mm_page.keep-with-next_ifm" text:outline-level="3">Inwerkingtreding</text:h>
      <text:p text:style-name="ifm_p_mt.3.7mm_ifm">Deze beleidsregel treedt in werking met ingang van 1 mei 2026.</text:p>
      <text:h text:style-name="ifm_p_font.italic_mt.3.7mm_page.keep-with-next_ifm" text:outline-level="3">Bijlage</text:h>
      <text:p text:style-name="ifm_p_ifm">–  Bijlage 1: IB03-SPEC 30 versie 05 Interventiematrix</text:p>
      <text:p text:style-name="ifm_p_mt.3.7mm_ifm">Deze beleidsregel wordt in de Staatscourant geplaatst.</text:p>
      <text:p text:style-name="ifm_p_font.italic_mt.3.7mm_ifm">De Minister van Volksgezondheid, Welzijn en Sport,</text:p>
      <text:p text:style-name="ifm_p_font.italic_mt.3.7mm_ifm">De Minister van Justitie en Veiligheid,<text:line-break/>namens dezen:<text:line-break/><text:line-break/>G.J.C.M.<text:s/>Bakker<text:line-break/>inspecteur-generaal van de Nederlandse Voedsel- en Warenautoriteit</text:p>
      <table:table table:style-name="ifm_table_pgwide.2_mt.3.7mm_page.break-before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column table:style-name="table3.tg1.col8"/>
        <table:table-column table:style-name="table3.tg1.col9"/>
        <table:table-header-rows>
          <table:table-row>
            <table:table-cell table:style-name="table.cell.border-top.border-bottom.border-left.border-right.padding-top.bottom.pleft.pright">
              <text:p text:style-name="text.cell.7.left">ID regel</text:p>
            </table:table-cell>
            <table:table-cell table:style-name="table.cell.border-top.border-bottom.border-right.padding-top.bottom.pleft.pright">
              <text:p text:style-name="text.cell.7.left">Normadressaat</text:p>
            </table:table-cell>
            <table:table-cell table:style-name="table.cell.border-top.border-bottom.border-right.padding-top.bottom.pleft.pright">
              <text:p text:style-name="text.cell.7.left">Normbeschrijving</text:p>
            </table:table-cell>
            <table:table-cell table:style-name="table.cell.border-top.border-bottom.border-right.padding-top.bottom.pleft.pright">
              <text:p text:style-name="text.cell.7.left">Wet- en regelgeving</text:p>
            </table:table-cell>
            <table:table-cell table:style-name="table.cell.border-top.border-bottom.border-right.padding-top.bottom.pleft.pright">
              <text:p text:style-name="text.cell.7.left">Afwijking van de norm</text:p>
            </table:table-cell>
            <table:table-cell table:style-name="table.cell.border-top.border-bottom.border-right.padding-top.bottom.pleft.pright">
              <text:p text:style-name="text.cell.7.left">Overtredingsklasse</text:p>
            </table:table-cell>
            <table:table-cell table:style-name="table.cell.border-top.border-bottom.border-right.padding-top.bottom.pleft.pright">
              <text:p text:style-name="text.cell.7.left">Motivering overtredingsklasse</text:p>
            </table:table-cell>
            <table:table-cell table:style-name="table.cell.border-top.border-bottom.border-right.padding-top.bottom.pleft.pright">
              <text:p text:style-name="text.cell.7.left">Interventie bij eerste overtreding</text:p>
            </table:table-cell>
            <table:table-cell table:style-name="table.cell.border-top.border-bottom.border-right.padding-top.bottom.pleft.pright">
              <text:p text:style-name="text.cell.7.left">Interventie bij herhaalde overtreding</text:p>
            </table:table-cell>
          </table:table-row>
        </table:table-header-rows>
        <table:table-row>
          <table:table-cell table:style-name="table.cell.border-bottom.border-left.border-right.padding-top.top.pleft.pright">
            <text:p text:style-name="text.cell.7.left">30R0096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neemt telkens drie monsters:</text:p>
            <text:p text:style-name="text.cell.7.left">a. van elke batch, na het wassen, knippen en drogen daarvan, en</text:p>
            <text:p text:style-name="text.cell.7.left">b. van elke mengbatch, na het mengen maar voordat verdere verwerking van deze hennep plaatsvindt.</text:p>
          </table:table-cell>
          <table:table-cell table:style-name="table.cell.border-bottom.border-right.padding-top.top.pleft.pright">
            <text:p text:style-name="text.cell.7.left">Regeling experiment gesloten coffeeshopketen, artikel 11, tweede lid, en artikel 11, eerste lid</text:p>
            <text:p text:style-name="text.cell.7.left">Besluit experiment gesloten coffeeshopketen, artikel 28,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97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Het tweede lid van artikel 11 van Regeling experiment gesloten coffeeshopketen is niet van toepassing op batches of mengbatches die verwerkt worden tot hasjiesj. Indien de aangewezen teler een batch of mengbatch verwerkt tot hasjiesj, neemt hij na het productieproces waarbij de hasjiesj tot stand is gebracht, drie monsters van de geproduceerde hasjiesj.</text:p>
          </table:table-cell>
          <table:table-cell table:style-name="table.cell.border-bottom.border-right.padding-top.top.pleft.pright">
            <text:p text:style-name="text.cell.7.left">Regeling experiment gesloten coffeeshopketen, artikel 11, derde lid, en artikel 11, eerste lid</text:p>
            <text:p text:style-name="text.cell.7.left">Besluit experiment gesloten coffeeshopketen, artikel 28,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98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draagt zorg voor een zodanige wijze van monsterneming dat de in het tweede en derde lid van artikel 11 van Regeling experiment gesloten coffeeshopketen bedoelde monsters homogeen zijn en een afspiegeling vormen van de betreffende batch, mengbatch of hasjiesj. De monsters dienen van gelijke omvang te zijn en van zodanig gewicht dat het volume voldoende is om de benodigde controles, bedoeld in artikel 28 van Besluit experiment gesloten coffeeshopketen, te kunnen uitvoeren.</text:p>
          </table:table-cell>
          <table:table-cell table:style-name="table.cell.border-bottom.border-right.padding-top.top.pleft.pright">
            <text:p text:style-name="text.cell.7.left">Regeling experiment gesloten coffeeshopketen, artikel 11, vierde lid, en artikel 11, eerste lid</text:p>
            <text:p text:style-name="text.cell.7.left">Besluit experiment gesloten coffeeshopketen, artikel 28,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99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laat van de drie monsters, bedoeld in het tweede of derde lid, één monster testen ter uitvoering van artikel 28, tweede lid, van Besluit experiment gesloten coffeeshopketen en hij houdt één monster beschikbaar voor een eventuele contra-expertise en één monster voor de personen die krachtens artikel 8 van Wet experiment gesloten coffeeshopketen zijn belast met het toezicht op de naleving van het bij of krachtens de wet bepaalde, onverminderd hun bevoegdheid om zelf monsters te nemen. De beschikbaar te houden monsters dienen voorhanden te blijven gedurende een periode van drie maanden na de dag waarop de aangewezen teler het laatste geproduceerde eindproduct waarop de monsters betrekking hebben, aan een coffeeshophouder heeft geleverd. Na het verstrijken van die termijn vernietigt de aangewezen teler de desbetreffende monsters met inachtneming van artikel 26a van Besluit experiment gesloten coffeeshopketen.</text:p>
          </table:table-cell>
          <table:table-cell table:style-name="table.cell.border-bottom.border-right.padding-top.top.pleft.pright">
            <text:p text:style-name="text.cell.7.left">Regeling experiment gesloten coffeeshopketen, artikel 11, vijfde lid, en artikel 11, eerste lid</text:p>
            <text:p text:style-name="text.cell.7.left">Besluit experiment gesloten coffeeshopketen, artikel 28,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06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levert aan coffeeshophouders uitsluitend hennep of hasjiesj waarvan het gehalte THC en CBD is bepaald als bedoeld in het tweede lid, en die voorts voldoet aan de krachtens het eerste lid gestelde eisen.</text:p>
          </table:table-cell>
          <table:table-cell table:style-name="table.cell.border-bottom.border-right.padding-top.top.pleft.pright">
            <text:p text:style-name="text.cell.7.left">Besluit experiment gesloten coffeeshopketen, artikel 28, d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07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mag op het etiket een QR-code aanbrengen die elektronisch toegang geeft tot de in het eerste lid bedoelde informatie zoals opgenomen op het etiket, of eventueel overige informatie over het betreffende eindproduct voor zover die overige informatie blijkt uit een in zijn opdracht door een laboratorium als bedoeld in artikel 28 van het besluit uitgevoerde controle. De betreffende testuitslag dient in dat geval eveneens via de QR-code toegankelijk te zijn. Artikel 11 van de Regeling expertiment gesloten coffeeshopketen is van overeenkomstige toepassing op de in dit lid bedoelde controle.</text:p>
          </table:table-cell>
          <table:table-cell table:style-name="table.cell.border-bottom.border-right.padding-top.top.pleft.pright">
            <text:p text:style-name="text.cell.7.left">Regeling experiment gesloten coffeeshopketen, artikel 8, tweede lid, en artikel 8, eerste lid, en artikel 11</text:p>
            <text:p text:style-name="text.cell.7.left">Besluit experiment gesloten coffeeshopketen, artikel 29, tweede, derde en vi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11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door de aangewezen teler uit te laten voeren controles, bedoeld in artikel 28 van het Besluit experiment gesloten coffeeshopketen, vinden plaats op de in bijlage III bij de Regeling experiment gesloten coffeeshopketen genoemde zware metalen, aflatoxines en micro-organismen.</text:p>
          </table:table-cell>
          <table:table-cell table:style-name="table.cell.border-bottom.border-right.padding-top.top.pleft.pright">
            <text:p text:style-name="text.cell.7.left">Regeling experiment gesloten coffeeshopketen, artikel 12, eerste volzin, in samenhang met bijlage III</text:p>
            <text:p text:style-name="text.cell.7.left">Besluit experiment gesloten coffeeshopketen, artikel 28,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17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voorziet elke verpakkingseenheid van een wit etiket dat daarop onlosmakelijk wordt bevestigd.</text:p>
          </table:table-cell>
          <table:table-cell table:style-name="table.cell.border-bottom.border-right.padding-top.top.pleft.pright">
            <text:p text:style-name="text.cell.7.left">Regeling experiment gesloten coffeeshopketen, artikel 8, eerste lid, aanhef</text:p>
            <text:p text:style-name="text.cell.7.left">Besluit experiment gesloten coffeeshopketen, artikel 29, vi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19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Andere dan de in het tweede lid van artikel 29 van het Besluit experiment gesloten coffeeshopketen, bedoelde informatie mag slechts op de verpakkingseenheid worden aangebracht voor zover dat bij ministeriële regeling is bepaald.</text:p>
          </table:table-cell>
          <table:table-cell table:style-name="table.cell.border-bottom.border-right.padding-top.top.pleft.pright">
            <text:p text:style-name="text.cell.7.left">Besluit experiment gesloten coffeeshopketen, artikel 29, derde lid en tweede lid</text:p>
            <text:p text:style-name="text.cell.7.left">Regeling experiment gesloten coffeeshopketen, artikel 8, eerste en tweede lid, artikel 9 en artikel 10</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32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Indien uit een controle als bedoeld in artikel 28, tweede lid, van het besluit blijkt dat de gecontroleerde hennep of hasjiesj niet voldoet aan de in bijlage III bij deze regeling opgenomen grenswaarden voor zware metalen, aflatoxines of micro-organismen, wordt de batch, mengbatch of hasjiesj waaruit het gecontroleerde monster is genomen, onverwijld door de aangewezen teler vernietigd.</text:p>
          </table:table-cell>
          <table:table-cell table:style-name="table.cell.border-bottom.border-right.padding-top.top.pleft.pright">
            <text:p text:style-name="text.cell.7.left">Regeling experiment gesloten coffeeshopketen, artikel 12a</text:p>
            <text:p text:style-name="text.cell.7.left">Besluit experiment gesloten coffeeshopketen, artikel 28, tweede en vi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left.border-right.padding-top.top.pleft.pright">
            <text:p text:style-name="text.cell.7.left">30R003410</text:p>
          </table:table-cell>
          <table:table-cell table:style-name="table.cell.border-right.padding-top.top.pleft.pright">
            <text:p text:style-name="text.cell.7.left">Teler</text:p>
          </table:table-cell>
          <table:table-cell table:style-name="table.cell.border-right.padding-top.top.pleft.pright">
            <text:p text:style-name="text.cell.7.left">De aangewezen teler voorziet elke verpakkingseenheid van een etiket waarop de volgende informatie is gedrukt:</text:p>
          </table:table-cell>
          <table:table-cell table:style-name="table.cell.border-right.padding-top.top.pleft.pright">
            <text:p text:style-name="text.cell.7.left">Regeling experiment gesloten coffeeshopketen, artikel 8, eerste lid</text:p>
            <text:p text:style-name="text.cell.7.left">Besluit experiment gesloten coffeeshopketen, artikel 29, tweede lid</text:p>
          </table:table-cell>
          <table:table-cell table:style-name="table.cell.border-right.padding-top.top.pleft.pright">
            <text:p text:style-name="text.cell.7.left"/>
          </table:table-cell>
          <table:table-cell table:style-name="table.cell.border-right.padding-top.top.pleft.pright">
            <text:p text:style-name="text.cell.7.left">Zwaar</text:p>
          </table:table-cell>
          <table:table-cell table:style-name="table.cell.border-right.padding-top.top.pleft.pright">
            <text:p text:style-name="text.cell.7.left">Ernstig (risico op) gevaar voor de volksgezondheid en veiligheid.</text:p>
          </table:table-cell>
          <table:table-cell table:style-name="table.cell.border-right.padding-top.top.pleft.pright">
            <text:p text:style-name="text.cell.7.left">*Bestuurlijke boete</text:p>
            <text:p text:style-name="text.cell.7.left">*Corrigerende interventie</text:p>
            <text:p text:style-name="text.cell.7.left">*Nalevingshulp</text:p>
          </table:table-cell>
          <table:table-cell table:style-name="table.cell.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left.border-right.top.pleft.pright">
            <text:p text:style-name="text.cell.7.left"/>
          </table:table-cell>
          <table:table-cell table:style-name="table.cell.border-right.top.pleft.pright">
            <text:p text:style-name="text.cell.7.left"/>
          </table:table-cell>
          <table:table-cell table:style-name="table.cell.border-right.top.pleft.pright">
            <text:p text:style-name="text.cell.7.left">a. de informatie, bedoeld in artikel 29, tweede lid, onderdelen b tot en met f, van het besluit, met dien verstande dat het THC-symbool wordt weergegeven als het in bijlage VI opgenomen symbool in de aangegeven kleur rood en dat het gewicht van de hennep of hasjiesj en het percentage THC en CBD als volgt wordt weergegeven: het aantal gram van de in de verpakkingseenheid opgenomen hennep of hasjiesj zonder het gewicht van eventueel daarin verwerkte ingrediënten van andere oorsprong dan van de hennepplant, en het percentage THC en CBD in die hennep of hasjiesj in hele procenten, waarbij een percentage van minder dan 1 procent kan worden weergegeven als ‘&lt; 1 procent’;</text:p>
            <text:p text:style-name="text.cell.7.left">b. het totale gewicht van het in de verpakkingseenheid opgenomen eindproduct of, indien meerdere eindproducten in de verpakkingseenheid zijn opgenomen, het totale gewicht van de eindproducten gezamenlijk, alsmede de samenstelling van het eindproduct, waarbij alle ingrediënten in aflopende hoeveelheden op het etiket worden vermeld;</text:p>
            <text:p text:style-name="text.cell.7.left">c. de gezondheidswaarschuwing ‘houd buiten bereik van kinderen’ en de in bijlage I opgenomen symbolen in de aangegeven kleuren zwart en rood;</text:p>
            <text:p text:style-name="text.cell.7.left">d. indien de aangewezen teler dat wenst:</text:p>
            <text:p text:style-name="text.cell.7.left">1°. informatie over allergenen;</text:p>
            <text:p text:style-name="text.cell.7.left">2°. een algemene waarschuwing, een informatieve boodschap of een gecombineerde gezondheidswaarschuwing als bedoeld in artikel 3.2, eerste lid, van het Tabaks- en rookwarenbesluit;</text:p>
          </table:table-cell>
          <table:table-cell table:style-name="table.cell.border-right.top.pleft.pright">
            <text:p text:style-name="text.cell.7.left"/>
          </table:table-cell>
          <table:table-cell table:style-name="table.cell.border-right.top.pleft.pright">
            <text:p text:style-name="text.cell.7.left"/>
          </table:table-cell>
          <table:table-cell table:style-name="table.cell.border-right.top.pleft.pright">
            <text:p text:style-name="text.cell.7.left"/>
          </table:table-cell>
          <table:table-cell table:style-name="table.cell.border-right.top.pleft.pright">
            <text:p text:style-name="text.cell.7.left"/>
          </table:table-cell>
          <table:table-cell table:style-name="table.cell.border-right.top.pleft.pright">
            <text:p text:style-name="text.cell.7.left"/>
          </table:table-cell>
          <table:table-cell table:style-name="table.cell.border-right.top.pleft.pright">
            <text:p text:style-name="text.cell.7.left"/>
          </table:table-cell>
        </table:table-row>
        <table:table-row>
          <table:table-cell table:style-name="table.cell.border-bottom.border-left.border-right.top.pleft.pright">
            <text:p text:style-name="text.cell.7.left"/>
          </table:table-cell>
          <table:table-cell table:style-name="table.cell.border-bottom.border-right.top.pleft.pright">
            <text:p text:style-name="text.cell.7.left"/>
          </table:table-cell>
          <table:table-cell table:style-name="table.cell.border-bottom.border-right.top.pleft.pright">
            <text:p text:style-name="text.cell.7.left">3°. een eventuele door hem gevoerde code, anders dan de voorgeschreven unieke identificatiemarkering of de QR-code, bedoeld in het tweede lid of artikel 9;</text:p>
            <text:p text:style-name="text.cell.7.left">e. de handelsnaam en contactgegevens voor de consument, van de aangewezen teler van wie het product afkomstig is;</text:p>
            <text:p text:style-name="text.cell.7.left">f. indien de coffeeshophouder dat wenst, zijn handelsnaam en contactgegevens voor de consument.</text:p>
          </table:table-cell>
          <table:table-cell table:style-name="table.cell.border-bottom.border-right.top.pleft.pright">
            <text:p text:style-name="text.cell.7.left"/>
          </table:table-cell>
          <table:table-cell table:style-name="table.cell.border-bottom.border-right.top.pleft.pright">
            <text:p text:style-name="text.cell.7.left"/>
          </table:table-cell>
          <table:table-cell table:style-name="table.cell.border-bottom.border-right.top.pleft.pright">
            <text:p text:style-name="text.cell.7.left"/>
          </table:table-cell>
          <table:table-cell table:style-name="table.cell.border-bottom.border-right.top.pleft.pright">
            <text:p text:style-name="text.cell.7.left"/>
          </table:table-cell>
          <table:table-cell table:style-name="table.cell.border-bottom.border-right.top.pleft.pright">
            <text:p text:style-name="text.cell.7.left"/>
          </table:table-cell>
          <table:table-cell table:style-name="table.cell.border-bottom.border-right.top.pleft.pright">
            <text:p text:style-name="text.cell.7.left"/>
          </table:table-cell>
        </table:table-row>
        <table:table-row>
          <table:table-cell table:style-name="table.cell.border-bottom.border-left.border-right.padding-top.top.pleft.pright">
            <text:p text:style-name="text.cell.7.left">30R0036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Het etiket bestrijkt minimaal 30% van het geheel van de buitenzijde van de verpakking.</text:p>
          </table:table-cell>
          <table:table-cell table:style-name="table.cell.border-bottom.border-right.padding-top.top.pleft.pright">
            <text:p text:style-name="text.cell.7.left">Regeling experiment gesloten coffeeshopketen, artikel 8, derde lid</text:p>
            <text:p text:style-name="text.cell.7.left">Besluit experiment gesloten coffeeshopketen, artikel 29, vierde lid</text:p>
          </table:table-cell>
          <table:table-cell table:style-name="table.cell.border-bottom.border-right.padding-top.top.pleft.pright">
            <text:p text:style-name="text.cell.7.left">Etiket bestrijkt tussen de 20% en 30% van het geheel van de buitenzijde van de verpakking.</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100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Het etiket bestrijkt minimaal 30% van het geheel van de buitenzijde van de verpakking.</text:p>
          </table:table-cell>
          <table:table-cell table:style-name="table.cell.border-bottom.border-right.padding-top.top.pleft.pright">
            <text:p text:style-name="text.cell.7.left">Regeling experiment gesloten coffeeshopketen, artikel 8, derde lid</text:p>
            <text:p text:style-name="text.cell.7.left">Besluit experiment gesloten coffeeshopketen, artikel 29, vierde lid</text:p>
          </table:table-cell>
          <table:table-cell table:style-name="table.cell.border-bottom.border-right.padding-top.top.pleft.pright">
            <text:p text:style-name="text.cell.7.left">Etiket bestrijkt minder dan 20% van het geheel van de buitenzijde van de verpakking.</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1013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In afwijking van het eerste lid, aanhef, mag de informatie, bedoeld in het eerste lid, onderdeel f, van artikel 8 van de Regeling experiment gesloten coffeeshopketen, door de coffeeshophouder na ontvangst van de verpakkingseenheden op het etiket worden aangebracht door middel van een sticker, mits de reeds op het etiket gedrukte informatie onaangetast en volledig zichtbaar blijft.</text:p>
          </table:table-cell>
          <table:table-cell table:style-name="table.cell.border-bottom.border-right.padding-top.top.pleft.pright">
            <text:p text:style-name="text.cell.7.left">Regeling experiment gesloten coffeeshopketen, artikel 8, vierde lid</text:p>
            <text:p text:style-name="text.cell.7.left">Besluit experiment gesloten coffeeshopketen, artikel 29, vi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Licht</text:p>
          </table:table-cell>
          <table:table-cell table:style-name="table.cell.border-bottom.border-right.padding-top.top.pleft.pright">
            <text:p text:style-name="text.cell.7.left">(Risico op) gering gevaar voor de volksgezondheid en veiligheid</text:p>
          </table:table-cell>
          <table:table-cell table:style-name="table.cell.border-bottom.border-right.padding-top.top.pleft.pright">
            <text:p text:style-name="text.cell.7.left">*Mondelinge of schriftelijke terugkoppeling</text:p>
            <text:p text:style-name="text.cell.7.left">*Nalevingshulp</text:p>
          </table:table-cell>
          <table:table-cell table:style-name="table.cell.border-bottom.border-right.padding-top.top.pleft.pright">
            <text:p text:style-name="text.cell.7.left">*Mondelinge of schriftelijke terugkoppeling</text:p>
            <text:p text:style-name="text.cell.7.left">*Corrigerende interventie</text:p>
            <text:p text:style-name="text.cell.7.left">*Nalevingshulp</text:p>
          </table:table-cell>
        </table:table-row>
        <table:table-row>
          <table:table-cell table:style-name="table.cell.border-bottom.border-left.border-right.padding-top.top.pleft.pright">
            <text:p text:style-name="text.cell.7.left">30R0037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tekst op het etiket of op een daarop aangebrachte sticker als bedoeld in vierde lid, voldoet aan de volgende eisen:</text:p>
            <text:p text:style-name="text.cell.7.left">a. standaard lettertype Helvetica of Arial, zonder vetgedrukte opmaak of andere opmaakvarianten;</text:p>
            <text:p text:style-name="text.cell.7.left">b. in de kleur zwart, behoudens de in bijlage I en VI opgenomen symbolen;</text:p>
            <text:p text:style-name="text.cell.7.left">c. weergegeven in letters van het alfabet en getallen, met dien verstande dat voor de aanduiding van het e-mailadres en het percentage THC en CBD, de daarvoor gebruikelijke tekens worden gebruikt;</text:p>
            <text:p text:style-name="text.cell.7.left">d. hoofdletters worden uitsluitend gebruikt voor de eerste letter van elk woord; en</text:p>
            <text:p text:style-name="text.cell.7.left">e. de tekst dient zo groot mogelijk op het etiket te worden weergegeven.</text:p>
          </table:table-cell>
          <table:table-cell table:style-name="table.cell.border-bottom.border-right.padding-top.top.pleft.pright">
            <text:p text:style-name="text.cell.7.left">Regeling experiment gesloten coffeeshopketen, artikel 8, vijfde lid</text:p>
            <text:p text:style-name="text.cell.7.left">Besluit experiment gesloten coffeeshopketen, artikel 29, vi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102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eventuele op de hennep of hasjiesj aangetroffen waarden van de in bijlage III opgenomen stoffen overschrijden de in die bijlage voor de betreffende stoffen opgenomen grenswaarden niet.</text:p>
          </table:table-cell>
          <table:table-cell table:style-name="table.cell.border-bottom.border-right.padding-top.top.pleft.pright">
            <text:p text:style-name="text.cell.7.left">Regeling expertiment gesloten coffeeshopketen, artikel 12, tweede volzin, in samenhang met bijlage III</text:p>
            <text:p text:style-name="text.cell.7.left">Besluit experiment gesloten coffeeshopketen, artikel 28, eerste lid</text:p>
          </table:table-cell>
          <table:table-cell table:style-name="table.cell.border-bottom.border-right.padding-top.top.pleft.pright">
            <text:p text:style-name="text.cell.7.left">Maximale waarden aeroob kiemgetal, schimmels of gisten zijn overschreden.</text:p>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102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eventuele op de hennep of hasjiesj aangetroffen waarden van de in bijlage III opgenomen stoffen overschrijden de in die bijlage voor de betreffende stoffen opgenomen grenswaarden niet.</text:p>
          </table:table-cell>
          <table:table-cell table:style-name="table.cell.border-bottom.border-right.padding-top.top.pleft.pright">
            <text:p text:style-name="text.cell.7.left">Regeling expertiment gesloten coffeeshopketen, artikel 12, tweede volzin, in samenhang met bijlage III</text:p>
            <text:p text:style-name="text.cell.7.left">Besluit experiment gesloten coffeeshopketen, artikel 28, eerste lid</text:p>
          </table:table-cell>
          <table:table-cell table:style-name="table.cell.border-bottom.border-right.padding-top.top.pleft.pright">
            <text:p text:style-name="text.cell.7.left">Maximale waarden Staphylococcus Aureus, lood, kwik, cadmium, arseen of aflatoxines zijn overschreden.</text:p>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51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verpakt de door hem geproduceerde en aan coffeeshophouders te leveren hennep of hasjiesj in eenheden van ten hoogste 5 gram.</text:p>
          </table:table-cell>
          <table:table-cell table:style-name="table.cell.border-bottom.border-right.padding-top.top.pleft.pright">
            <text:p text:style-name="text.cell.7.left">Besluit experiment gesloten coffeeshopketen, artikel 29, eerst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52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Elke verpakkingseenheid is verzegeld met een onvervangbare verzegeling.</text:p>
          </table:table-cell>
          <table:table-cell table:style-name="table.cell.border-bottom.border-right.padding-top.top.pleft.pright">
            <text:p text:style-name="text.cell.7.left">Besluit experiment gesloten coffeeshopketen, artikel 29, tweede lid, aanhef</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53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Elke verpakkingseenheid:</text:p>
            <text:p text:style-name="text.cell.7.left">a. is transparant of niet transparant, in welk geval de volledige verpakkingseenheid uit één dekkende kleur bestaat of de binnenzijde van de verpakkingseenheid uit één dekkende kleur bestaat en de buitenzijde uit een andere dekkende kleur bestaat;</text:p>
            <text:p text:style-name="text.cell.7.left">b. is effen en vrij van opdrukken anders dan het etiket, bedoeld in artikel 8, en de onvervangbare verzegeling, bedoeld in artikel 29, tweede lid, van het besluit;</text:p>
            <text:p text:style-name="text.cell.7.left">c. heeft een gladde textuur zonder reliëf, decoratieve richels, decoratieve uitstulpingen of andere decoratieve onregelmatigheden;</text:p>
            <text:p text:style-name="text.cell.7.left">d. heeft geen uitklapbaar gedeelte;</text:p>
            <text:p text:style-name="text.cell.7.left">e. bevat geen geur of geluid; en</text:p>
            <text:p text:style-name="text.cell.7.left">f. heeft geen verborgen functie die het uiterlijk verandert.</text:p>
          </table:table-cell>
          <table:table-cell table:style-name="table.cell.border-bottom.border-right.padding-top.top.pleft.pright">
            <text:p text:style-name="text.cell.7.left">Regeling experiment gesloten coffeeshopketen, artikel 7, eerste lid</text:p>
            <text:p text:style-name="text.cell.7.left">Besluit experiment gesloten coffeeshopketen, artikel 29, vi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542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kleur van een niet-transparante verpakking heeft</text:p>
            <text:p text:style-name="text.cell.7.left">a. een matte afwerking en geen metalen eigenschappen of glans, en</text:p>
            <text:p text:style-name="text.cell.7.left">b. is niet fluorescerend of bevat geen pigmenten die ultraviolette energie absorberen.</text:p>
          </table:table-cell>
          <table:table-cell table:style-name="table.cell.border-bottom.border-right.padding-top.top.pleft.pright">
            <text:p text:style-name="text.cell.7.left">Regeling experiment gesloten coffeeshopketen, artikel 7, tweede lid</text:p>
            <text:p text:style-name="text.cell.7.left">Besluit experiment gesloten coffeeshopketen, artikel 29, vierde lid</text:p>
          </table:table-cell>
          <table:table-cell table:style-name="table.cell.border-bottom.border-right.padding-top.top.pleft.pright">
            <text:p text:style-name="text.cell.7.left"/>
          </table:table-cell>
          <table:table-cell table:style-name="table.cell.border-bottom.border-right.padding-top.top.pleft.pright">
            <text:p text:style-name="text.cell.7.left">Middelzwaar</text:p>
          </table:table-cell>
          <table:table-cell table:style-name="table.cell.border-bottom.border-right.padding-top.top.pleft.pright">
            <text:p text:style-name="text.cell.7.left">(Risico op) gevaar voor de volksgezondheid en veiligheid</text:p>
          </table:table-cell>
          <table:table-cell table:style-name="table.cell.border-bottom.border-right.padding-top.top.pleft.pright">
            <text:p text:style-name="text.cell.7.left">*Officiële waarschuwing</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61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voorziet elke verpakkingseenheid van een van rijkswege verstrekte of door hemzelf gegeneerde QR-code via welke, zonder dat daartoe de verpakkingseenheid moet worden geopend, de in bijlage II opgenomen informatie in de aangegeven kleuren en de daarbij behorende animatie elektronisch raadpleegbaar zijn.</text:p>
          </table:table-cell>
          <table:table-cell table:style-name="table.cell.border-bottom.border-right.padding-top.top.pleft.pright">
            <text:p text:style-name="text.cell.7.left">Regeling experiment gesloten coffeeshopketen, artikel 9, eerste lid</text:p>
            <text:p text:style-name="text.cell.7.left">Besluit experiment gesloten coffeeshopketen, artikel 29,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62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Boven of onder de QR-code wordt de aanduiding ‘Bijsluiter’ vermeld.</text:p>
          </table:table-cell>
          <table:table-cell table:style-name="table.cell.border-bottom.border-right.padding-top.top.pleft.pright">
            <text:p text:style-name="text.cell.7.left">Regeling experiment gesloten coffeeshopketen, artikel 9, tweede lid</text:p>
            <text:p text:style-name="text.cell.7.left">Besluit experiment gesloten coffeeshopketen, artikel 29, tweede lid, onder g</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71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voert geen enkele vorm van affichering.</text:p>
            <text:p text:style-name="text.cell.7.left">Als affichering geldt niet:</text:p>
            <text:p text:style-name="text.cell.7.left">– het contact tussen de teler, coffeeshophouder of vervoerder, bedoeld in artikel 24, derde lid, van het besluit voor zover dat contact is gericht op de verkoop, aflevering of verstrekking van de hennep of hasjiesj overeenkomstig de bij of krachtens de wet daaraan gestelde eisen;</text:p>
            <text:p text:style-name="text.cell.7.left">– de vermelding van gegevens betreffende de teler op de verpakking van de hennep of hasjiesj of kenbaarheid van die gegevens via digitaal beschikbaar gestelde informatie, mits die voldoet aan de krachtens artikel 29 bij ministeriële regeling gestelde regels.</text:p>
          </table:table-cell>
          <table:table-cell table:style-name="table.cell.border-bottom.border-right.padding-top.top.pleft.pright">
            <text:p text:style-name="text.cell.7.left">Besluit experiment gesloten coffeeshopketen, artikel 30, eerste en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81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doet aan Onze Ministers uit eigen beweging onverwijld schriftelijke mededeling van alle omstandigheden die voor de aanwijzing of instandhouding daarvan van belang kunnen zijn en verschaft op hun verzoek voor de aanwijzing of instandhouding daarvan relevante informatie.</text:p>
          </table:table-cell>
          <table:table-cell table:style-name="table.cell.border-bottom.border-right.padding-top.top.pleft.pright">
            <text:p text:style-name="text.cell.7.left">Besluit experiment gesloten coffeeshopketen, artikel 31</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veiligheid en/of ondermijning van het systeem.</text:p>
          </table:table-cell>
          <table:table-cell table:style-name="table.cell.border-bottom.border-right.padding-top.top.pleft.pright">
            <text:p text:style-name="text.cell.7.left">*Corrigerende interventie</text:p>
            <text:p text:style-name="text.cell.7.left">*Nalevingshulp</text:p>
          </table:table-cell>
          <table:table-cell table:style-name="table.cell.border-bottom.border-right.padding-top.top.pleft.pright">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82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aangewezen teler voert een sluitende en transparante administratie waarmee wordt aangetoond dat wordt voldaan aan artikel 28, tweede en derde lid.</text:p>
          </table:table-cell>
          <table:table-cell table:style-name="table.cell.border-bottom.border-right.padding-top.top.pleft.pright">
            <text:p text:style-name="text.cell.7.left">Besluit experiment gesloten coffeeshopketen, artikel 32, eerst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veiligheid en/of ondermijning van het systeem.</text:p>
          </table:table-cell>
          <table:table-cell table:style-name="table.cell.border-bottom.border-right.padding-top.top.pleft.pright">
            <text:p text:style-name="text.cell.7.left">*Corrigerende interventie</text:p>
            <text:p text:style-name="text.cell.7.left">*Nalevingshulp</text:p>
          </table:table-cell>
          <table:table-cell table:style-name="table.cell.border-bottom.border-right.padding-top.top.pleft.pright">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83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De bedrijfsadministratie wordt, onverminderd artikel 33, eerste lid, beschikbaar gehouden voor de uitoefening van het toezicht en de handhaving.</text:p>
          </table:table-cell>
          <table:table-cell table:style-name="table.cell.border-bottom.border-right.padding-top.top.pleft.pright">
            <text:p text:style-name="text.cell.7.left">Besluit experiment gesloten coffeeshopketen, artikel 32,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veiligheid en/of ondermijning van het systeem.</text:p>
          </table:table-cell>
          <table:table-cell table:style-name="table.cell.border-bottom.border-right.padding-top.top.pleft.pright">
            <text:p text:style-name="text.cell.7.left">*Corrigerende interventie</text:p>
            <text:p text:style-name="text.cell.7.left">*Nalevingshulp</text:p>
          </table:table-cell>
          <table:table-cell table:style-name="table.cell.border-bottom.border-right.padding-top.top.pleft.pright">
            <text:p text:style-name="text.cell.7.left">*Corrigerende interventie</text:p>
            <text:p text:style-name="text.cell.7.left">*Gerichte aanpak</text:p>
            <text:p text:style-name="text.cell.7.left">*Nalevingshulp</text:p>
          </table:table-cell>
        </table:table-row>
        <table:table-row>
          <table:table-cell table:style-name="table.cell.border-bottom.border-left.border-right.padding-top.top.pleft.pright">
            <text:p text:style-name="text.cell.7.left">30R009510</text:p>
          </table:table-cell>
          <table:table-cell table:style-name="table.cell.border-bottom.border-right.padding-top.top.pleft.pright">
            <text:p text:style-name="text.cell.7.left">Teler</text:p>
          </table:table-cell>
          <table:table-cell table:style-name="table.cell.border-bottom.border-right.padding-top.top.pleft.pright">
            <text:p text:style-name="text.cell.7.left">Een door de teler gegenereerde QR-code mag tevens de in artikel 8, tweede lid, bedoelde code zijn. In dat geval draagt de teler ervoor zorg dat bij elektronische raadpleging de in bijlage II opgenomen informatie en de daarbij behorende animatie voorafgaat aan de informatie, bedoeld in artikel 8, tweede lid.</text:p>
          </table:table-cell>
          <table:table-cell table:style-name="table.cell.border-bottom.border-right.padding-top.top.pleft.pright">
            <text:p text:style-name="text.cell.7.left">Regeling experiment gesloten coffeeshopketen, artikel 9, derde lid</text:p>
            <text:p text:style-name="text.cell.7.left">Besluit experiment gesloten coffeeshopketen, artikel 29, tweede lid</text:p>
          </table:table-cell>
          <table:table-cell table:style-name="table.cell.border-bottom.border-right.padding-top.top.pleft.pright">
            <text:p text:style-name="text.cell.7.left"/>
          </table:table-cell>
          <table:table-cell table:style-name="table.cell.border-bottom.border-right.padding-top.top.pleft.pright">
            <text:p text:style-name="text.cell.7.left">Zwaar</text:p>
          </table:table-cell>
          <table:table-cell table:style-name="table.cell.border-bottom.border-right.padding-top.top.pleft.pright">
            <text:p text:style-name="text.cell.7.left">Ernstig (risico op) gevaar voor de volksgezondheid en veiligheid.</text:p>
          </table:table-cell>
          <table:table-cell table:style-name="table.cell.border-bottom.border-right.padding-top.top.pleft.pright">
            <text:p text:style-name="text.cell.7.left">*Bestuurlijke boete</text:p>
            <text:p text:style-name="text.cell.7.left">*Corrigerende interventie</text:p>
            <text:p text:style-name="text.cell.7.left">*Nalevingshulp</text:p>
          </table:table-cell>
          <table:table-cell table:style-name="table.cell.border-bottom.border-right.padding-top.top.pleft.pright">
            <text:p text:style-name="text.cell.7.left">*Bestuurlijke boete</text:p>
            <text:p text:style-name="text.cell.7.left">*Corrigerende interventie</text:p>
            <text:p text:style-name="text.cell.7.left">*Gerichte aanpak</text:p>
            <text:p text:style-name="text.cell.7.left">*Nalevingshulp</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564</text:span><text:tab/>2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564</text:span><text:tab/>2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inspecteur-generaal van de Nederlandse Voedsel- en Warenautoriteit namens de Minister van Volksgezondheid, Welzijn en Sport en de Minister van Justitie en Veiligheid van 17 maart 2026 tot vaststelling van het Specifiek interventiebeleid NVWA experiment gesloten coffeeshopketen (IB03-SPEC 30, versie 05)</dc:title>
    <meta:user-defined meta:name="OVERHEIDop.DienstAgentschapInstellingOfProject/DC.creator">Nederlandse Voedsel- en Warenautoriteit (NVWA)</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12564</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56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Zorg en gezondheid | Organisatie en beleid</meta:user-defined>
    <meta:user-defined meta:name="OVERHEID.TaxonomieBeleidsagenda/OVERHEID.category">Zorg en gezondheid | Voeding</meta:user-defined>
    <meta:user-defined meta:name="DC.title">Besluit van de inspecteur-generaal van de Nederlandse Voedsel- en Warenautoriteit namens de Minister van Volksgezondheid, Welzijn en Sport en de Minister van Justitie en Veiligheid van 17 maart 2026 tot vaststelling van het Specifiek interventiebeleid NVWA experiment gesloten coffeeshopketen (IB03-SPEC 30, versie 05)</meta:user-defined>
    <meta:user-defined meta:name="DCTERMS.W3CDTF/DCTERMS.available">2026-04-02</meta:user-defined>
  </office:meta>
</office:document-meta>
</file>