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509</text:p>
          </table:table-cell>
        </table:table-row>
        <table:table-row table:style-name="staatscourant.koprow1">
          <table:covered-table-cell/>
          <table:covered-table-cell/>
          <table:table-cell office:value-type="string" table:style-name="staatscourant.publicatiedatumcel">
            <text:p>2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ecretaris-generaal van het Ministerie van Financiën van 25 februari 2026, houdende verlening van ondermandaat ten behoeve van het beslissen op bezwaarschriften tegen in verband met de Wet ter voorkoming van witwassen en financieren van terrorisme genomen besluiten</text:h>
      <text:p text:style-name="ifm_p_mt.3.7mm_ifm">De secretaris-generaal van het Ministerie van Financiën,</text:p>
      <text:p text:style-name="ifm_p_mt.3.7mm_ifm">Gelet op artikel 4, tweede lid, van het Aanwijzings- en mandaatbesluit Wwft 2018;</text:p>
      <text:p text:style-name="ifm_p_mt.3.7mm_indent.0mm_ifm">Besluit:</text:p>
      <text:h text:style-name="ifm_p_font.bold_mt.5.08mm_page.keep-with-next_ifm" text:outline-level="2">Enig<text:s/>artikel</text:h>
      <text:p text:style-name="ifm_p_mt.4.23mm_ifm">Aan de directeur van de Dienst Financieel-Economische Integriteit van het Ministerie van Financiën wordt ondermandaat verleend om te beslissen op bezwaarschriften tegen op grond van de artikelen 2, eerste lid, van het Aanwijzings- en mandaatbesluit Wwft 2018 in mandaat genomen besluiten, voor zover dit ziet op besluiten die de directeur niet in mandaat heeft genomen.</text:p>
      <text:p text:style-name="ifm_p_mt.3.7mm_ifm">Dit besluit treedt in werking met ingang van de dag na de datum van uitgifte van de Staatscourant waarin het wordt geplaatst en werkt terug tot en met 1 januari 2026.</text:p>
      <text:p text:style-name="ifm_p_font.italic_mt.3.7mm_ifm">De secretaris-generaal van het Ministerie van Financiën,<text:line-break/>B. van den<text:s/>Dungen<text:line-break/>secretaris-generaa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2509</text:span><text:tab/>2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2509</text:span><text:tab/>2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ecretaris-generaal van het Ministerie van Financiën van 25 februari 2026, houdende verlening van ondermandaat ten behoeve van het beslissen op bezwaarschriften tegen in verband met de Wet ter voorkoming van witwassen en financieren van terrorisme genomen besluiten</dc:title>
    <meta:user-defined meta:name="OVERHEID.Ministerie/DCTERMS.publisher">Ministerie van Binnenlandse Zaken en Koninkrijksrelaties</meta:user-defined>
    <meta:user-defined meta:name="OVERHEID.Ministerie/DC.creator">Ministerie van Financiën</meta:user-defined>
    <meta:user-defined meta:name="OVERHEIDop.configuratie">https://repository.officiele-overheidspublicaties.nl/MasterConfiguraties/MC-OEP-StcrtBvasDelegatieMandaatBesl-Web/1.25/xml/MC-OEP-StcrtBvasDelegatieMandaatBesl-Web.xml</meta:user-defined>
    <meta:user-defined meta:name="OVERHEIDop.steltVast"/>
    <meta:user-defined meta:name="OVERHEIDop.StcrtID/DC.identifier">stcrt-2026-12509</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1250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Besluit van de secretaris-generaal van het Ministerie van Financiën van 25 februari 2026, houdende verlening van ondermandaat ten behoeve van het beslissen op bezwaarschriften tegen in verband met de Wet ter voorkoming van witwassen en financieren van terrorisme genomen besluiten</meta:user-defined>
    <meta:user-defined meta:name="DCTERMS.W3CDTF/DCTERMS.available">2026-04-02</meta:user-defined>
  </office:meta>
</office:document-meta>
</file>