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327</text:p>
          </table:table-cell>
        </table:table-row>
        <table:table-row table:style-name="staatscourant.koprow1">
          <table:covered-table-cell/>
          <table:covered-table-cell/>
          <table:table-cell office:value-type="string" table:style-name="staatscourant.publicatiedatumcel">
            <text:p>14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Infrastructuur en Waterstaat van 13 april 2026, nr. IENW/BSK-2026/57677, houdende vaststelling van de taken waarmee de Staatssecretaris van Infrastructuur en Waterstaat wordt belast</text:h>
      <text:p text:style-name="ifm_p_mt.3.7mm_ifm">De Minister van Infrastructuur en Waterstaat,</text:p>
      <text:p text:style-name="ifm_p_mt.3.7mm_ifm">Gelet op artikel 46, tweede lid, van de Grondwet en artikel 3 van de Wet van 25 januari 1951, houdende nadere voorzieningen in verband met de invoering van de ambten van minister zonder portefeuille en van staatssecretaris (Stb. 24);</text:p>
      <text:p text:style-name="ifm_p_mt.3.7mm_indent.0mm_ifm">Besluit:</text:p>
      <text:h text:style-name="ifm_p_font.bold_mt.5.08mm_page.keep-with-next_ifm" text:outline-level="2">Artikel<text:s/>1<text:s/></text:h>
      <text:p text:style-name="ifm_p_mt.4.23mm_ifm">Mevrouw A.H.W. Bertram is als Staatssecretaris van Infrastructuur en Waterstaat, binnen de grenzen van het door de Minister van Infrastructuur en Waterstaat vastgestelde beleid, belast met aangelegenheden op het terrein van:</text:p>
      <text:p text:style-name="ifm_p_ifm">a.  Milieu (stelselverantwoordelijkheid) en duurzame leefomgeving (niet-Klimaat, o.a. geluidhinder, veiligheid en risico’s, (gevaarlijke) stoffen, biociden en gewasbescherming buiten landbouw, luchtkwaliteit, kaderstelling afval, verkeersemissies en brandstoffen;</text:p>
      <text:p text:style-name="ifm_p_ifm">b.  bodem;</text:p>
      <text:p text:style-name="ifm_p_ifm">c.  openbaar vervoer en spoor, met inbegrip van spoorveiligheid;</text:p>
      <text:p text:style-name="ifm_p_ifm">d.  internationaal openbaar vervoer;</text:p>
      <text:p text:style-name="ifm_p_ifm">e.  fietsbeleid;</text:p>
      <text:p text:style-name="ifm_p_ifm">f.  Koninklijk Nederlands Meteorologisch Instituut;</text:p>
      <text:p text:style-name="ifm_p_ifm">g.  Autoriteit Nucleaire Veiligheid en Stralingsbescherming;</text:p>
      <text:p text:style-name="ifm_p_ifm">h.  Planbureau voor de Leefomgeving;</text:p>
      <text:p text:style-name="ifm_p_ifm">i.  andere aangelegenheden waarvan behartiging door de minister aan haar wordt toevertrouwd.</text:p>
      <text:h text:style-name="ifm_p_font.bold_mt.5.08mm_page.keep-with-next_ifm" text:outline-level="2">Artikel<text:s/>2<text:s/></text:h>
      <text:p text:style-name="ifm_p_mt.4.23mm_ifm">Het besluit van de Minister van Infrastructuur en Waterstaat van 13 juli 2025, nr. IENW/BSK-2025/165935, houdende vaststelling van de taken waarmee de Staatssecretaris van Infrastructuur en Waterstaat wordt belast (Stcrt. 25294), wordt ingetrokken.</text:p>
      <text:h text:style-name="ifm_p_font.bold_mt.5.08mm_page.keep-with-next_ifm" text:outline-level="2">Artikel<text:s/>3<text:s/></text:h>
      <text:p text:style-name="ifm_p_mt.4.23mm_ifm">Dit besluit treedt in werking met ingang van de dag na de datum van uitgifte van de Staatscourant waarin het wordt geplaatst en werkt terug tot en met 23 februari 2026.</text:p>
      <text:p text:style-name="ifm_p_mt.3.7mm_ifm">Dit besluit zal in de Staatscourant worden geplaatst.</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327</text:span><text:tab/>14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327</text:span><text:tab/>14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Infrastructuur en Waterstaat van 13 april 2026, nr. IENW/BSK-2026/57677, houdende vaststelling van de taken waarmee de Staatssecretaris van Infrastructuur en Waterstaat wordt belas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2327</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32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DC.title">Besluit van de Minister van Infrastructuur en Waterstaat van 13 april 2026, nr. IENW/BSK-2026/57677, houdende vaststelling van de taken waarmee de Staatssecretaris van Infrastructuur en Waterstaat wordt belast</meta:user-defined>
    <meta:user-defined meta:name="DCTERMS.alternative"/>
    <meta:user-defined meta:name="DCTERMS.W3CDTF/OVERHEIDop.datumOndertekening">2026-04-13</meta:user-defined>
    <meta:user-defined meta:name="DCTERMS.W3CDTF/DCTERMS.available">2026-04-14</meta:user-defined>
    <meta:user-defined meta:name="OVERHEIDop.Ruimtelijkplan/OVERHEIDop.bekendmakingBetreffendePlan"/>
  </office:meta>
</office:document-meta>
</file>