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292</text:p>
          </table:table-cell>
        </table:table-row>
        <table:table-row table:style-name="staatscourant.koprow1">
          <table:covered-table-cell/>
          <table:covered-table-cell/>
          <table:table-cell office:value-type="string" table:style-name="staatscourant.publicatiedatumcel">
            <text:p>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van de Minister van Sociale Zaken en Werkgelegenheid van 24 maart 2026, nr. 2026-0000016261, tot wijziging van de Beleidsregel boeteoplegging Wet allocatie arbeidskrachten door intermediairs 2014</text:h>
      <text:p text:style-name="ifm_p_mt.3.7mm_ifm">De Minister van Sociale Zaken en Werkgelegenheid;</text:p>
      <text:p text:style-name="ifm_p_mt.3.7mm_ifm">Gelet op artikel 19, zesde lid, van de Wet allocatie arbeidskrachten door intermediairs;</text:p>
      <text:h text:style-name="ifm_p_font.bold_mt.5.08mm_page.keep-with-next_ifm" text:outline-level="2">ARTIKEL<text:s/>I<text:s/></text:h>
      <text:p text:style-name="ifm_p_font.roman_mt.4.23mm_ifm">In artikel 4, eerste lid, van de Beleidsregel boeteoplegging Wet allocatie arbeidskrachten door intermediairs 2014 vervalt ‘of’ en wordt een SBI code toegevoegd, luidende:</text:p>
      <text:section text:style-name="ifm_sect_mleft.5.1mm_ifm" text:name="d15e49">
        <text:p text:style-name="ifm_p_ifm">84123 Beheer van werkgelegenheidsprojecten (banenpools).</text:p>
      </text:section>
      <text:h text:style-name="ifm_p_font.bold_mt.5.08mm_page.keep-with-next_ifm" text:outline-level="2">ARTIKEL<text:s/>II<text:s/></text:h>
      <text:p text:style-name="ifm_p_mt.4.23mm_ifm">Deze beleidsregel treedt in werking met ingang van de dag na de datum van uitgifte van Staatscourant waarin hij wordt geplaatst en werkt terug tot en met 5 december 2025.</text:p>
      <text:p text:style-name="ifm_p_mt.3.7mm_ifm">Deze regeling zal met de toelichting in de Staatscourant worden geplaatst.</text:p>
      <text:p text:style-name="ifm_p_font.italic_mt.3.7mm_ifm">De Minister van Sociale Zaken en Werkgelegenheid,<text:line-break/>J.A.<text:s/>Vijlbrief</text:p>
      <text:h text:style-name="ifm_p_font.bold_mt.5.08mm_page.break-before_ifm" text:outline-level="3">TOELICHTING</text:h>
      <text:p text:style-name="ifm_p_mt.4.23mm_ifm">Met dit besluit wordt artikel 4 van de Beleidsregels boeteoplegging Wet allocatie arbeidskrachten door intermediairs 2014 gewijzigd vanwege een omissie in de laatste wijziging van dit artikel.<text:note text:id="n1" text:note-class="footnote"><text:note-citation text:label="1 ">1</text:note-citation><text:note-body><text:p text:style-name="ifm_p_font.normal_size.6.93pt_mt..5mm_indent.-0.1161in_mleft.0.1161in_ifm">Stcrt. 2025, 41477.</text:p></text:note-body></text:note> Abusievelijk was hierin vermeld dat de code 78203 banenpools ook onder de codes 78201 uitzendbureaus of 78202 uitleenbureaus kwam te vallen. Code 78203 banenpools bleek echter te zijn omgezet in SBI-code 84123 Beheer van werkgelegenheidsprojecten (banenpools). Dat is in deze beleidsregel hersteld.</text:p>
      <text:p text:style-name="ifm_p_mt.3.7mm_ifm">Aangezien het een technische reparatie betreft en de strekking van het besluit niet wijzigt, werkt de wijziging terug tot en met 5 december 2025.</text:p>
      <text:p text:style-name="ifm_p_font.italic_mt.3.7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292</text:span><text:tab/>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292</text:span><text:tab/>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van de Minister van Sociale Zaken en Werkgelegenheid van 24 maart 2026, nr. 2026-0000016261, tot wijziging van de Beleidsregel boeteoplegging Wet allocatie arbeidskrachten door intermediairs 2014</dc:title>
    <meta:user-defined meta:name="OVERHEID.Ministerie/DCTERMS.publisher">Ministerie van Binnenlandse Zaken en Koninkrijksrelaties</meta:user-defined>
    <meta:user-defined meta:name="OVERHEID.Ministerie/DC.creator">Ministerie van Sociale Zaken en Werkgelegenheid</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2292</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29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Organisatie en beleid</meta:user-defined>
    <meta:user-defined meta:name="DC.title">Beleidsregel van de Minister van Sociale Zaken en Werkgelegenheid van 24 maart 2026, nr. 2026-0000016261, tot wijziging van de Beleidsregel boeteoplegging Wet allocatie arbeidskrachten door intermediairs 2014</meta:user-defined>
    <meta:user-defined meta:name="DCTERMS.W3CDTF/DCTERMS.available">2026-04-01</meta:user-defined>
  </office:meta>
</office:document-meta>
</file>