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25</text:p>
          </table:table-cell>
        </table:table-row>
        <table:table-row table:style-name="staatscourant.koprow1">
          <table:covered-table-cell/>
          <table:covered-table-cell/>
          <table:table-cell office:value-type="string" table:style-name="staatscourant.publicatiedatumcel">
            <text:p>20 januar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Algemeen directeur van het CIBG van het Ministerie van Volksgezondheid, Welzijn en Sport van 9 januari 2026, kenmerk CIBG 25-07742, betreffende het verlenen van ondervolmacht aan directeuren en afdelingshoofden van het CIBG (Besluit verlenen ondervolmacht personele aangelegenheden CIBG)</text:h>
      <text:p text:style-name="ifm_p_mt.3.7mm_ifm">De Algemeen directeur van het CIBG,</text:p>
      <text:p text:style-name="ifm_p_mt.3.7mm_ifm">Gelet op artikel 10, derde lid van de Volmachtregeling personele aangelegenheden VWS 2019,</text:p>
      <text:p text:style-name="ifm_p_mt.3.7mm_indent.0mm_ifm">BESLUIT:</text:p>
      <text:h text:style-name="ifm_p_font.bold_mt.5.08mm_page.keep-with-next_ifm" text:outline-level="2">Artikel<text:s/>1<text:s/>Definities</text:h>
      <text:p text:style-name="ifm_p_mt.4.23mm_ifm">In dit besluit wordt verstaan onder:</text:p>
      <text:p text:style-name="ifm_p_ifm">a.  <text:span text:style-name="ifm_span_font.italic_ifm">Algemeen directeur:</text:span> de Algemeen directeur van het CIBG;</text:p>
      <text:p text:style-name="ifm_p_ifm">b.  <text:span text:style-name="ifm_span_font.italic_ifm">Directeur:</text:span> de Directeur Operationele Zaken, de Directeur Informatiemanagement of de Directeur Bedrijfsvoering;</text:p>
      <text:p text:style-name="ifm_p_ifm">c.  <text:span text:style-name="ifm_span_font.italic_ifm">Afdelingshoofd:</text:span> hoofd van een afdeling, direct ressorterend onder een directeur.</text:p>
      <text:h text:style-name="ifm_p_font.bold_mt.5.08mm_page.keep-with-next_ifm" text:outline-level="2">Artikel<text:s/>2<text:s/>Ondervolmachtverlening</text:h>
      <text:p text:style-name="ifm_p_mt.4.23mm_ifm">De plaatsvervangend Algemeen directeur, een Directeur en een afdelingshoofd hebben ondervolmacht ten aanzien van te sluiten en gesloten arbeidsovereenkomsten betreffende de onder hen ressorterende medewerkers, behoudens de beperkingen genoemd in dit besluit en de Volmachtregeling personele aangelegenheden VWS 2019.</text:p>
      <text:h text:style-name="ifm_p_font.bold_mt.5.08mm_page.keep-with-next_ifm" text:outline-level="2">Artikel<text:s/>3<text:s/>Beperkingen ondervolmacht</text:h>
      <text:p text:style-name="ifm_p_mt.4.23mm_ifm">Aan de Algemeen directeur is volmacht voorbehouden tot:</text:p>
      <text:p text:style-name="ifm_p_ifm">a.  het aangaan van een arbeidsovereenkomst en wijziging salarisschaal van een medewerker met een functie in salarisschaal 14 en hoger van de CAO Rijk;</text:p>
      <text:p text:style-name="ifm_p_ifm">b.  functiewaardering van functies tot en met salarisschaal 14 van de CAO Rijk;</text:p>
      <text:p text:style-name="ifm_p_ifm">c.  het betalen van een toelage of eenmalige uitkering op grond van paragraaf 7.5 van de CAO Rijk en het toekennen van een extra salarisverhoging naar een bedrag in de hogere salarisschaal op grond van paragraaf 6.2 van de CAO Rijk aan een medewerker met een functie in salarisschaal 14 en hoger van de CAO Rijk;</text:p>
      <text:p text:style-name="ifm_p_ifm">d.  het stopzetten van loon op grond van artikel 7:629, derde lid, van het Burgerlijk Wetboek;</text:p>
      <text:p text:style-name="ifm_p_ifm">e.  het toekennen van een schadevergoeding voor zover het bedrag meer is dan € 500,– bruto;</text:p>
      <text:p text:style-name="ifm_p_ifm">f.  het toekennen van een schadevergoeding, ongeacht de hoogte van het bedrag, voor zover het gaat om letselschade en het toekennen van rechtspositionele voorzieningen op grond van hoofdstuk 8 van de CAO Rijk bij een dienstongeval, beroepsziekte of beroepsincident.</text:p>
      <text:h text:style-name="ifm_p_font.bold_mt.5.08mm_page.keep-with-next_ifm" text:outline-level="2">Artikel<text:s/>4<text:s/>Inwerkingtreding</text:h>
      <text:p text:style-name="ifm_p_mt.4.23mm_ifm">Dit besluit treedt in werking met ingang van de dag na de datum van uitgifte van de Staatscourant waarin het wordt geplaatst, en werkt terug tot en met 1 januari 2026.</text:p>
      <text:h text:style-name="ifm_p_font.bold_mt.5.08mm_page.keep-with-next_ifm" text:outline-level="2">Artikel<text:s/>5<text:s/>Citeertitel</text:h>
      <text:p text:style-name="ifm_p_mt.4.23mm_ifm">Dit besluit wordt aangehaald als: Besluit verlenen ondervolmacht personele aangelegenheden CIBG.</text:p>
      <text:p text:style-name="ifm_p_font.italic_mt.3.7mm_ifm"><text:line-break/>Namens de Staat der Nederlanden,<text:line-break/>de Minister van Volksgezondheid, Welzijn en Sport,<text:line-break/>namens deze,<text:line-break/>de Algemeen directeur van het CIBG,<text:line-break/>M.<text:s/>Stupa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225</text:span><text:tab/>20 januar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225</text:span><text:tab/>20 januar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Algemeen directeur van het CIBG van het Ministerie van Volksgezondheid, Welzijn en Sport van 9 januari 2026, kenmerk CIBG 25-07742, betreffende het verlenen van ondervolmacht aan directeuren en afdelingshoofden van het CIBG (Besluit verlenen ondervolmacht personele aangelegenheden CIBG)</dc:title>
    <meta:user-defined meta:name="OVERHEID.Ministerie/DCTERMS.publisher">Ministerie van Binnenlandse Zaken en Koninkrijksrelaties</meta:user-defined>
    <meta:user-defined meta:name="OVERHEID.Ministerie/DC.creator">Ministerie van Volksgezondheid, Welzijn en Sport</meta:user-defined>
    <meta:user-defined meta:name="OVERHEIDop.configuratie">https://repository.officiele-overheidspublicaties.nl/MasterConfiguraties/MC-OEP-StcrtOverigInterneRegeling-Web/1.24/xml/MC-OEP-StcrtOverigInterneRegeling-Web.xml</meta:user-defined>
    <meta:user-defined meta:name="OVERHEIDop.steltVast"/>
    <meta:user-defined meta:name="OVERHEIDop.StcrtID/DC.identifier">stcrt-2026-1225</meta:user-defined>
    <meta:user-defined meta:name="OVERHEIDop.Rubriek/DC.type">interne regeling</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22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Zorg en gezondheid | Organisatie en beleid</meta:user-defined>
    <meta:user-defined meta:name="DC.title">Besluit van de Algemeen directeur van het CIBG van het Ministerie van Volksgezondheid, Welzijn en Sport van 9 januari 2026, kenmerk CIBG 25-07742, betreffende het verlenen van ondervolmacht aan directeuren en afdelingshoofden van het CIBG (Besluit verlenen ondervolmacht personele aangelegenheden CIBG)</meta:user-defined>
    <meta:user-defined meta:name="DCTERMS.W3CDTF/DCTERMS.available">2026-01-20</meta:user-defined>
  </office:meta>
</office:document-meta>
</file>