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Yukonhaven  2e Maasvlakte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450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Yukonhaven  2e Maasvlakte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1661</text:span><text:line-break/><text:date style:data-style-name="dag" text:fixed="true" text:date-value="2026-03-23"/><text:line-break/><text:date style:data-style-name="jaar" text:fixed="true" text:date-value="2026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1661</text:span><text:date style:data-style-name="nicedate" text:fixed="true" text:date-value="2026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1661</text:span><text:date style:data-style-name="nicedate" text:fixed="true" text:date-value="2026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1495</meta:user-defined>
    <meta:user-defined meta:name="DCTERMS.abstract">Omgevingsmelding Aannemingsbedrijf de Klerk stoffen lozen realisatie Jetty 4 Yukonhaven 2e Maasvlakte Rotterdam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Yukonhaven  2e Maasvlakte Rotterdam</meta:user-defined>
    <meta:user-defined meta:name="DCTERMS.W3CDTF/DCTERMS.available">2026-03-23</meta:user-defined>
    <meta:user-defined meta:name="DCTERMS.W3CDTF/OVERHEIDop.jaargang">2026</meta:user-defined>
    <meta:user-defined meta:name="OVERHEIDop.publicationIssue">11661</meta:user-defined>
    <meta:user-defined meta:name="OVERHEIDop.StcrtID/DC.identifier">stcrt-2026-11661</meta:user-defined>
    <meta:user-defined meta:name="OVERHEIDop.versieInformatie"/>
  </office:meta>
</office:document-meta>
</file>