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175</text:p>
          </table:table-cell>
        </table:table-row>
        <table:table-row table:style-name="staatscourant.koprow1">
          <table:covered-table-cell/>
          <table:covered-table-cell/>
          <table:table-cell office:value-type="string" table:style-name="staatscourant.publicatiedatumcel">
            <text:p>24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Landbouw, Visserij, Voedselzekerheid en Natuur van 16 maart 2026, nr. WJZ/104165608, tot vaststelling van de taken van de Staatssecretaris van Landbouw, Visserij, Voedselzekerheid en Natuur (Besluit vaststelling taken Staatssecretaris van Landbouw, Visserij, Voedselzekerheid en Natuur 2026)</text:h>
      <text:p text:style-name="ifm_p_mt.3.7mm_ifm">De Minister van Landbouw, Visserij, Voedselzekerheid en Natuur,</text:p>
      <text:p text:style-name="ifm_p_mt.3.7mm_ifm">Gelet op artikel 46, tweede lid, van de Grondwet en artikel 3 van de Wet van 25 januari 1951 (Stb. 1951, 24), houdende nadere voorzieningen in verband met de uitvoering van de ambten van Minister zonder portefeuille en van Staatssecretaris;</text:p>
      <text:p text:style-name="ifm_p_mt.3.7mm_ifm">Mede gelet op het koninklijk besluit waarbij S.P.A. Erkens is benoemd tot Staatssecretaris van Landbouw, Visserij, Voedselzekerheid en Natuur (Stcrt. 2026, 8193);</text:p>
      <text:p text:style-name="ifm_p_mt.3.7mm_indent.0mm_ifm">Besluit:</text:p>
      <text:h text:style-name="ifm_p_font.bold_mt.5.08mm_page.keep-with-next_ifm" text:outline-level="2">Artikel<text:s/>1<text:s/></text:h>
      <text:p text:style-name="ifm_p_mt.4.23mm_ifm">De Staatssecretaris van Landbouw, Visserij, Voedselzekerheid en Natuur, de heer S.P.A. Erkens, is binnen de grenzen van het door de Minister van Landbouw, Visserij, Voedselzekerheid en Natuur vastgesteld beleid in het bijzonder belast met beleid op het terrein van:</text:p>
      <text:p text:style-name="ifm_p_ifm">a.  Nationale grondbank/Bureau beheer landbouwgronden;</text:p>
      <text:p text:style-name="ifm_p_ifm">b.  dierenwelzijn;</text:p>
      <text:p text:style-name="ifm_p_ifm">c.  voedselzekerheid en voedselkwaliteit;</text:p>
      <text:p text:style-name="ifm_p_ifm">d.  diergezondheid (incl. Diergezondheidsfonds);</text:p>
      <text:p text:style-name="ifm_p_ifm">e.  plantgezondheid (incl. gewasbeschermingsmiddelen);</text:p>
      <text:p text:style-name="ifm_p_ifm">f.  tuinbouw (incl. kwekersrecht en nieuwe genomische technieken);</text:p>
      <text:p text:style-name="ifm_p_ifm">g.  pacht;</text:p>
      <text:p text:style-name="ifm_p_ifm">h.  NVWA, Staatsbosbeheer en keuringsdiensten (Skal, BKD, NAK, COKZ, KCB, NAK tuinbouw);</text:p>
      <text:p text:style-name="ifm_p_ifm">i.  visserij;</text:p>
      <text:p text:style-name="ifm_p_ifm">j.  andere aangelegenheden waarvan de behartiging door de Minister van Landbouw, Visserij, Voedselzekerheid en Natuur aan hem is toevertrouwd.</text:p>
      <text:h text:style-name="ifm_p_font.bold_mt.5.08mm_page.keep-with-next_ifm" text:outline-level="2">Artikel<text:s/>2<text:s/></text:h>
      <text:p text:style-name="ifm_p_mt.4.23mm_ifm">Het Besluit vaststelling taken Staatssecretaris van Landbouw, Visserij, Voedselzekerheid en Natuur 2024 wordt ingetrokken.</text:p>
      <text:h text:style-name="ifm_p_font.bold_mt.5.08mm_page.keep-with-next_ifm" text:outline-level="2">Artikel<text:s/>3<text:s/></text:h>
      <text:p text:style-name="ifm_p_mt.4.23mm_ifm">Dit besluit treedt in werking met ingang van de dag na de datum van uitgifte van de Staatscourant waarin het wordt geplaatst en werkt terug tot en met 23 februari 2026.</text:p>
      <text:h text:style-name="ifm_p_font.bold_mt.5.08mm_page.keep-with-next_ifm" text:outline-level="2">Artikel<text:s/>4<text:s/></text:h>
      <text:p text:style-name="ifm_p_mt.4.23mm_ifm">Dit besluit wordt aangehaald als: Besluit vaststelling taken Staatssecretaris van Landbouw, Visserij, Voedselzekerheid en Natuur 2026.</text:p>
      <text:p text:style-name="ifm_p_mt.3.7mm_ifm">Dit besluit zal in de Staatscourant worden geplaatst.</text:p>
      <text:p text:style-name="ifm_p_font.italic_mt.3.7mm_ifm">
                  ’s-Gravenhage,
                   16 maart 2026
               </text:p>
      <text:p text:style-name="ifm_p_font.italic_mt.3.7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175</text:span><text:tab/>24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175</text:span><text:tab/>24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Landbouw, Visserij, Voedselzekerheid en Natuur van 16 maart 2026, nr. WJZ/104165608, tot vaststelling van de taken van de Staatssecretaris van Landbouw, Visserij, Voedselzekerheid en Natuur (Besluit vaststelling taken Staatssecretaris van Landbouw, Visserij, Voedselzekerheid en Natuur 2026)</dc:title>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11175</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1117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Minister van Landbouw, Visserij, Voedselzekerheid en Natuur van 16 maart 2026, nr. WJZ/104165608, tot vaststelling van de taken van de Staatssecretaris van Landbouw, Visserij, Voedselzekerheid en Natuur (Besluit vaststelling taken Staatssecretaris van Landbouw, Visserij, Voedselzekerheid en Natuur 2026)</meta:user-defined>
    <meta:user-defined meta:name="DCTERMS.W3CDTF/DCTERMS.available">2026-03-24</meta:user-defined>
  </office:meta>
</office:document-meta>
</file>