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10987-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0987</text:p>
          </table:table-cell>
        </table:table-row>
        <table:table-row table:style-name="staatscourant.koprow1">
          <table:covered-table-cell/>
          <table:covered-table-cell/>
          <table:table-cell office:value-type="string" table:style-name="staatscourant.publicatiedatumcel">
            <text:p>23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Oirschotse heide (RPAS-vluchten), Ministerie van Defensie</text:h>
      <text:p text:style-name="ifm_p_font.italic_mt.7.4mm_ifm">12 maart 2026</text:p>
      <text:p text:style-name="ifm_p_font.italic_ifm">Nr. MLA/049/2026</text:p>
      <text:p text:style-name="ifm_p_font.italic_ifm">Kenmerk: MINDEF20260017950</text:p>
      <text:p text:style-name="ifm_p_mt.3.7mm_ifm">De Minister van Defensie,</text:p>
      <text:p text:style-name="ifm_p_mt.3.7mm_ifm">Handelende in overeenstemming met de Minister van Infrastructuur en Waterstaat;</text:p>
      <text:p text:style-name="ifm_p_mt.3.7mm_ifm">Gelezen het verzoek van de commandant van 11 Luchtmobiele Brigade van dinsdag 27 januari 2026;</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fm">1.  Ten behoeve van vluchten met het <text:span text:style-name="ifm_span_font.italic_mt.4.23mm_ifm">Remotely Piloted Aircraft System</text:span> (RPAS) type SKYDIO X10 en QS VECTOR in het kader van een militaire oefening wordt als oefengebied het tijdelijke gebied met beperkingen (TGB) Oirschotse Heide aangewezen, begrensd door de volgende coördinaten en hoogten:</text:p>
      <text:p text:style-name="ifm_p_ifm"><text:span text:style-name="ifm_span_font.bold_ifm">TGB Oirschotse Heide</text:span></text:p>
      <text:p text:style-name="ifm_p_ifm">Van 51°29'33’N 005°18'43’E, naar 51°29'31’N 005°21'15’E, naar</text:p>
      <text:p text:style-name="ifm_p_ifm">51°29'30’N 005°21'32’E, naar 51°29'09’N 005°23'08’E, naar</text:p>
      <text:p text:style-name="ifm_p_ifm">51°28'58’N 005°23'17’E, naar 51°28'18’N 005°23'25’E, naar</text:p>
      <text:p text:style-name="ifm_p_ifm">51°27'49’N 005°22'45’E, naar 51°28'09’N 005°20'42’E, naar</text:p>
      <text:p text:style-name="ifm_p_ifm">51°27'56’N 005°18'44’E, naar 51°29'33’N 005°18'43’E, overeenkomstig de laterale begrenzingen van het laagvlieggebied GLV5, van grondniveau tot 600ft AMSL (zie figuur).</text:p>
      <text:p text:style-name="ifm_p_mt.3.7mm_ifm">2.  Het TGB Oirschotse Heide wordt ingesteld op de hieronder genoemde dagen en tijdstippen:</text:p>
      <text:p text:style-name="ifm_p_ifm"><text:span text:style-name="ifm_span_font.bold_ifm">Week 18</text:span></text:p>
      <text:p text:style-name="ifm_p_ifm">dinsdag 28 april 2026 van 23:00 uur tot woensdag 29 april 2026 07:00 uur lokale tijd;</text:p>
      <text:p text:style-name="ifm_p_ifm">woensdag 29 april 2026 van 23:00 uur tot donderdag 30 april 2026 07:00 uur lokale tijd;</text:p>
      <text:p text:style-name="ifm_p_ifm">donderdag 30 april 2026 van 23:00 uur tot vrijdag 1 mei 2026 07:00 uur lokale tijd.</text:p>
      <text:p text:style-name="ifm_p_mt.3.7mm_page.break-before_ifm"><draw:frame draw:name="Afbeelding1" draw:style-name="frame.picture" draw:z-index="1" svg:height="142mm" svg:width="141mm" text:anchor-type="paragraph" style:rel-height="scale" style:rel-width="scale"><draw:image draw:filter-name="PNG - Portable Network Graphics" xlink:actuate="onLoad" xlink:href="Pictures/stcrt-2026-10987-001.png" xlink:show="embed" xlink:type="simple"/></draw:frame><draw:frame draw:name="Bron7" draw:style-name="frame.bron" text:anchor-type="as-char" svg:width="141mm" svg:y="0mm"><draw:text-box><text:p text:style-name="ifm_p_mt.2mm_ifm"><text:span text:style-name="ifm_span_font.bold_ifm">FIGUUR: TGB Oirschotse Heide</text:span></text:p></draw:text-box></draw:frame></text:p>
      <text:h text:style-name="ifm_p_font.bold_mt.5.08mm_page.keep-with-next_ifm" text:outline-level="2">Artikel<text:s/>2<text:s/></text:h>
      <text:p text:style-name="ifm_p_mt.4.23mm_ifm">Voor het gebruik van het TGB Oirschotse Heide geldt de volgende voorwaarden:</text:p>
      <text:p text:style-name="ifm_p_ifm">a.  de uitvoering van andere dan bij de oefening betrokken vluchten in het TGB is niet toegestaan, met uitzondering van gecoördineerde vluchten door luchtvaartuigen die vooraf toestemming hebben verkregen van het MilATCC Schiphol, en door tussenkomst van het MilATCC Schiphol gecoördineerde HEMS- en SAR-vluchten en vluchten van de Landelijke Eenheid, Dienst Infrastructuur, afdeling Luchtvaart;</text:p>
      <text:p text:style-name="ifm_p_ifm">b.  gedurende de uitvoering van de vluchten met het RPAS is altijd contact mogelijk tussen de <text:span text:style-name="ifm_span_font.italic_ifm">remote pilot</text:span> en de verantwoordelijke luchtverkeersdienstverlener;</text:p>
      <text:p text:style-name="ifm_p_ifm">c.  de remote pilot van het RPAS coördineert de aanvang en beëindiging van de vluchten met het MilATCC Schiphol;</text:p>
      <text:p text:style-name="ifm_p_ifm">d.  de daadwerkelijke activatie van deze TGB is enkel toegestaan buiten openstelling van Eindhoven <text:span text:style-name="ifm_span_font.italic_ifm">Airport</text:span> en/of vliegbasis Eindhoven;</text:p>
      <text:p text:style-name="ifm_p_ifm">e.  het uitvoeren van de vluchten met het RPAS boven aaneengesloten bebouwing en mensenverzamelingen is verboden;</text:p>
      <text:p text:style-name="ifm_p_ifm">f.  tijdens de uitvoering van de vluchten met het RPAS worden de in het HDBV-014 van 14 april 2020 opgenomen beperkingen in acht genomen;</text:p>
      <text:p text:style-name="ifm_p_ifm">g.  voor aanvang van de vluchten met het RPAS stelt de remote pilot zich op de hoogte met betrekking tot plaatsen die geschikt zijn voor het uitvoeren van een noodlanding;</text:p>
      <text:p text:style-name="ifm_p_ifm">h.  de vliegroute en vlieghoogte worden zodanig gekozen dat in geval van een noodlanding het risico voor derden zoveel mogelijk wordt beperkt;</text:p>
      <text:p text:style-name="ifm_p_ifm">i.  de maximale vlieghoogte binnen de TGB bedraagt 500ft AMSL.</text:p>
      <text:h text:style-name="ifm_p_font.bold_mt.5.08mm_page.keep-with-next_ifm" text:outline-level="2">Artikel<text:s/>3<text:s/></text:h>
      <text:p text:style-name="ifm_p_mt.4.23mm_ifm">Deze beschikking treedt in werking met ingang van dinsdag 28 april 2026 en vervalt met ingang van zaterdag 2 mei 2026.</text:p>
      <text:p text:style-name="ifm_p_mt.3.7mm_ifm">Deze beschikking zal met de toelichting in de Staatscourant worden geplaatst en zal tevens bekend worden gemaakt door middel van een NOTAM.</text:p>
      <text:p text:style-name="ifm_p_font.italic_mt.3.7mm_ifm">De Minister van Defensie,<text:line-break/>voor deze,<text:line-break/>De Directeur Militaire Luchtvaart Autoriteit,<text:line-break/>A.A.W.K.<text:s/>Appels,<text:line-break/>Commodore</text:p>
      <text:p text:style-name="ifm_p_mt.3.7mm_ifm">Tegen dit besluit kan, ten aanzien van de tijd en locatie waarop het TGB wordt ingesteld, op grond van de Algemene wet bestuursrecht binnen 6 weken na de dag waarop dit besluit is bekendgemaakt, een bezwaarschrift worden ingediend. Dit bezwaarschrift kan digitaal of schriftelijk worden ingediend. Het digitale bezwaarschrift dient te worden ingediend via www.defensie.nl/bezwaarJDV. Het schriftelijke bezwaarschrift dient te worden gericht aan de Minister van Defensie, Dienstencentrum Juridische Dienstverlening, ter attentie van de Commissie advisering bezwaarschriften Defensie, MPC 55A, Postbus 90004, 3509 AA Utrecht. Het bezwaarschrift dient te zijn ondertekend en moet ten minste bevatten: de naam en het adres van de indiener; de dagtekening; een omschrijving van de beschikking waartegen het bezwaar is gericht en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Het Ministerie van Defensie heeft de beschikking over verschillende typen Remotely Piloted Aircraft Systems (RPAS). Een RPAS kan conform de Regeling vluchten militaire onbemande luchtvaartuigen worden gebruikt in militaire plaatselijke luchtverkeersleidingsgebieden, restricted areas en tijdelijke gebieden met beperkingen (TGB’s).</text:p>
      <text:p text:style-name="ifm_p_mt.3.7mm_ifm">In dit besluit is op grond van artikel 9 van het Besluit luchtverkeer 2014 een TGB ingesteld. Binnen deze TGB zullen in het kader van de oefening ‘Versatile Guard’ het tactisch grondoptreden met RPAS vluchten worden ondersteund. De grenzen van het TGB zullen daarbij niet worden overschreden.</text:p>
      <text:p text:style-name="ifm_p_mt.3.7mm_ifm">Luchtvaartuigen in gebruik bij de Landelijke Eenheid Dienst Infrastructuur, afdeling Luchtvaart, luchtvaartuigen ten behoeve van HEMS- en SAR-vluchten en gecoördineerde vluchten door luchtvaartuigen mogen het TGB binnenvliegen na toestemming van het MilATCC Schipho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0987</text:span><text:tab/>23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0987</text:span><text:tab/>23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stelling tijdelijk gebied met beperkingen Oirschotse heide (RPAS-vluchten), Ministerie van Defensie</dc:title>
    <meta:user-defined meta:name="OVERHEID.Ministerie/DCTERMS.publisher">Ministerie van Binnenlandse Zaken en Koninkrijksrelaties</meta:user-defined>
    <meta:user-defined meta:name="OVERHEID.Ministerie/DC.creator">Ministerie van Defensie</meta:user-defined>
    <meta:user-defined meta:name="OVERHEIDop.configuratie">https://repository.officiele-overheidspublicaties.nl/MasterConfiguraties/MC-OEP-StcrtVergunningenAndereBesch-Web/1.29/xml/MC-OEP-StcrtVergunningenAndereBesch-Web.xml</meta:user-defined>
    <meta:user-defined meta:name="OVERHEIDop.steltVast"/>
    <meta:user-defined meta:name="OVERHEIDop.StcrtID/DC.identifier">stcrt-2026-10987</meta:user-defined>
    <meta:user-defined meta:name="OVERHEIDop.datumEindeReactietermijn"/>
    <meta:user-defined meta:name="OVERHEIDop.Rubriek/DC.type">andere beschikk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098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Verkeer | Luchtvaart</meta:user-defined>
    <meta:user-defined meta:name="DC.title">Instelling tijdelijk gebied met beperkingen Oirschotse heide (RPAS-vluchten), Ministerie van Defensie</meta:user-defined>
    <meta:user-defined meta:name="DCTERMS.W3CDTF/DCTERMS.available">2026-03-23</meta:user-defined>
  </office:meta>
</office:document-meta>
</file>