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096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span_font.subscript_mt.4.23mm_ifm" style:family="text" style:name="ifm_span_font.subscript_mt.4.23mm_ifm">
      <style:text-properties style:text-position="sub 70%"/>
    </style:style>
    <style:style style:class="text" style:display-name="ifm_span_font.subscript_ifm" style:family="text" style:name="ifm_span_font.subscript_ifm">
      <style:text-properties style:text-position="sub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968</text:p>
          </table:table-cell>
        </table:table-row>
        <table:table-row table:style-name="staatscourant.koprow1">
          <table:covered-table-cell/>
          <table:covered-table-cell/>
          <table:table-cell office:value-type="string" table:style-name="staatscourant.publicatiedatumcel">
            <text:p>26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Delta Rhine Corridor Oost, Ministerie van Economische Zaken en Klimaat</text:h>
      <text:h text:style-name="ifm_p_font.bold_mt.7.4mm_page.keep-with-next_ifm" text:outline-level="4">Kennisgeving Voornemen en Participatieplan</text:h>
      <text:p text:style-name="ifm_p_mt.4.23mm_ifm">Het Ministerie van Economische Zaken en Klimaat (EZK) en Gasunie willen een buisleiding voor het transport van CO<text:span text:style-name="ifm_span_font.subscript_mt.4.23mm_ifm">2</text:span> aanleggen tussen Boxtel en Venlo. Dit initiatief heet de DRC Oost.</text:p>
      <text:p text:style-name="ifm_p_mt.3.7mm_ifm">In deze kennisgeving leest u wat de DRC Oost op hoofdlijnen inhoudt, waarover u kunt meedenken, hoe de omgeving in de procedure wordt betrokken en hoe u kunt reageren.</text:p>
      <text:p text:style-name="ifm_p_mt.3.7mm_ifm">Van vrijdag 27 maart tot en met donderdag 7 mei 2026 kunt u reageren op het Voornemen en het Participatieplan.</text:p>
      <text:h text:style-name="ifm_p_font.bold_mt.5.08mm_page.keep-with-next_ifm" text:outline-level="4">Wat houdt de DRC Oost in?</text:h>
      <text:p text:style-name="ifm_p_mt.4.23mm_ifm">DRC Oost gaat over de realisatie van één ondergrondse buisleiding, inclusief technische installaties. Deze buisleiding wordt gebruikt voor het transport van CO<text:span text:style-name="ifm_span_font.subscript_mt.4.23mm_ifm">2</text:span> van de Duitse grens bij Venlo naar Boxtel. De route ligt zoveel mogelijk in het gebied dat daarvoor is gereserveerd in het Programma Energie Hoofdstructuur (de ‘PEH-strook’). Op onderstaande afbeelding kunt u zien hoe de route loopt. Op Delta Rhine Corridor › Gasunie staat een meer gedetailleerde afbeelding waar u kunt zien waar het tracé loopt. De exacte ligging van de buisleiding wordt in het vervolgproces verder uitgewerkt.</text:p>
      <text:p text:style-name="ifm_p_mt.3.7mm_ifm"><draw:frame draw:name="Afbeelding1" draw:style-name="frame.picture" draw:z-index="1" svg:height="84mm" svg:width="150mm" text:anchor-type="paragraph" style:rel-height="scale" style:rel-width="scale"><draw:image draw:filter-name="PNG - Portable Network Graphics" xlink:actuate="onLoad" xlink:href="Pictures/stcrt-2026-10968-001.png" xlink:show="embed" xlink:type="simple"/></draw:frame></text:p>
      <text:h text:style-name="ifm_p_font.bold_mt.5.08mm_page.keep-with-next_ifm" text:outline-level="4">Waarom is de DRC Oost nodig?</text:h>
      <text:p text:style-name="ifm_p_mt.4.23mm_ifm">In het klimaatbeleid speelt het afvangen en opslaan van CO<text:span text:style-name="ifm_span_font.subscript_mt.4.23mm_ifm">2</text:span> een belangrijke rol. De industrie is verantwoordelijk voor een groot deel van de totale CO<text:span text:style-name="ifm_span_font.subscript_mt.4.23mm_ifm">2</text:span>-uitstoot. Hoewel de sector stappen zet om te verduurzamen, bijvoorbeeld door processen te elektrificeren, is dat niet altijd technisch of economisch haalbaar. In sommige gevallen kan waterstof fossiele brandstoffen vervangen. Voor een deel van de industrie is ook dat niet mogelijk. Daarom is het afvangen en opslaan van CO<text:span text:style-name="ifm_span_font.subscript_mt.4.23mm_ifm">2</text:span> noodzakelijk. De afgevangen CO<text:span text:style-name="ifm_span_font.subscript_mt.4.23mm_ifm">2</text:span> wordt opgeslagen in lege gasvelden onder de Noordzee. Om het transport van CO<text:span text:style-name="ifm_span_font.subscript_mt.4.23mm_ifm">2</text:span> van de industrie naar deze ondergrondse opslaglocaties mogelijk te maken, wordt een ondergrondse buisleiding aangelegd. Zo wordt voorkomen dat CO<text:span text:style-name="ifm_span_font.subscript_mt.4.23mm_ifm">2</text:span> in de atmosfeer terechtkomt en draagt de DRC Oost bij aan het terugdringen van CO<text:span text:style-name="ifm_span_font.subscript_mt.4.23mm_ifm">2</text:span> uitstoot.</text:p>
      <text:h text:style-name="ifm_p_font.bold_mt.5.08mm_page.keep-with-next_ifm" text:outline-level="4">De procedure</text:h>
      <text:p text:style-name="ifm_p_mt.4.23mm_ifm">Voor de DRC Oost is de projectprocedure van toepassing. Deze regeling ziet erop toe dat procedures worden afgestemd met initiatiefnemers, bevoegde gezagen, maatschappelijke organisaties, bedrijven, betrokken bestuursorganen, grondeigenaren en burgers. Op deze manier wordt de CO<text:span text:style-name="ifm_span_font.subscript_mt.4.23mm_ifm">2</text:span>-infrastructuur ruimtelijk zorgvuldig ingepast. Dit wordt uiteindelijk vastgelegd in een projectbesluit.</text:p>
      <text:p text:style-name="ifm_p_mt.3.7mm_ifm">De DRC Oost zit nu in de verkenningsfase. In deze fase worden de mogelijkheden onderzocht om knelpunten binnen het tracé op te lossen. Aan het eind van deze fase nemen de Staatssecretaris van Klimaat en Groene Groei (KGG) in overeenstemming met de Minister van Volkshuisvesting en Ruimtelijke Ordening (VRO) een voorkeursbeslissing (VKB). In de VKB wordt aangegeven welk tracé de voorkeur heeft. Dit doen ze op basis van adviezen, onderzoeken en inbreng vanuit de omgeving. In de planuitwerkingsfase wordt de voorkeursbeslissing uitgewerkt. Na deze fase wordt het VKB verder uitgewerkt en het definitieve tracé van de DRC Oost vastgelegd in een projectbesluit.</text:p>
      <text:p text:style-name="ifm_p_mt.3.7mm_ifm">Als de projectprocedure – over een aantal jaren – helemaal is afgerond, kan de aanleg van de CO<text:span text:style-name="ifm_span_font.subscript_ifm">2</text:span>-buisleiding starten. Deze buisleiding is naar verwachting in 2033 klaar.</text:p>
      <text:h text:style-name="ifm_p_font.bold_mt.5.08mm_page.keep-with-next_ifm" text:outline-level="4">Wat doet het ministerie?</text:h>
      <text:p text:style-name="ifm_p_mt.4.23mm_ifm">De Staatssecretaris van KGG en de Minister van VRO stellen het projectbesluit vast. Besluiten die voor de DRC Oost nodig zijn, worden zoveel mogelijk voorbereid in één gecoördineerde procedure. De Staatssecretaris van KGG coördineert deze procedure.</text:p>
      <text:h text:style-name="ifm_p_font.bold_mt.5.08mm_page.keep-with-next_ifm" text:outline-level="4">Samenhang met andere Rijksenergieprojecten in de regio</text:h>
      <text:p text:style-name="ifm_p_mt.4.23mm_ifm">Er zijn een aantal andere Rijksenergieprojecten die de DRC Oost kruisen of deels dezelfde route volgen. Dat zijn:</text:p>
      <text:p text:style-name="ifm_p_ifm">•  De Delta Rhine Corridor West voorziet in buisleidingen voor het transport van waterstof en CO<text:span text:style-name="ifm_span_font.subscript_ifm">2</text:span> van Rotterdam, via Moerdijk, tot en met Boxtel. De DRC Oost sluit bij Boxtel aan op de DRC West.</text:p>
      <text:p text:style-name="ifm_p_ifm">•  In het midden van de route loopt het tracé van de DRC Oost samen met een deel van het tracé van Waterstofnetwerk Limburg. Dit betreft de gemeenten Horst aan de Maas, Peel en Maas, Beesel en Venlo.</text:p>
      <text:p text:style-name="ifm_p_ifm">•  In het noorden van de route kruist de DRC Oost het initiatief Opwaardering 380 kV hoogspanningsverbinding Maasbracht - Boxmeer – Dodewaard. Dit betreft de gemeenten Land van Cuijk, Venray, Horst aan de Maas en Peel en Maas. Beide initiatieven hebben onderling geen directe interactie.</text:p>
      <text:p text:style-name="ifm_p_ifm">•  In Oost-Nederland zijn plannen om een bestaande aardgasleiding om te bouwen naar een leiding voor het transport van waterstofgas. De buisleiding loopt van Ommen, via Angerlo en Ravenstein naar Boxtel. Bij Boxtel kruist Waterstofnetwerk Oost-Nederland de DRC Oost.</text:p>
      <text:p text:style-name="ifm_p_ifm">•  Eén van de mogelijke routes van het project 380 kV Netuitbreiding Maasbracht – Eindhoven | RVO.nl loopt door de gemeenten: Nuenen, Gerwen en Nederwetten, Deurne, Peel en Maas.</text:p>
      <text:h text:style-name="ifm_p_font.bold_mt.5.08mm_page.keep-with-next_ifm" text:outline-level="4">Participatie: uw mening en inbreng zijn belangrijk</text:h>
      <text:p text:style-name="ifm_p_mt.4.23mm_ifm">Dit initiatief raakt de belangen van veel partijen zoals burgers, bedrijven, maatschappelijke organisaties en bestuursorganen. Het Ministerie van EZK en Gasunie vinden het daarom belangrijk dat deze partijen de mogelijkheid hebben om ideeën in te brengen en mee te denken over het project. In het Voornemen en het Participatieplan staat beschreven hoe de verschillende partijen worden betrokken. Het Participatieplan wordt geactualiseerd bij verschillende fasen die tijdens de projectprocedure doorlopen worden.</text:p>
      <text:h text:style-name="ifm_p_font.bold_mt.5.08mm_page.keep-with-next_ifm" text:outline-level="4">Online informatiebijeenkomst</text:h>
      <text:p text:style-name="ifm_p_mt.4.23mm_ifm">Heeft u nog vragen of wilt u uw ideeën inbrengen? We organiseren een digitale bijeenkomst. Hierin vertellen we u over de plannen en geven we antwoord op uw vragen.</text:p>
      <text:p text:style-name="ifm_p_mt.3.7mm_ifm">Wanneer? donderdag 16 april om 19.00 – 20.00 uur.</text:p>
      <text:p text:style-name="ifm_p_ifm">Waar? www.rvo.nl/drc-oost.</text:p>
      <text:p text:style-name="ifm_p_mt.3.7mm_ifm">Heeft u alvast een vraag? U kunt ze van tevoren aan ons stellen. U kunt het formulier hiervoor op www.rvo.nl/drc-oost vinden. Graag ontvangen wij uw vragen voor woensdag 8 april. Bij het beantwoorden van uw vragen blijft u anoniem.</text:p>
      <text:p text:style-name="ifm_p_mt.3.7mm_ifm">Aanmelden voor de online informatiebijeenkomst is niet nodig.</text:p>
      <text:p text:style-name="ifm_p_mt.3.7mm_ifm">U kunt de bijeenkomst later ook terugkijken op deze website.</text:p>
      <text:h text:style-name="ifm_p_font.bold_mt.5.08mm_page.keep-with-next_ifm" text:outline-level="4">Wilt u reageren?</text:h>
      <text:p text:style-name="ifm_p_mt.4.23mm_ifm">U kunt van vrijdag 27 maart tot en met donderdag 7 mei 2026 reageren op het Voornemen en het Participatieplan. In deze periode kunt u deze documenten bekijken op www.rvo.nl/drc-oost.</text:p>
      <text:p text:style-name="ifm_p_mt.3.7mm_ifm">U kunt op drie manieren reageren.</text:p>
      <text:p text:style-name="ifm_p_ifm">•  Bij voorkeur digitaal: via www.rvo.nl/drc-oost</text:p>
      <text:p text:style-name="ifm_p_ifm">•  Per post:</text:p>
      <text:p text:style-name="ifm_p_ifm">Bureau Energieprojecten</text:p>
      <text:p text:style-name="ifm_p_ifm">Inspraakpunt DRC Oost fase VenP</text:p>
      <text:p text:style-name="ifm_p_ifm">Postbus 111</text:p>
      <text:p text:style-name="ifm_p_ifm">9200 AC Drachten</text:p>
      <text:p text:style-name="ifm_p_ifm">Wilt u uw brief ondertekenen en uw adres vermelden? Dan sturen wij u per brief een ontvangstbevestiging.</text:p>
      <text:p text:style-name="ifm_p_ifm">•  Telefonisch: U kunt op werkdagen tussen 9.00 en 17.00 uur bellen met Bureau Energieprojecten op 088 042 47 47.</text:p>
      <text:h text:style-name="ifm_p_font.bold_mt.5.08mm_page.keep-with-next_ifm" text:outline-level="4">Wat gebeurt er met uw reactie?</text:h>
      <text:p text:style-name="ifm_p_mt.4.23mm_ifm">Uw reactie op het voorstel wordt betrokken bij het opstellen van een onderzoeksplan, de zogenoemde concept Notitie Reikwijdte en Detailniveau (concept-NRD). In de concept-NRD staat welk tracé-alternatief of welke tracé-alternatieven in de volgende fase van het project worden onderzocht en hoe het onderzoek wordt gedaan. De concept-NRD zal naar verwachting in het voorjaar van 2027 ter inzage liggen.</text:p>
      <text:p text:style-name="ifm_p_mt.3.7mm_ifm">Uw reactie op het Participatieplan wordt gebruikt om het participatieproces verder uit te werken. Ingediende reacties toetsen we inhoudelijk en bundelen we in een Reactienota. Het Participatieplan zal aan de hand van de nieuwe inzichten geüpdatet worden en tegelijk met de Reactienota, en de concept-NRD gepubliceerd worden.</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Heeft u vragen over de procedure? Bel dan met telefoonnummer 088 042 47 47. Of stel uw vragen tijdens de online informatiebijeenkomst.</text:p>
      <text:p text:style-name="ifm_p_mt.3.7mm_ifm">Meer informatie over de DRC Oost en alle bijbehorende documenten vindt u op www.rvo.nl/drc-oost en Delta Rhine Corridor › Gasunie. Om op de hoogte te blijven van de DRC Oost, kunt u zich via deze link aanmelden voor de nieuwsbrief: www.gasunie.nl/nieuwsbrief-drc.</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968</text:span><text:tab/>26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968</text:span><text:tab/>26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lta Rhine Corridor Oost,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0968</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96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Economie | Overige economische sectoren</meta:user-defined>
    <meta:user-defined meta:name="OVERHEID.TaxonomieBeleidsagenda/OVERHEID.category">Natuur en milieu | Bodem</meta:user-defined>
    <meta:user-defined meta:name="DC.title">Delta Rhine Corridor Oost, Ministerie van Economische Zaken en Klimaat</meta:user-defined>
    <meta:user-defined meta:name="DCTERMS.W3CDTF/DCTERMS.available">2026-03-26</meta:user-defined>
  </office:meta>
</office:document-meta>
</file>