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236</text:p>
          </table:table-cell>
        </table:table-row>
        <table:table-row table:style-name="staatscourant.koprow1">
          <table:covered-table-cell/>
          <table:covered-table-cell/>
          <table:table-cell office:value-type="string" table:style-name="staatscourant.publicatiedatumcel">
            <text:p>1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Onderwijs, Cultuur en Wetenschap van 8 maart 2026, nr. WJZ/62266938, houdende de taakverdeling tussen de Minister en de Staatssecretaris van Onderwijs, Cultuur en Wetenschap (Taakverdelingsbesluit OCW 2026)</text:h>
      <text:p text:style-name="ifm_p_mt.3.7mm_ifm">De Minister van Onderwijs, Cultuur en Wetenschap,</text:p>
      <text:p text:style-name="ifm_p_mt.3.7mm_ifm">Gelet op artikel 46, tweede lid, van de Grondwet en artikel 3 van de Wet van 25 januari 1951 (Stb. 1951, 24) houdende nadere voorzieningen in verband met de invoering van de ambten van minister zonder portefeuille en van staatssecretaris;</text:p>
      <text:p text:style-name="ifm_p_mt.3.7mm_ifm">Mede gelet op het koninklijk besluit van 23 februari 2026, nr. 2026000409, waarbij mevrouw drs. J.Z.C.M. Tielen is benoemd tot Staatssecretaris van Onderwijs, Cultuur en Wetenschap;</text:p>
      <text:p text:style-name="ifm_p_mt.3.7mm_ifm">Onder intrekking van het Taakverdelingsbesluit OCW 2025;</text:p>
      <text:p text:style-name="ifm_p_mt.3.7mm_indent.0mm_ifm"><text:span text:style-name="ifm_span_font.bold_ifm">Besluit:</text:span></text:p>
      <text:p text:style-name="ifm_p_mt.3.7mm_ifm">De Staatssecretaris van Onderwijs, Cultuur en Wetenschap, mevrouw drs. J.Z.C.M. Tielen, is met ingang van 23 februari 2026 en binnen de grenzen van het door de minister vastgestelde beleid in het bijzonder belast met de behandeling van aangelegenheden die op het terrein liggen van:</text:p>
      <text:p text:style-name="ifm_p_ifm">−  Voor- en vroegschoolse educatie</text:p>
      <text:p text:style-name="ifm_p_ifm">−  Primair onderwijs</text:p>
      <text:p text:style-name="ifm_p_ifm">−  Voortgezet onderwijs</text:p>
      <text:p text:style-name="ifm_p_ifm">−  Speciaal en passend onderwijs</text:p>
      <text:p text:style-name="ifm_p_ifm">−  Volwasseneneducatie</text:p>
      <text:p text:style-name="ifm_p_ifm">−  Informeel onderwijs</text:p>
      <text:p text:style-name="ifm_p_ifm">−  Lerarenbeleid</text:p>
      <text:p text:style-name="ifm_p_ifm">−  Maatschappelijke diensttijd</text:p>
      <text:p text:style-name="ifm_p_ifm">−  Onderwijshuisvesting (incl. klimaatopgave)</text:p>
      <text:p text:style-name="ifm_p_ifm">−  Bibliotheken</text:p>
      <text:p text:style-name="ifm_p_ifm">−  Emancipatie en coördinatie emancipatiebeleid</text:p>
      <text:p text:style-name="ifm_p_ifm">−  Nationaal Actieprogramma Aanpak seksueel grensoverschrijdend gedrag</text:p>
      <text:p text:style-name="ifm_p_ifm">−  Regeringscommissaris grensoverschrijdend gedrag en seksueel geweld</text:p>
      <text:p text:style-name="ifm_p_ifm">−  College voor toetsen en examens</text:p>
      <text:p text:style-name="ifm_p_mt.3.7mm_ifm">De verantwoordelijkheid van de staatssecretaris omvat ook de begrotingsverantwoordelijkheid en het toezicht van de inspectie op deze terreinen, EU-zaken en OJC-zaken, alsmede de verantwoordelijkheid voor aangelegenheden die direct met die terreinen zijn verbonden.</text:p>
      <text:p text:style-name="ifm_p_mt.3.7mm_ifm">De Staatssecretaris van Onderwijs, Cultuur en Wetenschap kan daarnaast met andere door de minister aan te wijzen onderwerpen worden belast. Voorts mag de staatssecretaris zich bij de uitoefening van haar taken – met inachtneming van de daarbij geldende grondwettelijke conventies en voor zover de Algemene wet bestuursrecht dat toelaat – ook <text:span text:style-name="ifm_span_font.italic_ifm">Staatssecretaris van Onderwijs en Emancipatie</text:span> noemen.</text:p>
      <text:p text:style-name="ifm_p_mt.3.7mm_ifm">Dit besluit kan worden aangehaald als: Taakverdelingsbesluit OCW 2026.</text:p>
      <text:p text:style-name="ifm_p_mt.3.7mm_ifm">Dit besluit zal worden geplaatst in de Staatscourant.</text:p>
      <text:p text:style-name="ifm_p_font.italic_mt.3.7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236</text:span><text:tab/>1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236</text:span><text:tab/>1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Onderwijs, Cultuur en Wetenschap van 8 maart 2026, nr. WJZ/62266938, houdende de taakverdeling tussen de Minister en de Staatssecretaris van Onderwijs, Cultuur en Wetenschap (Taakverdelingsbesluit OCW 2026)</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023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23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Organisatie en beleid</meta:user-defined>
    <meta:user-defined meta:name="DC.title">Besluit van de Minister van Onderwijs, Cultuur en Wetenschap van 8 maart 2026, nr. WJZ/62266938, houdende de taakverdeling tussen de Minister en de Staatssecretaris van Onderwijs, Cultuur en Wetenschap (Taakverdelingsbesluit OCW 2026)</meta:user-defined>
    <meta:user-defined meta:name="DCTERMS.alternative"/>
    <meta:user-defined meta:name="DCTERMS.W3CDTF/OVERHEIDop.datumOndertekening">2026-03-08</meta:user-defined>
    <meta:user-defined meta:name="DCTERMS.W3CDTF/DCTERMS.available">2026-03-17</meta:user-defined>
    <meta:user-defined meta:name="OVERHEIDop.Ruimtelijkplan/OVERHEIDop.bekendmakingBetreffendePlan"/>
  </office:meta>
</office:document-meta>
</file>