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te Havenkade 25 Drimmel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5-0000338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>te Havenkade 25 Drimme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7945</text:span><text:line-break/><text:date style:data-style-name="dag" text:fixed="true" text:date-value="2025-03-03"/><text:line-break/><text:date style:data-style-name="jaar" text:fixed="true" text:date-value="2025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7945</text:span><text:date style:data-style-name="nicedate" text:fixed="true" text:date-value="2025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7945</text:span><text:date style:data-style-name="nicedate" text:fixed="true" text:date-value="2025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0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03385</meta:user-defined>
    <meta:user-defined meta:name="DCTERMS.abstract">Melding BAL Schouwenaars Timmerwerken sloop Havenkade 25 Drimmel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 te Havenkade 25 Drimmelen</meta:user-defined>
    <meta:user-defined meta:name="DCTERMS.W3CDTF/DCTERMS.available">2025-03-03</meta:user-defined>
    <meta:user-defined meta:name="DCTERMS.W3CDTF/OVERHEIDop.jaargang">2025</meta:user-defined>
    <meta:user-defined meta:name="OVERHEIDop.publicationIssue">7945</meta:user-defined>
    <meta:user-defined meta:name="OVERHEIDop.StcrtID/DC.identifier">stcrt-2025-7945</meta:user-defined>
    <meta:user-defined meta:name="OVERHEIDop.versieInformatie"/>
  </office:meta>
</office:document-meta>
</file>