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5-00002235 :GFO_ZAKEN.ZAAKIDENTIFICATIE: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</text:p>
              </text:list-item>
            </text:list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5612</text:span><text:line-break/><text:date style:data-style-name="dag" text:fixed="true" text:date-value="2025-02-11"/><text:line-break/><text:date style:data-style-name="jaar" text:fixed="true" text:date-value="2025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5612</text:span><text:date style:data-style-name="nicedate" text:fixed="true" text:date-value="2025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5612</text:span><text:date style:data-style-name="nicedate" text:fixed="true" text:date-value="2025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0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02235</meta:user-defined>
    <meta:user-defined meta:name="DCTERMS.abstract">Melding BAL Verbrugge Scaldia Terminals Noord lozen ballastwater caissons TM Ediso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</meta:user-defined>
    <meta:user-defined meta:name="DCTERMS.W3CDTF/DCTERMS.available">2025-02-11</meta:user-defined>
    <meta:user-defined meta:name="DCTERMS.W3CDTF/OVERHEIDop.jaargang">2025</meta:user-defined>
    <meta:user-defined meta:name="OVERHEIDop.publicationIssue">5612</meta:user-defined>
    <meta:user-defined meta:name="OVERHEIDop.StcrtID/DC.identifier">stcrt-2025-5612</meta:user-defined>
    <meta:user-defined meta:name="OVERHEIDop.versieInformatie"/>
  </office:meta>
</office:document-meta>
</file>