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1144</text:p>
          </table:table-cell>
        </table:table-row>
        <table:table-row table:style-name="staatscourant.koprow1">
          <table:covered-table-cell/>
          <table:covered-table-cell/>
          <table:table-cell office:value-type="string" table:style-name="staatscourant.publicatiedatumcel">
            <text:p>27 november</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vaststelling van de maximumtarieven van de regionale netbeheerders gas en elektriciteit 2026, Autoriteit Consument en Markt</text:h>
      <text:h text:style-name="ifm_p_font.bold_mt.7.4mm_page.keep-with-next_ifm" text:outline-level="4">Zaaknummer ACM/25/195758, ACM/25/195759, ACM/25/195760, ACM/25/195762, ACM/25/195763, ACM/25/195764, ACM/25/195765, ACM/25/195766, ACM/25/195768, ACM/25/195769, ACM/25/195770, ACM/25/195773</text:h>
      <text:p text:style-name="ifm_p_mt.4.23mm_ifm">1.  De Autoriteit Consument en Markt (hierna: de ACM) heeft op 18 november 2025 de tarieven vastgesteld die de regionale netbeheerders gas en elektriciteit ten hoogste in rekening mogen brengen voor het uitvoeren van hun wettelijke taken.</text:p>
      <text:p text:style-name="ifm_p_ifm">2.  Op grond van artikel 41c, eerste lid, van de Elektriciteitswet 1998 en artikel 81c, eerste lid, van de Gaswet stelt de ACM jaarlijks tarieven vast die de netbeheerders ten hoogste in rekening mogen brengen voor de uitvoering van hun wettelijke taken.</text:p>
      <text:p text:style-name="ifm_p_ifm">3.  De besluiten treden in werking op 1 januari 2026.</text:p>
      <text:p text:style-name="ifm_p_ifm">4.  Op grond van artikel 42, derde lid, van de Elektriciteitswet 1998 en artikel 81d, derde lid, van de Gaswet legt iedere netbeheerder een exemplaar van de voor hem geldende tarieven voor een ieder ter inzage in al zijn vestigingen.</text:p>
      <text:p text:style-name="ifm_p_ifm">5.  De ACM heeft de besluiten op 18 november 2025 bekendgemaakt door toezending aan de netbeheerder. De besluiten liggen vanaf vandaag ter inzage bij de ACM en zijn tevens gepubliceerd op de internetpagina van de ACM (www.acm.nl). Voor zover de besluiten bedrijfsvertrouwelijke informatie bevat, zal deze informatie niet ter inzage worden gelegd of worden gepubliceerd. Wanneer u een besluit wilt inzien bij de ACM, kunt u contact op nemen met de Directie Toezicht Energie van de ACM (070 722 2200).</text:p>
      <text:p text:style-name="ifm_p_ifm">6.  Als u belanghebbende bent, kunt u schriftelijk bezwaar maken tegen dit besluit. Stuur uw gemotiveerde bezwaarschrift naar de Autoriteit Consument en Markt, Juridische Zaken, postbus 16326, 2500 BH Den Haag. Dit moet u doen binnen zes weken na de dag waarop dit besluit bekend is gemaakt. In uw bezwaarschrift kunt u de ACM verzoeken in te stemmen met rechtsreeks beroep bij de bestuursrecht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41144</text:span><text:tab/>27 november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41144</text:span><text:tab/>27 november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inzake de vaststelling van de maximumtarieven van de regionale netbeheerders gas en elektriciteit 2026, Autoriteit Consument en Markt</dc:title>
    <meta:user-defined meta:name="OVERHEID.ZelfstandigBestuursorgaan/DC.creator">Autoriteit Consument en Markt</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4/xml/MC-OEP-StcrtOverigOverig-Web.xml</meta:user-defined>
    <meta:user-defined meta:name="OVERHEIDop.steltVast"/>
    <meta:user-defined meta:name="OVERHEIDop.StcrtID/DC.identifier">stcrt-2025-41144</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1144</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Mededeling inzake de vaststelling van de maximumtarieven van de regionale netbeheerders gas en elektriciteit 2026, Autoriteit Consument en Markt</meta:user-defined>
    <meta:user-defined meta:name="DCTERMS.W3CDTF/DCTERMS.available">2025-11-27</meta:user-defined>
  </office:meta>
</office:document-meta>
</file>