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 in beheer bij het Rijk, niet zijnde de Noordzee te Dijkvak 5 Buggenu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5-0001834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 in beheer bij het Rijk, niet zijnde de Noordzee</text:p>
              </text:list-item>
            </text:list>
            <text:p text:style-name="last-al">te Dijkvak 5 Buggenum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40434</text:span><text:line-break/><text:date style:data-style-name="dag" text:fixed="true" text:date-value="2025-11-24"/><text:line-break/><text:date style:data-style-name="jaar" text:fixed="true" text:date-value="2025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40434</text:span><text:date style:data-style-name="nicedate" text:fixed="true" text:date-value="2025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40434</text:span><text:date style:data-style-name="nicedate" text:fixed="true" text:date-value="2025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7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18345</meta:user-defined>
    <meta:user-defined meta:name="DCTERMS.abstract">Omgevingsmelding Combinatie Dijkzone Alliantie Buggenum lozen ontstenen Dijkvak 5  project Dijkversterking Buggenu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 in beheer bij het Rijk, niet zijnde de Noordzee te Dijkvak 5 Buggenum</meta:user-defined>
    <meta:user-defined meta:name="DCTERMS.W3CDTF/DCTERMS.available">2025-11-24</meta:user-defined>
    <meta:user-defined meta:name="DCTERMS.W3CDTF/OVERHEIDop.jaargang">2025</meta:user-defined>
    <meta:user-defined meta:name="OVERHEIDop.publicationIssue">40434</meta:user-defined>
    <meta:user-defined meta:name="OVERHEIDop.StcrtID/DC.identifier">stcrt-2025-40434</meta:user-defined>
    <meta:user-defined meta:name="OVERHEIDop.versieInformatie"/>
  </office:meta>
</office:document-meta>
</file>