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6244</text:p>
          </table:table-cell>
        </table:table-row>
        <table:table-row table:style-name="staatscourant.koprow1">
          <table:covered-table-cell/>
          <table:covered-table-cell/>
          <table:table-cell office:value-type="string" table:style-name="staatscourant.publicatiedatumcel">
            <text:p>23 okto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de aanvraag tot goedkeuring van een derogatieverzoek van TenneT op grond van artikel 16, negende lid, van Verordening 2019/943, Autoriteit Consument en Markt</text:h>
      <text:h text:style-name="ifm_p_font.bold_mt.7.4mm_page.keep-with-next_ifm" text:outline-level="4">Zaaknummer ACM/25/197174</text:h>
      <text:p text:style-name="ifm_p_mt.4.23mm_ifm">1.  Op 13 oktober 2025 heeft de Autoriteit Consument en Markt (hierna: de ACM) van TenneT TSO B.V. (hierna: TenneT) een derogatieverzoek op grond van artikel 16, negende lid, van Verordening 2019/943 ontvangen.</text:p>
      <text:p text:style-name="ifm_p_ifm">2.  Het derogatieverzoek dat TenneT heeft ingediend ziet op een verzoek om derogatie van artikel 16, achtste lid, van Verordening 2019/943 voor lusstromen (loop flow) voor de periode van één jaar starend vanaf 1 januari 2026.</text:p>
      <text:p text:style-name="ifm_p_ifm">3.  Voordat de ACM een besluit neemt over deze aanvraag, dient de ACM deze aanvraag op grond van artikel 16, negende lid, van Verordening 2019/943 voor te leggen aan de regulerende instanties van andere lidstaten die deel uitmaken van de betrokken capaciteitsberekeningsregio’s. Indien een regulerende instantie niet akkoord gaat met de voorgestelde derogatie, beslist de Agency for the Cooperation of Energy Regulators (ACER) of de derogatie moet worden verleend.</text:p>
      <text:p text:style-name="ifm_p_ifm">4.  De aanvraag wordt gepubliceerd op de internetpagina van de ACM (www.acm.nl).</text:p>
      <text:p text:style-name="ifm_p_ifm">5.  Belanghebbenden die opmerkingen wensen te maken over de aanvraag wordt verzocht deze kenbaar te maken aan de ACM. Zienswijzen dienen uiterlijk 6 november 2025 op onderstaand adres te zijn ontvangen. Onder vermelding van het zaaknummer ACM/25/197174 kunt u uw schriftelijke zienswijze richten aan de Autoriteit Consument en Markt, Directie Toezicht Energie, Postbus 16326, 2500 BH, Den Haag, of naar ACM-Post@acm.nl. U wordt verzocht uw reactie ook per e-mail te sturen naar: secretariaat.DT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36244</text:span><text:tab/>23 okto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36244</text:span><text:tab/>23 okto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terinzagelegging van de aanvraag tot goedkeuring van een derogatieverzoek van TenneT op grond van artikel 16, negende lid, van Verordening 2019/943, Autoriteit Consument en Markt</dc:title>
    <meta:user-defined meta:name="OVERHEID.ZelfstandigBestuursorgaan/DC.creator">Autoriteit Consument en Mark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4/xml/MC-OEP-StcrtOverigOverig-Web.xml</meta:user-defined>
    <meta:user-defined meta:name="OVERHEIDop.steltVast"/>
    <meta:user-defined meta:name="OVERHEIDop.StcrtID/DC.identifier">stcrt-2025-36244</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6244</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terinzagelegging van de aanvraag tot goedkeuring van een derogatieverzoek van TenneT op grond van artikel 16, negende lid, van Verordening 2019/943, Autoriteit Consument en Markt</meta:user-defined>
    <meta:user-defined meta:name="DCTERMS.W3CDTF/DCTERMS.available">2025-10-23</meta:user-defined>
  </office:meta>
</office:document-meta>
</file>