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in de Noordzee te vluchthaven Neeltje Jan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5-0001523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in de Noordzee</text:p>
              </text:list-item>
            </text:list>
            <text:p text:style-name="last-al">te vluchthaven Neeltje Jan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3947</text:span><text:line-break/><text:date style:data-style-name="dag" text:fixed="true" text:date-value="2025-10-02"/><text:line-break/><text:date style:data-style-name="jaar" text:fixed="true" text:date-value="2025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3947</text:span><text:date style:data-style-name="nicedate" text:fixed="true" text:date-value="2025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3947</text:span><text:date style:data-style-name="nicedate" text:fixed="true" text:date-value="2025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5232</meta:user-defined>
    <meta:user-defined meta:name="DCTERMS.abstract">Omgevingsmelding Van der Straaten Aannemingsmaatschappij slopen en vervangen loswal vluchthaven Neeltje Jans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in de Noordzee te vluchthaven Neeltje Jans</meta:user-defined>
    <meta:user-defined meta:name="DCTERMS.W3CDTF/DCTERMS.available">2025-10-02</meta:user-defined>
    <meta:user-defined meta:name="DCTERMS.W3CDTF/OVERHEIDop.jaargang">2025</meta:user-defined>
    <meta:user-defined meta:name="OVERHEIDop.publicationIssue">33947</meta:user-defined>
    <meta:user-defined meta:name="OVERHEIDop.StcrtID/DC.identifier">stcrt-2025-33947</meta:user-defined>
    <meta:user-defined meta:name="OVERHEIDop.versieInformatie"/>
  </office:meta>
</office:document-meta>
</file>