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span_font.bold_mt.4.23mm_ifm" style:family="text" style:name="ifm_span_font.bold_mt.4.23mm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1835</text:p>
          </table:table-cell>
        </table:table-row>
        <table:table-row table:style-name="staatscourant.koprow1">
          <table:covered-table-cell/>
          <table:covered-table-cell/>
          <table:table-cell office:value-type="string" table:style-name="staatscourant.publicatiedatumcel">
            <text:p>15 september</text:p>
          </table:table-cell>
        </table:table-row>
        <table:table-row>
          <table:covered-table-cell/>
          <table:covered-table-cell/>
          <table:table-cell office:value-type="string" table:style-name="staatscourant.publicatiedatumcel">
            <text:p>2025</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Notitie Reikwijdte en Detailniveau, Nieuwe kazerne Korps Commandotroepen, Ministerie van Defensie</text:h>
      <text:p text:style-name="ifm_p_mt.7.4mm_ifm">Van maandag 15 september 2025 tot en met vrijdag 24 oktober 2025 ligt de Notitie Reikwijdte en Detailniveau (NRD) ter inzage.</text:p>
      <text:p text:style-name="ifm_p_ifm">Hieronder lees u een nadere toelichting en op welke wijze u kunt reageren.</text:p>
      <text:h text:style-name="ifm_p_font.bold_mt.5.08mm_page.keep-with-next_ifm" text:outline-level="4">Wat houdt het project inhoudelijk in?</text:h>
      <text:p text:style-name="ifm_p_mt.4.23mm_ifm">Dit project betreft de nieuwe kazerne voor de Korps Commandotroepen. Voor deze kazerne is een voorlopige voorkeurslocatie aangewezen in de gemeente Roosendaal. Op 17 april 2024 heeft Defensie het Bestuurlijk Akkoord getekend met de regio op waarin deze voorlopige voorkeurslocatie is opgenomen.</text:p>
      <text:p text:style-name="ifm_p_mt.3.7mm_ifm">De reden voor de nieuwe kazerne is dat de kazerne(s) van het Korps Commandotroepen (KCT) veelal gedateerd, niet duurzaam en of te klein zijn. Het gevolg is dat de gebouwen niet meer (volledig) aansluiten op de actuele bedrijfsvoering. De locaties liggen ook verspreid ten opzichte van elkaar wat nadelige consequenties heeft voor de bedrijfsvoering. Op de nieuwe kazerne kunnen de belangrijkste activiteiten van het KCT worden geconcentreerd. De nieuwe KCT-kazerne wordt planologisch gerealiseerd via een projectbesluit.</text:p>
      <text:h text:style-name="ifm_p_font.bold_mt.5.08mm_page.keep-with-next_ifm" text:outline-level="4">Wat is de Notitie Reikwijdte en Detailniveau?</text:h>
      <text:p text:style-name="ifm_p_mt.4.23mm_ifm">Om het projectbesluit voor de nieuwe kazerne van het KCT te onderbouwen, wordt een milieueffectrapportage (MER)-procedure doorlopen. De eerste stap in de MER-procedure is het raadplegen van betrokken bestuursorganen over de reikwijdte en het detailniveau van het milieuonderzoek. Voorliggende NRD presenteert het eerste voorstel.</text:p>
      <text:h text:style-name="ifm_p_font.bold_mt.5.08mm_page.keep-with-next_ifm" text:outline-level="4">Waarom een Notitie Reikwijdte en Detailniveau?</text:h>
      <text:p text:style-name="ifm_p_mt.4.23mm_ifm">Met de NRD worden belanghebbenden door het Ministerie van Defensie geraadpleegd over de reikwijdte en het detailniveau van het op te stellen MER en stelt Defensie eenieder in de gelegenheid om op de NRD te reageren.</text:p>
      <text:p text:style-name="ifm_p_ifm">In de NRD wordt bepaald welke milieueffecten onderzocht moeten worden, zoals invloeden op water, bodem, cultuurhistorie en woon- en leefomgeving. Het document beschrijft ook de methoden en criteria voor deze onderzoeken in de MER.</text:p>
      <text:h text:style-name="ifm_p_font.bold_mt.5.08mm_page.keep-with-next_ifm" text:outline-level="4">Wilt u de Notitie Reikwijdte en Detailniveau bekijken?</text:h>
      <text:p text:style-name="ifm_p_mt.4.23mm_ifm">De Notitie Reikwijdte en Detailniveau ligt ter inzage van <text:span text:style-name="ifm_span_font.bold_mt.4.23mm_ifm">maandag 15 september 2025 tot en met vrijdag 24 oktober 2025</text:span>. De inzage is mogelijk via:</text:p>
      <text:p text:style-name="ifm_p_ifm">•  De projectpagina op de Defensie website (defensie.nl/kazerneKCT)</text:p>
      <text:p text:style-name="ifm_p_ifm">•  De website van de gemeente Roosendaal</text:p>
      <text:p text:style-name="ifm_p_ifm">•  Fysieke inzage is mogelijk op het gemeentehuis in Roosendaal.</text:p>
      <text:p text:style-name="ifm_p_mt.3.7mm_ifm">U kunt op twee manieren een reactie indienen tijdens de terinzagelegging:</text:p>
      <text:p text:style-name="ifm_p_ifm">•  <text:span text:style-name="ifm_span_font.underline_ifm">Digitaal</text:span></text:p>
      <text:p text:style-name="ifm_p_ifm">•  Bij voorkeur ontvangen wij uw reactie via kazerneKCT@mindef.nl</text:p>
      <text:p text:style-name="ifm_p_ifm">•  <text:span text:style-name="ifm_span_font.underline_ifm">Per post</text:span></text:p>
      <text:p text:style-name="ifm_p_ifm">•  U kunt een brief met daarin uw reactie sturen naar: Ministerie van Defensie t.a.v. Programmadirectie Transformatie Vastgoed Defensie (TVD) o.v.v. kazerne KCT Postbus 20701 2500 ES Den Haag</text:p>
      <text:p text:style-name="ifm_p_mt.3.7mm_ifm">Na het indienen van een reactie ontvangt u een ontvangstbevestiging. Wij gaan zorgvuldig om met uw persoonsgegevens en gebruiken deze alleen voor het doel waarvoor u ze heeft aangeleverd. Ook bewaren wij uw gegevens niet langer dan nodig.</text:p>
      <text:h text:style-name="ifm_p_font.bold_mt.5.08mm_page.keep-with-next_ifm" text:outline-level="4">Wie kan reageren?</text:h>
      <text:p text:style-name="ifm_p_mt.4.23mm_ifm">Iedereen kan op de NRD reageren door het indienen van een zienswijze binnen de genoemde periode. De NRD wordt ook voorgelegd aan de relevante bestuursorganen in Nederland en in de ons omliggende landen en aan enkele wettelijke adviseurs. Daarnaast wordt de Commissie voor de MER om advies gevraagd over de reikwijdte en detailniveau van het op te stellen milieueffectrapport.</text:p>
      <text:h text:style-name="ifm_p_font.bold_mt.5.08mm_page.keep-with-next_ifm" text:outline-level="4">Wat is de verdere procedure?</text:h>
      <text:p text:style-name="ifm_p_mt.4.23mm_ifm">Na sluiting van de termijn worden alle binnengekomen reacties zorgvuldig gelezen en verwerkt in een Nota van Antwoord. Defensie betrekt de reacties en het advies van de Commissie voor de milieueffectrapportage bij het opstellen van de MER.</text:p>
      <text:p text:style-name="ifm_p_mt.3.7mm_ifm">De MER wordt uiteindelijk bij het ontwerpprojectbesluit voor de Kazerne KCT Roosendaal ter inzage gelegd en zal bijdragen aan de (bestuurlijke) keuzes en afwegingen die bij de vaststelling van het projectbesluit gemaakt worden.</text:p>
      <text:h text:style-name="ifm_p_font.bold_mt.5.08mm_page.keep-with-next_ifm" text:outline-level="4">Wilt u hulp van het informatiepunt digitale overheid?</text:h>
      <text:p text:style-name="ifm_p_mt.4.23mm_ifm">Contact met de overheid gaat steeds vaker digitaal. Veel mensen vinden dit lastig. Kunt u wel wat hulp gebruiken of kent u iemand die hulp nodig heeft? Kom langs in de bibliotheek, bij het Informatiepunt Digitale Overheid. De Informatiepunten Digitale Overheid zijn er voor mensen die moeite hebben met digitale dienstverlening en vragen hebben over het zaken doen met de overheid. De Informatiepunten zijn ondergebracht in de bibliotheken. U kunt hier zonder afspraak binnenlopen voor ondersteuning bij vragen over websites van de overheid, bijvoorbeeld voor het digitaal raadplegen van documenten behorend bij dit project of het digitaal indienen van een zienswijze.</text:p>
      <text:h text:style-name="ifm_p_font.bold_mt.5.08mm_page.keep-with-next_ifm" text:outline-level="4">Wilt u meer weten?</text:h>
      <text:p text:style-name="ifm_p_mt.4.23mm_ifm">Meer informatie vindt u op www.defensie.nl/kazernekc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5 nr. 31835</text:span><text:tab/>15 september 2025</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5 nr. 31835</text:span><text:tab/>15 september 2025</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Notitie Reikwijdte en Detailniveau, Nieuwe kazerne Korps Commandotroep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OverigOverig-Web/1.24/xml/MC-OEP-StcrtOverigOverig-Web.xml</meta:user-defined>
    <meta:user-defined meta:name="OVERHEIDop.steltVast"/>
    <meta:user-defined meta:name="OVERHEIDop.StcrtID/DC.identifier">stcrt-2025-31835</meta:user-defined>
    <meta:user-defined meta:name="OVERHEIDop.datumEindeReactietermijn"/>
    <meta:user-defined meta:name="OVERHEIDop.Rubriek/DC.type">overige overheidsinformatie</meta:user-defined>
    <meta:user-defined meta:name="OVERHEIDop.ketenI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1835</meta:user-defined>
    <meta:user-defined meta:name="DCTERMS.W3CDTF/OVERHEIDop.jaargang">2025</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Internationaal | Defensie</meta:user-defined>
    <meta:user-defined meta:name="DC.title">Kennisgeving Notitie Reikwijdte en Detailniveau, Nieuwe kazerne Korps Commandotroepen, Ministerie van Defensie</meta:user-defined>
    <meta:user-defined meta:name="DCTERMS.W3CDTF/DCTERMS.available">2025-09-15</meta:user-defined>
  </office:meta>
</office:document-meta>
</file>