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Geesterweg 1 A Akersloot, Castricu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1140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Geesterweg 1 A Akersloot, Castricu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5073</text:span><text:line-break/><text:date style:data-style-name="dag" text:fixed="true" text:date-value="2025-07-18"/><text:line-break/><text:date style:data-style-name="jaar" text:fixed="true" text:date-value="2025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5073</text:span><text:date style:data-style-name="nicedate" text:fixed="true" text:date-value="2025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5073</text:span><text:date style:data-style-name="nicedate" text:fixed="true" text:date-value="2025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1409</meta:user-defined>
    <meta:user-defined meta:name="DCTERMS.abstract">Melding Bal Eurofiber Nederland Geesterweg 1a Akersloot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Geesterweg 1 A Akersloot, Castricum</meta:user-defined>
    <meta:user-defined meta:name="DCTERMS.W3CDTF/DCTERMS.available">2025-07-18</meta:user-defined>
    <meta:user-defined meta:name="DCTERMS.W3CDTF/OVERHEIDop.jaargang">2025</meta:user-defined>
    <meta:user-defined meta:name="OVERHEIDop.publicationIssue">25073</meta:user-defined>
    <meta:user-defined meta:name="OVERHEIDop.StcrtID/DC.identifier">stcrt-2025-25073</meta:user-defined>
    <meta:user-defined meta:name="OVERHEIDop.versieInformatie"/>
  </office:meta>
</office:document-meta>
</file>