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nabij Ijsselspoorbrug te Zutphen N129 en N133 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00535  :GFO_ZAKEN.ZAAKIDENTIFICATIE: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nabij Ijsselspoorbrug te Zutphen N129 en N133.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314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314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314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0535</meta:user-defined>
    <meta:user-defined meta:name="DCTERMS.abstract">Melding BAL BAM Infra Rail slijpen nabij Ijsselspoorbrug te Zutphen N129 en N13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nabij Ijsselspoorbrug te Zutphen N129 en N133</meta:user-defined>
    <meta:user-defined meta:name="DCTERMS.W3CDTF/DCTERMS.available">2025-01-15</meta:user-defined>
    <meta:user-defined meta:name="DCTERMS.W3CDTF/OVERHEIDop.jaargang">2025</meta:user-defined>
    <meta:user-defined meta:name="OVERHEIDop.publicationIssue">2314</meta:user-defined>
    <meta:user-defined meta:name="OVERHEIDop.StcrtID/DC.identifier">stcrt-2025-2314</meta:user-defined>
    <meta:user-defined meta:name="OVERHEIDop.versieInformatie"/>
  </office:meta>
</office:document-meta>
</file>