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25-15082-001.png" manifest:media-type="image/png"/>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mt.7.4mm_ifm" style:family="paragraph" style:name="ifm_p_mt.7.4mm_ifm" style:parent-style-name="Basis">
      <style:paragraph-properties fo:margin-top="7.4mm"/>
      <style:text-properties/>
    </style:style>
    <style:style style:class="text" style:display-name="ifm_p_ifm" style:family="paragraph" style:name="ifm_p_ifm" style:parent-style-name="Basis">
      <style:paragraph-properties/>
      <style:text-properties/>
    </style:style>
    <style:style style:class="text" style:display-name="ifm_p_mt.3.7mm_ifm" style:family="paragraph" style:name="ifm_p_mt.3.7mm_ifm" style:parent-style-name="Basis">
      <style:paragraph-properties fo:margin-top="3.7mm"/>
      <style:text-properties/>
    </style:style>
    <style:style style:class="text" style:display-name="ifm_p_mt.3.7mm_page.break-before_ifm" style:family="paragraph" style:name="ifm_p_mt.3.7mm_page.break-before_ifm" style:parent-style-name="Basis">
      <style:paragraph-properties fo:margin-top="3.7mm" fo:break-before="page"/>
      <style:text-properties/>
    </style:style>
    <style:style style:class="text" style:display-name="ifm_p_mt.2mm_ifm" style:family="paragraph" style:name="ifm_p_mt.2mm_ifm" style:parent-style-name="Basis">
      <style:paragraph-properties fo:margin-top="2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15082</text:p>
          </table:table-cell>
        </table:table-row>
        <table:table-row table:style-name="staatscourant.koprow1">
          <table:covered-table-cell/>
          <table:covered-table-cell/>
          <table:table-cell office:value-type="string" table:style-name="staatscourant.publicatiedatumcel">
            <text:p>1 mei</text:p>
          </table:table-cell>
        </table:table-row>
        <table:table-row>
          <table:covered-table-cell/>
          <table:covered-table-cell/>
          <table:table-cell office:value-type="string" table:style-name="staatscourant.publicatiedatumcel">
            <text:p>2025</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Gaswinning L7-F, Kennisgeving Voornemen en Participatieplan &amp; concept Notitie Reikwijdte en Detailniveau, Ministerie van Klimaat en Groene Groei</text:h>
      <text:p text:style-name="ifm_p_mt.7.4mm_ifm">Eni Energy Netherlands B.V. (hierna: Eni) wil aardgas gaan winnen uit het aardgasveld in de blokdelen L07e/L08f in het Nederlands deel van de Exclusieve Economische Zone (Noordzee).</text:p>
      <text:p text:style-name="ifm_p_ifm">Het project omvat het plaatsen en exploiteren van een productieplatform, het boren van nog maximaal twee productieputten, het aanleggen van een pijpleiding vanaf de productielocatie naar de reeds bestaande NOGAT-leiding en het winnen van aardgas gedurende een periode van 10–15 jaar. Het nieuwe platform genaamd L7-F is gepland op een afstand van ongeveer 70 km ten noordwesten van Den Helder.</text:p>
      <text:p text:style-name="ifm_p_mt.3.7mm_ifm">In deze kennisgeving leest u wat het project inhoudt, waarover u kunt meedenken en hoe u kunt reageren. In het Voornemen wordt het project beschreven. Het Participatieplan beschrijft hoe de omgeving bij het project wordt betrokken. Als eerste stap in de projectprocedure worden het Voornemen en participatieplan en de concept Notitie Reikwijdte en Detailniveau (concept-NRD) gelijktijdig ter inzage gelegd. In de concept-NRD staan de kaders voor het op te stellen milieueffectrapport (MER) voor het bovengenoemde project.</text:p>
      <text:p text:style-name="ifm_p_mt.3.7mm_ifm">Van vrijdag 2 mei tot en met donderdag 12 juni 2025 kunt u reageren op het Voornemen en het Participatieplan én de concept-NRD.</text:p>
      <text:p text:style-name="ifm_p_mt.3.7mm_page.break-before_ifm"><draw:frame draw:name="Afbeelding1" draw:style-name="frame.picture" draw:z-index="1" svg:height="137mm" svg:width="139mm" text:anchor-type="paragraph" style:rel-height="scale" style:rel-width="scale"><draw:image draw:filter-name="PNG - Portable Network Graphics" xlink:actuate="onLoad" xlink:href="Pictures/stcrt-2025-15082-001.png" xlink:show="embed" xlink:type="simple"/></draw:frame><draw:frame draw:name="Bron4" draw:style-name="frame.bron" text:anchor-type="as-char" svg:width="139mm" svg:y="0mm"><draw:text-box><text:p text:style-name="ifm_p_mt.2mm_ifm">Figuur 1: Het projectgebied voor de gaswinning uit het aardgasveld L7-F en pijpleiding</text:p></draw:text-box></draw:frame></text:p>
      <text:h text:style-name="ifm_p_font.bold_mt.5.08mm_page.keep-with-next_ifm" text:outline-level="4">Nut en noodzaak van het project</text:h>
      <text:p text:style-name="ifm_p_mt.4.23mm_ifm">Het ontwikkelen van kleine gasvelden zoals in blok L7-F draagt bij aan een onafhankelijke energievoorziening uit eigen bodem. Het Rijk streeft ernaar om – binnen randvoorwaarden van veiligheid, natuur, milieu en ruimte – de binnenlandse gasproductie de komende jaren zoveel mogelijk op peil te houden, vooral door de productie van aardgas uit de kleine velden onder de Noordzee. De reden hiervoor is dat aardgas, als relatief schone en flexibele energiebron, een belangrijke rol vervult in de transitie naar een energievoorziening op basis van hernieuwbare energiebronnen.</text:p>
      <text:h text:style-name="ifm_p_font.bold_mt.5.08mm_page.keep-with-next_ifm" text:outline-level="4">De procedure en de rol van het ministerie</text:h>
      <text:p text:style-name="ifm_p_mt.4.23mm_ifm">Voor dit project is de projectprocedure van toepassing, omdat het platform en (een deel van) de pijpleiding in een Natura-2000 gebied komen te liggen.</text:p>
      <text:p text:style-name="ifm_p_mt.3.7mm_ifm">Eni is initiatiefnemer voor het project. Als bevoegd gezag is de Minister van Klimaat en Groene Groei (KGG) in overeenstemming met de Minister van Volkshuisvesting en Ruimtelijke Ordening (VRO) verantwoordelijk voor het projectbesluit. De Minister van KGG coördineert de procedure en de besluitvorming. De goedkeuring van het winningsplan doorloopt een aparte procedure.</text:p>
      <text:h text:style-name="ifm_p_font.bold_mt.5.08mm_page.keep-with-next_ifm" text:outline-level="4">Milieueffectrapportage</text:h>
      <text:p text:style-name="ifm_p_mt.4.23mm_ifm">Onderdeel van de projectprocedure is het opstellen van een milieueffectrapportage (MER). Een MER brengt de milieueffecten van een activiteit of project in beeld. Op deze manier kan het milieubelang volwaardig worden meegewogen in de besluitvorming. De eerste stap in de mer-procedure is het opstellen van een Notitie Reikwijdte en Detailniveau. Hierin is beschreven welke milieueffecten en met welke diepgang deze onderzocht gaan worden in het MER.</text:p>
      <text:h text:style-name="ifm_p_font.bold_mt.5.08mm_page.keep-with-next_ifm" text:outline-level="4">Uw mening is belangrijk</text:h>
      <text:p text:style-name="ifm_p_mt.4.23mm_ifm">Het Ministerie van KGG en Eni Energy Netherlands B.V. vinden het belangrijk dat iedereen de mogelijkheid moet hebben om ideeën in te brengen en mee te denken over het project. In het Voornemen en Participatieplan staat beschreven hoe de verschillende partijen worden betrokken.</text:p>
      <text:h text:style-name="ifm_p_font.bold_mt.5.08mm_page.keep-with-next_ifm" text:outline-level="4">Wilt u reageren?</text:h>
      <text:p text:style-name="ifm_p_mt.4.23mm_ifm">U kunt van vrijdag 2 mei tot en met donderdag 12 juni 2025 reageren op het Voornemen en Participatieplan en op de concept-NRD. In deze periode kunt u deze documenten bekijken op www.rvo.nl/L7-F.</text:p>
      <text:p text:style-name="ifm_p_mt.3.7mm_ifm">U kunt op drie manieren reageren.</text:p>
      <text:p text:style-name="ifm_p_ifm">•  Bij voorkeur digitaal: via www.rvo.nl/L7-F</text:p>
      <text:p text:style-name="ifm_p_ifm">•  Per post:</text:p>
      <text:p text:style-name="ifm_p_ifm">Bureau Energieprojecten</text:p>
      <text:p text:style-name="ifm_p_ifm">Inspraakpunt L7-F Gaswinning</text:p>
      <text:p text:style-name="ifm_p_ifm">Postbus 111</text:p>
      <text:p text:style-name="ifm_p_ifm">9200 AC Drachten</text:p>
      <text:p text:style-name="ifm_p_ifm">Wilt u uw brief ondertekenen en uw adres vermelden? Dan sturen wij u per brief een ontvangstbevestiging.</text:p>
      <text:p text:style-name="ifm_p_ifm">•  Ook kunt u op werkdagen tussen 9.00 en 17.00 uur bellen met Bureau Energieprojecten op 070 379 89 79.</text:p>
      <text:h text:style-name="ifm_p_font.bold_mt.5.08mm_page.keep-with-next_ifm" text:outline-level="4">Wat gebeurt er met uw reactie?</text:h>
      <text:p text:style-name="ifm_p_mt.4.23mm_ifm">Uw reactie wordt betrokken bij het opstellen van het definitieve participatieplan en de definitieve Notitie Reikwijdte en Detailniveau (NRD).</text:p>
      <text:p text:style-name="ifm_p_mt.3.7mm_ifm">Op basis van de NRD wordt het MER opgesteld. Het MER is een belangrijke onderbouwing voor het (ontwerp) projectbesluit en de vergunningen. Het MER komt, samen met het ontwerp van het projectbesluit en de daarmee samenhangende vergunningen, ter inzage te liggen. In een latere fase kunt u daar op reageren.</text:p>
      <text:h text:style-name="ifm_p_font.bold_mt.5.08mm_page.keep-with-next_ifm" text:outline-level="4">Heeft u hulp nodig?</text:h>
      <text:p text:style-name="ifm_p_mt.4.23mm_ifm">De overheid vindt het belangrijk dat iedereen kan meedenken. Niet iedereen is even handig met computers. Daarom zijn er Informatiepunten Digitale Overheid. Deze informatiepunten vindt u in de bibliotheken. U kunt er makkelijk binnenlopen om uw vragen over websites van de overheid te stellen. Bijvoorbeeld voor het op de computer bekijken van documenten die bij dit project horen. Vraag ernaar bij de bibliotheek bij u in de buurt. Voor meer informatie kunt u terecht op de website: www.informatiepuntdigitaleoverheid.nl.</text:p>
      <text:h text:style-name="ifm_p_font.bold_mt.5.08mm_page.keep-with-next_ifm" text:outline-level="4">Wilt u meer weten?</text:h>
      <text:p text:style-name="ifm_p_mt.4.23mm_ifm">Meer informatie over Gaswinning L7-F en alle bijbehorende documenten vindt u op www.rvo.nl/L7-F. Heeft u vragen over de procedure? Bel dan met telefoonnummer 070 379 89 79.</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graphic" style:name="frame.picture">
      <style:graphic-properties draw:blue="0%" draw:color-inversion="false" draw:color-mode="standard" draw:contrast="0%" draw:gamma="100%" draw:green="0%" draw:image-opacity="100%" draw:luminance="0%" draw:red="0%" fo:clip="rect(0cm 0cm 0cm 0cm)" style:horizontal-pos="left" style:horizontal-rel="paragraph-content" style:mirror="none" style:flow-with-text="false" style:wrap="none"/>
    </style:style>
    <style:style style:name="frame.bron" style:family="graphic">
      <style:graphic-properties style:vertical-pos="bottom" style:vertical-rel="paragraph-content" style:horizontal-rel="paragraph-content" style:horizontal-pos="left" fo:padding="0in" fo:border="none" style:shadow="none" style:wrap="none" fo:margin-bottom="0.5in"/>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5 nr. 15082</text:span><text:tab/>1 mei 2025</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5 nr. 15082</text:span><text:tab/>1 mei 2025</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Gaswinning L7-F, Kennisgeving Voornemen en Participatieplan &amp; concept Notitie Reikwijdte en Detailniveau, Ministerie van Klimaat en Groene Groei</dc:title>
    <meta:user-defined meta:name="OVERHEID.Ministerie/DCTERMS.publisher">Ministerie van Binnenlandse Zaken en Koninkrijksrelaties</meta:user-defined>
    <meta:user-defined meta:name="OVERHEID.Ministerie/DC.creator">Ministerie van Klimaat en Groene Groei</meta:user-defined>
    <meta:user-defined meta:name="OVERHEIDop.configuratie">https://repository.officiele-overheidspublicaties.nl/MasterConfiguraties/MC-OEP-StcrtVergunningenAndereVerg-Web/1.25/xml/MC-OEP-StcrtVergunningenAndereVerg-Web.xml</meta:user-defined>
    <meta:user-defined meta:name="OVERHEIDop.steltVast"/>
    <meta:user-defined meta:name="OVERHEIDop.StcrtID/DC.identifier">stcrt-2025-15082</meta:user-defined>
    <meta:user-defined meta:name="OVERHEIDop.datumEindeReactietermijn"/>
    <meta:user-defined meta:name="OVERHEIDop.Rubriek/DC.type">andere vergunning</meta:user-defined>
    <meta:user-defined meta:name="OVERHEIDop.terinzageleggingBG"/>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15082</meta:user-defined>
    <meta:user-defined meta:name="DCTERMS.W3CDTF/OVERHEIDop.jaargang">2025</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ministerie</meta:user-defined>
    <meta:user-defined meta:name="OVERHEID.TaxonomieBeleidsagenda/OVERHEID.category">Ruimte en infrastructuur | Organisatie en beleid</meta:user-defined>
    <meta:user-defined meta:name="OVERHEID.TaxonomieBeleidsagenda/OVERHEID.category">Natuur en milieu | Bodem</meta:user-defined>
    <meta:user-defined meta:name="DC.title">Gaswinning L7-F, Kennisgeving Voornemen en Participatieplan &amp; concept Notitie Reikwijdte en Detailniveau, Ministerie van Klimaat en Groene Groei</meta:user-defined>
    <meta:user-defined meta:name="DCTERMS.W3CDTF/DCTERMS.available">2025-05-01</meta:user-defined>
  </office:meta>
</office:document-meta>
</file>