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25-1174-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mt.3.7mm_page.break-before_ifm" style:family="paragraph" style:name="ifm_p_mt.3.7mm_page.break-before_ifm" style:parent-style-name="Basis">
      <style:paragraph-properties fo:margin-top="3.7mm" fo:break-before="page"/>
      <style:text-properties/>
    </style:style>
    <style:style style:class="text" style:display-name="ifm_p_mt.2mm_ifm" style:family="paragraph" style:name="ifm_p_mt.2mm_ifm" style:parent-style-name="Basis">
      <style:paragraph-properties fo:margin-top="2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span_font.italic_mt.4.23mm_ifm" style:family="text" style:name="ifm_span_font.italic_mt.4.23mm_ifm">
      <style:text-properties fo:font-style="italic"/>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174</text:p>
          </table:table-cell>
        </table:table-row>
        <table:table-row table:style-name="staatscourant.koprow1">
          <table:covered-table-cell/>
          <table:covered-table-cell/>
          <table:table-cell office:value-type="string" table:style-name="staatscourant.publicatiedatumcel">
            <text:p>3 januari</text:p>
          </table:table-cell>
        </table:table-row>
        <table:table-row>
          <table:covered-table-cell/>
          <table:covered-table-cell/>
          <table:table-cell office:value-type="string" table:style-name="staatscourant.publicatiedatumcel">
            <text:p>2025</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Instelling tijdelijk gebied met beperkingen (TGB) Utrecht (RPAS-vluchten), Ministerie van Defensie</text:h>
      <text:p text:style-name="ifm_p_font.italic_mt.7.4mm_ifm">7 maart 2024</text:p>
      <text:p text:style-name="ifm_p_font.italic_ifm">Nummer: MLA/067/2024</text:p>
      <text:p text:style-name="ifm_p_font.italic_ifm">Kenmerk: BS2024008694</text:p>
      <text:p text:style-name="ifm_p_mt.3.7mm_ifm">De Minister van Defensie,</text:p>
      <text:p text:style-name="ifm_p_mt.3.7mm_ifm">Handelende in overeenstemming met de Minister van Infrastructuur en Waterstaat;</text:p>
      <text:p text:style-name="ifm_p_mt.3.7mm_ifm">Gelezen het verzoek van de Nationale Politie, regio Utrecht, van dinsdag 23 januari 2024;</text:p>
      <text:p text:style-name="ifm_p_mt.3.7mm_ifm">Gelet op artikel 9 van het Besluit luchtverkeer 2014;</text:p>
      <text:p text:style-name="ifm_p_mt.3.7mm_indent.0mm_ifm">Besluit:</text:p>
      <text:h text:style-name="ifm_p_font.bold_mt.5.08mm_page.keep-with-next_ifm" text:outline-level="2">Artikel<text:s/>1<text:s/></text:h>
      <text:p text:style-name="ifm_p_mt.4.23mm_ifm">1.  Ten behoeve van vluchten met het <text:span text:style-name="ifm_span_font.italic_mt.4.23mm_ifm">Remotely Piloted Aircraft System</text:span> (RPAS) type PUMA DDL in het kader van bijstandverlening aan de Nationale Politie wordt als inzetgebied het tijdelijke gebied met beperkingen (TGB) Utrecht aangewezen, begrensd door de volgende coördinaten en hoogten:</text:p>
      <text:p text:style-name="ifm_p_ifm"><text:span text:style-name="ifm_span_font.bold_ifm">TGB Utrecht</text:span></text:p>
      <text:p text:style-name="ifm_p_ifm">een cirkelvormig gebied met een straal van drie komma vierentwintig (3,24) nautische mijlen met als middelpunt coördinaat 52°05'54.32"N 005°05'25.40"E uitgezonderd het gedeelte van Schiphol TMA1, van grondniveau tot 2500ft AMSL (zie figuur).</text:p>
      <text:p text:style-name="ifm_p_mt.3.7mm_ifm">2.  Het TGB Utrecht wordt ingesteld op de hieronder genoemde dagen en tijdstippen:</text:p>
      <text:p text:style-name="ifm_p_ifm"><text:span text:style-name="ifm_span_font.bold_ifm">week 11:</text:span></text:p>
      <text:p text:style-name="ifm_p_ifm">dinsdag 12 maart 2024 van 15:00 uur tot 23:00 uur lokale tijd.</text:p>
      <text:p text:style-name="ifm_p_mt.3.7mm_page.break-before_ifm"><draw:frame draw:name="Afbeelding1" draw:style-name="frame.picture" draw:z-index="1" svg:height="151mm" svg:width="150mm" text:anchor-type="paragraph" style:rel-height="scale" style:rel-width="scale"><draw:image draw:filter-name="PNG - Portable Network Graphics" xlink:actuate="onLoad" xlink:href="Pictures/stcrt-2025-1174-001.png" xlink:show="embed" xlink:type="simple"/></draw:frame><draw:frame draw:name="Bron5" draw:style-name="frame.bron" text:anchor-type="as-char" svg:width="150mm" svg:y="0mm"><draw:text-box><text:p text:style-name="ifm_p_mt.2mm_ifm"><text:span text:style-name="ifm_span_font.bold_ifm">Figuur: TGB Utrecht</text:span></text:p></draw:text-box></draw:frame></text:p>
      <text:h text:style-name="ifm_p_font.bold_mt.5.08mm_page.keep-with-next_ifm" text:outline-level="2">Artikel<text:s/>2<text:s/></text:h>
      <text:p text:style-name="ifm_p_mt.4.23mm_ifm">Voor het gebruik van het TGB Utrecht gelden de volgende voorwaarden:</text:p>
      <text:p text:style-name="ifm_p_ifm">a.  het uitvoeren van andere dan bij de inzet betrokken vluchten in het TGB is niet toegestaan, met uitzondering van door tussenkomst van MilATCC Schiphol gecoördineerde HEMS- en SAR-vluchten en vluchten van de Landelijke Eenheid, Dienst Infrastructuur, afdeling Luchtvaart, of gecoördineerde vluchten door luchtvaartuigen die vooraf toestemming hebben verkregen van MilATCC Schiphol, in samenspraak met de RPAS-commandant;</text:p>
      <text:p text:style-name="ifm_p_ifm">b.  gedurende de uitvoering van de vluchten met het RPAS dient in alle gevallen contact mogelijk te zijn tussen de uitvoerende eenheid en MilATCC Schiphol;</text:p>
      <text:p text:style-name="ifm_p_ifm">c.  de bestuurder van het RPAS coördineert de aanvang en beëindiging van de vluchten met MilATCC Schiphol;</text:p>
      <text:p text:style-name="ifm_p_ifm">d.  tijdens de uitvoering van de vluchten met het RPAS worden de in het <text:span text:style-name="ifm_span_font.italic_ifm">“Operations Manual”</text:span> en het (beperkt) Militair Type Certificaat opgenomen beperkingen in acht genomen;</text:p>
      <text:p text:style-name="ifm_p_ifm">e.  voor aanvang van de vluchten met het RPAS stelt de vluchtuitvoerder zich op de hoogte met betrekking tot plaatsen die geschikt zijn voor het uitvoeren van een noodlanding;</text:p>
      <text:p text:style-name="ifm_p_ifm">f.  de vliegroute en vlieghoogte worden zodanig gekozen dat in geval van een noodlanding het risico voor derden zoveel mogelijk wordt beperkt;</text:p>
      <text:p text:style-name="ifm_p_ifm">g.  de maximale vlieghoogte binnen het TGB bedraagt 2000ft AMSL.</text:p>
      <text:h text:style-name="ifm_p_font.bold_mt.5.08mm_page.keep-with-next_ifm" text:outline-level="2">Artikel<text:s/>3<text:s/></text:h>
      <text:p text:style-name="ifm_p_mt.4.23mm_ifm">Deze beschikking treedt in werking met ingang van dinsdag 12 maart 2024 en vervalt met ingang van woensdag 13 maart 2024.</text:p>
      <text:p text:style-name="ifm_p_mt.3.7mm_ifm">Deze beschikking zal achteraf met de toelichting in de Staatscourant worden geplaatst en zal vooraf bekend worden gemaakt door middel van een NOTAM.</text:p>
      <text:p text:style-name="ifm_p_font.italic_mt.3.7mm_ifm">De Minister van Defensie,<text:line-break/>voor deze,<text:line-break/>De Plaatsvervangend Directeur Militaire Luchtvaart Autoriteit,<text:line-break/>H.<text:s/>Stals<text:line-break/>Kolonel</text:p>
      <text:p text:style-name="ifm_p_mt.3.7mm_ifm">Tegen dit besluit kan, ten aanzien van de tijd en locatie waarop het TGB wordt ingesteld, op grond van de Algemene wet bestuursrecht binnen 6 weken na de dag waarop dit besluit is bekendgemaakt, een bezwaarschrift worden ingediend. Dit bezwaarschrift kan digitaal of schriftelijk worden ingediend. Het digitale bezwaarschrift dient te worden ingediend via www.defensie.nl/bezwaarJDV. Het schriftelijke bezwaarschrift dient te worden gericht aan de Minister van Defensie, Dienstencentrum Juridische Dienstverlening, ter attentie van de Commissie advisering bezwaarschriften Defensie, MPC 55A, Postbus 90004, 3509 AA Utrecht. Het bezwaarschrift dient te zijn ondertekend en moet ten minste bevatten: de naam en het adres van de indiener; de dagtekening; een omschrijving van de beschikking waartegen het bezwaar is gericht en de gronden van het bezwaar. Indien onverwijlde spoed dat vereist, is het mogelijk een voorlopige voorziening te vragen bij de president van de rechtbank die bevoegd is. In dat geval is griffierecht verschuldigd. Voorwaarde is dat een bezwaarschrift is ingediend.</text:p>
      <text:h text:style-name="ifm_p_font.bold_mt.5.08mm_page.break-before_ifm" text:outline-level="4">TOELICHTING</text:h>
      <text:p text:style-name="ifm_p_mt.4.23mm_ifm">Sinds enkele jaren heeft het Ministerie van Defensie de beschikking over verschillende typen <text:span text:style-name="ifm_span_font.italic_mt.4.23mm_ifm">Remotely Piloted Aircraft Systems</text:span> (RPAS). Een RPAS kan conform de Regeling vluchten militaire onbemande luchtvaartuigen worden gebruikt in militaire plaatselijke luchtverkeersleidingsgebieden, <text:span text:style-name="ifm_span_font.italic_mt.4.23mm_ifm">restricted areas</text:span> en tijdelijke gebieden met beperkingen (TGB`s). In deze beschikking is op grond van artikel 9 van het Besluit luchtverkeer 2014 een</text:p>
      <text:p text:style-name="ifm_p_ifm">TGB aangewezen.</text:p>
      <text:p text:style-name="ifm_p_mt.3.7mm_ifm">Binnen het TGB Utrecht zullen in het kader van bijstandverlening aan de Nationale Politie, Regio Utrecht, vluchten met een RPAS worden uitgevoerd. De grenzen van het TGB zullen daarbij niet worden overschreden.</text:p>
      <text:p text:style-name="ifm_p_mt.3.7mm_ifm">Luchtvaartuigen in gebruik bij de Landelijke Eenheid Dienst Infrastructuur, afdeling Luchtvaart, luchtvaartuigen ten behoeve van HEMS- en SAR-vluchten en gecoördineerde vluchten door luchtvaartuigen, mogen het TGB binnenvliegen na toestemming van MilATCC Schiphol.</text:p>
      <text:p text:style-name="ifm_p_mt.3.7mm_ifm">In verband met het bijzondere karakter van deze inzet zal deze beschikking pas na beëindiging hiervan worden gepubliceerd in de Staatscourant. Via een vooraf gepubliceerde Notice to Airmen (NOTAM) is het vliegverkeer gewaarschuwd dat het betrokken luchtruim verboden gebied i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
      <style:graphic-properties draw:blue="0%" draw:color-inversion="false" draw:color-mode="standard" draw:contrast="0%" draw:gamma="100%" draw:green="0%" draw:image-opacity="100%" draw:luminance="0%" draw:red="0%" fo:clip="rect(0cm 0cm 0cm 0cm)" style:horizontal-pos="left" style:horizontal-rel="paragraph-content" style:mirror="none" style:flow-with-text="false" style:wrap="none"/>
    </style:style>
    <style:style style:name="frame.bron" style:family="graphic">
      <style:graphic-properties style:vertical-pos="bottom" style:vertical-rel="paragraph-content" style:horizontal-rel="paragraph-content" style:horizontal-pos="left" fo:padding="0in" fo:border="none" style:shadow="none" style:wrap="none" fo:margin-bottom="0.5in"/>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5 nr. 1174</text:span><text:tab/>3 januari 2025</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5 nr. 1174</text:span><text:tab/>3 januari 2025</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Instelling tijdelijk gebied met beperkingen (TGB) Utrecht (RPAS-vluchten), Ministerie van Defensie</dc:title>
    <meta:user-defined meta:name="OVERHEID.Ministerie/DCTERMS.publisher">Ministerie van Binnenlandse Zaken en Koninkrijksrelaties</meta:user-defined>
    <meta:user-defined meta:name="OVERHEID.Ministerie/DC.creator">Ministerie van Defensie</meta:user-defined>
    <meta:user-defined meta:name="OVERHEIDop.configuratie">https://repository.officiele-overheidspublicaties.nl/MasterConfiguraties/MC-OEP-StcrtVergunningenAndereBesch-Web/1.24/xml/MC-OEP-StcrtVergunningenAndereBesch-Web.xml</meta:user-defined>
    <meta:user-defined meta:name="OVERHEIDop.steltVast"/>
    <meta:user-defined meta:name="OVERHEIDop.StcrtID/DC.identifier">stcrt-2025-1174</meta:user-defined>
    <meta:user-defined meta:name="OVERHEIDop.datumEindeReactietermijn"/>
    <meta:user-defined meta:name="OVERHEIDop.Rubriek/DC.type">andere beschikking</meta:user-defined>
    <meta:user-defined meta:name="OVERHEIDop.terinzageleggingBG"/>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174</meta:user-defined>
    <meta:user-defined meta:name="DCTERMS.W3CDTF/OVERHEIDop.jaargang">2025</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Verkeer | Luchtvaart</meta:user-defined>
    <meta:user-defined meta:name="DC.title">Instelling tijdelijk gebied met beperkingen (TGB) Utrecht (RPAS-vluchten), Ministerie van Defensie</meta:user-defined>
    <meta:user-defined meta:name="DCTERMS.W3CDTF/DCTERMS.available">2025-01-03</meta:user-defined>
  </office:meta>
</office:document-meta>
</file>