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5-117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bold_mt.3.7mm_ifm" style:family="text" style:name="ifm_span_font.bold_mt.3.7mm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73</text:p>
          </table:table-cell>
        </table:table-row>
        <table:table-row table:style-name="staatscourant.koprow1">
          <table:covered-table-cell/>
          <table:covered-table-cell/>
          <table:table-cell office:value-type="string" table:style-name="staatscourant.publicatiedatumcel">
            <text:p>3 januari</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Capelle (RPAS-vluchten), Ministerie van Defensie</text:h>
      <text:p text:style-name="ifm_p_font.italic_mt.7.4mm_ifm">14 maart 2024</text:p>
      <text:p text:style-name="ifm_p_font.italic_ifm">Nummer: MLA/075/2024</text:p>
      <text:p text:style-name="ifm_p_font.italic_ifm">Kenmerk: BS2024009825</text:p>
      <text:p text:style-name="ifm_p_mt.3.7mm_ifm">De Minister van Defensie,</text:p>
      <text:p text:style-name="ifm_p_mt.3.7mm_ifm">Handelende in overeenstemming met de Minister van Infrastructuur en Waterstaat;</text:p>
      <text:p text:style-name="ifm_p_mt.3.7mm_ifm">Gelezen het verzoek van de burgemeester van Rotterdam van 13 maart 2024;</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Remotely Piloted Aircraft System</text:span> (RPAS) type Puma DDL in het kader van bijstandverlening aan de gemeente Rotterdam wordt als inzetgebied het tijdelijke gebied met beperkingen (TGB) Capelle aangewezen, begrensd door de volgende coördinaten en hoogten:</text:p>
      <text:p text:style-name="ifm_p_ifm"><text:span text:style-name="ifm_span_font.bold_ifm">TGB Capelle</text:span></text:p>
      <text:p text:style-name="ifm_p_ifm">van 51°59'24,06"N 004°38'24,06"E, naar 51°58'21,65"N 004°36'25,13"E, naar 51°57'21,26"N 004°34'00,56"E, naar 51°56'51,40"N 004°31'27,43"E, naar 51°53'46,09"N 004°32'15,23"E, naar 51°53'11,53"N 004°33'38,30"E, naar 51°55'29,78"N 004°41'33,52"E, naar 51°57'30,28"N 004°40'45,35"E, terug naar 51°59'24,06"N 004°38'24,06"E, van grondniveau tot 1500ft AMSL (zie figuur).</text:p>
      <text:p text:style-name="ifm_p_mt.3.7mm_ifm">2.  Het TGB Capelle wordt ingesteld op de hieronder genoemde dagen en tijdstippen:</text:p>
      <text:p text:style-name="ifm_p_ifm"><text:span text:style-name="ifm_span_font.bold_ifm">Week 11:</text:span></text:p>
      <text:p text:style-name="ifm_p_ifm">vrijdag 15 maart 2024 22:00 uur tot zaterdag 16 maart 2024 05:00 uur lokale tijd;</text:p>
      <text:p text:style-name="ifm_p_ifm">zaterdag 16 maart 2024 22:00 uur tot zondag 17 maart 2024 05:00 uur lokale tijd.</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25-1173-001.png" xlink:show="embed" xlink:type="simple"/></draw:frame></text:p>
      <text:p text:style-name="ifm_p_mt.3.7mm_ifm"><text:span text:style-name="ifm_span_font.bold_mt.3.7mm_ifm">FIGUUR: TGB Capelle</text:span></text:p>
      <text:h text:style-name="ifm_p_font.bold_mt.5.08mm_page.keep-with-next_ifm" text:outline-level="2">Artikel<text:s/>2<text:s/></text:h>
      <text:p text:style-name="ifm_p_mt.4.23mm_ifm">Voor het gebruik van het TGB Capelle gelden de volgende voorwaarden:</text:p>
      <text:p text:style-name="ifm_p_ifm">a.  het uitvoeren van andere dan bij de inzet betrokken vluchten in het TGB is niet toegestaan, met uitzondering van gecoördineerde HEMS- en SAR-vluchten en vluchten van de Landelijke Eenheid, Dienst Infrastructuur, afdeling Luchtvaart, en gecoördineerde vluchten door luchtvaartuigen die vooraf toestemming hebben verkregen van de plaatselijke luchtverkeersleiding van Rotterdam of Amsterdam FIC;</text:p>
      <text:p text:style-name="ifm_p_ifm">b.  gedurende de uitvoering van de vluchten met het RPAS dient te allen tijde contact mogelijk te zijn tussen de uitvoerende eenheid en de plaatselijke luchtverkeersleiding van Rotterdam of Amsterdam FIC;</text:p>
      <text:p text:style-name="ifm_p_ifm">c.  aanvang en beëindiging van de vluchten met het RPAS binnen het plaatselijke luchtverkeersleidingsgebied van Rotterdam worden gecoördineerd met de plaatselijke luchtverkeersleiding van Rotterdam of Amsterdam FIC;</text:p>
      <text:p text:style-name="ifm_p_ifm">d.  tijdens de uitvoering van de vluchten met het RPAS worden de in het “<text:span text:style-name="ifm_span_font.italic_ifm">Operations Manual</text:span>” en het (beperkt) Militair Type Certificaat opgenomen beperkingen in acht genomen;</text:p>
      <text:p text:style-name="ifm_p_ifm">e.  voor aanvang van de vluchten met het RPAS stelt de vluchtuitvoerder zich op de hoogte met betrekking tot plaatsen die geschikt zijn voor het uitvoeren van een noodlanding;</text:p>
      <text:p text:style-name="ifm_p_ifm">f.  de vliegroute en vlieghoogte worden zodanig gekozen dat in geval van een noodlanding het risico voor derden zoveel mogelijk wordt beperkt;</text:p>
      <text:p text:style-name="ifm_p_ifm">g.  de maximale vlieghoogte binnen het TGB bedraagt 1000ft AMSL.</text:p>
      <text:h text:style-name="ifm_p_font.bold_mt.5.08mm_page.keep-with-next_ifm" text:outline-level="2">Artikel<text:s/>3<text:s/></text:h>
      <text:p text:style-name="ifm_p_mt.4.23mm_ifm">Deze beschikking treedt in werking met ingang van vrijdag 15 maart 2024 en vervalt met ingang van maandag 18 maart 2024.</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Plaatsvervangend Directeur Militaire Luchtvaart Autoriteit,<text:line-break/>H.<text:s/>Stals<text:line-break/>Kolonel</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text:p>
      <text:p text:style-name="ifm_p_mt.3.7mm_ifm">Binnen het TGB Capelle zullen in het kader van bijstandverlening aan de Nationale Politie, Regio Rotterdam, vluchten met een RPAS worden uitgevoerd. De grenzen van het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de plaatselijke luchtverkeersleiding van Rotterdam.</text:p>
      <text:p text:style-name="ifm_p_mt.3.7mm_ifm">In verband met het bijzondere karakter van deze inzet zal deze beschikking pas na beëindiging hiervan worden gepubliceerd in de Staatscourant. Via een vooraf gepubliceerde Notice to Airmen (NOTAM)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1173</text:span><text:tab/>3 januari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1173</text:span><text:tab/>3 januari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Capelle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4/xml/MC-OEP-StcrtVergunningenAndereBesch-Web.xml</meta:user-defined>
    <meta:user-defined meta:name="OVERHEIDop.steltVast"/>
    <meta:user-defined meta:name="OVERHEIDop.StcrtID/DC.identifier">stcrt-2025-1173</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73</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Capelle (RPAS-vluchten), Ministerie van Defensie</meta:user-defined>
    <meta:user-defined meta:name="DCTERMS.W3CDTF/DCTERMS.available">2025-01-03</meta:user-defined>
  </office:meta>
</office:document-meta>
</file>