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5-1172-001.png" manifest:media-type="image/png"/>
  <manifest:file-entry manifest:full-path="Pictures/stcrt-2025-1172-002.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bold_ifm" style:family="text" style:name="ifm_span_font.bold_ifm">
      <style:text-properties fo:font-weight="bold"/>
    </style:style>
    <style:style style:class="text" style:display-name="ifm_span_font.bold_mt.10mm_ifm" style:family="text" style:name="ifm_span_font.bold_mt.10mm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172</text:p>
          </table:table-cell>
        </table:table-row>
        <table:table-row table:style-name="staatscourant.koprow1">
          <table:covered-table-cell/>
          <table:covered-table-cell/>
          <table:table-cell office:value-type="string" table:style-name="staatscourant.publicatiedatumcel">
            <text:p>3 januari</text:p>
          </table:table-cell>
        </table:table-row>
        <table:table-row>
          <table:covered-table-cell/>
          <table:covered-table-cell/>
          <table:table-cell office:value-type="string" table:style-name="staatscourant.publicatiedatumcel">
            <text:p>202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e gebieden met beperkingen (TGB’s) Utrecht en Soesterberg (RPAS-vluchten), Ministerie van Defensie</text:h>
      <text:p text:style-name="ifm_p_font.italic_mt.7.4mm_ifm">6 februari 2024</text:p>
      <text:p text:style-name="ifm_p_font.italic_ifm">Nummer: MLA/034/2024</text:p>
      <text:p text:style-name="ifm_p_font.italic_ifm">Kenmerk: BS2024004273</text:p>
      <text:p text:style-name="ifm_p_mt.3.7mm_ifm">De Minister van Defensie,</text:p>
      <text:p text:style-name="ifm_p_mt.3.7mm_ifm">Handelende in overeenstemming met de Minister van Infrastructuur en Waterstaat;</text:p>
      <text:p text:style-name="ifm_p_mt.3.7mm_ifm">Gelezen het verzoek van de Nationale Politie, regio Utrecht, van dinsdag 23 januari 2024;</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fm">1.  Ten behoeve van vluchten met het Remotely Piloted Aircraft System (RPAS) type PUMA DDL in het kader van bijstandverlening aan de Nationale Politie worden als inzetgebied de tijdelijke gebieden met beperkingen (TGB) Utrecht en Soesterberg aangewezen, begrensd door de volgende coördinaten en hoogten:</text:p>
      <text:p text:style-name="ifm_p_ifm"><text:span text:style-name="ifm_span_font.bold_ifm">TGB Utrecht</text:span></text:p>
      <text:p text:style-name="ifm_p_ifm">een cirkelvormig gebied met een straal van drie komma vierentwintig (3,24) nautische mijlen met als middelpunt coördinaat 52°05'54.32"N 005°05'25.40"E uitgezonderd het gedeelte van Schiphol TMA1, van grondniveau tot 2500 voet AMSL (zie figuur 1);</text:p>
      <text:p text:style-name="ifm_p_ifm"><text:span text:style-name="ifm_span_font.bold_ifm">TGB Soesterberg</text:span></text:p>
      <text:p text:style-name="ifm_p_ifm">van 52°09'18.49"N 005°20'44.18"E, naar 52°07'35.07"N 005°20'59.61"E, naar 52°07'33.65"N 005°14'15.00"E, naar 52°09'17.85"N 005°14'03.64"E en terug naar 52°09'18.49"N 005°20'44.18"E, van grondniveau tot 3000 voet AMSL (zie figuur 2).</text:p>
      <text:p text:style-name="ifm_p_mt.3.7mm_ifm">2.  De TGB’s Utrecht en Soesterberg worden ingesteld op de hieronder genoemde dagen en tijdstippen:</text:p>
      <text:p text:style-name="ifm_p_ifm"><text:span text:style-name="ifm_span_font.bold_ifm">weken 6, 8, 10 en 12:</text:span></text:p>
      <text:p text:style-name="ifm_p_ifm">donderdag 8 februari 2024 van 15:00 uur tot 23:00 uur lokale tijd;</text:p>
      <text:p text:style-name="ifm_p_ifm">dinsdag 20 februari 2024 van 15:00 uur tot 23:00 uur lokale tijd;</text:p>
      <text:p text:style-name="ifm_p_ifm">donderdag 7 maart 2024 van 15:00 uur tot 23:00 uur lokale tijd;</text:p>
      <text:p text:style-name="ifm_p_ifm">dinsdag 19 maart 2024 van 15:00 uur tot 23:00 uur lokale tijd. <draw:frame draw:name="Afbeelding1" draw:style-name="frame.picture.inline" draw:z-index="1" svg:height="150mm" svg:width="150mm" text:anchor-type="as-char" style:rel-height="scale" style:rel-width="scale"><draw:image draw:filter-name="PNG - Portable Network Graphics" xlink:actuate="onLoad" xlink:href="Pictures/stcrt-2025-1172-001.png" xlink:show="embed" xlink:type="simple"/></draw:frame><text:line-break/><text:span text:style-name="ifm_span_font.bold_mt.10mm_ifm">Figuur 1: TGB Utrecht</text:span><text:line-break/><text:line-break/> <draw:frame draw:name="Afbeelding2" draw:style-name="frame.picture.inline" draw:z-index="1" svg:height="150mm" svg:width="150mm" text:anchor-type="as-char" style:rel-height="scale" style:rel-width="scale"><draw:image draw:filter-name="PNG - Portable Network Graphics" xlink:actuate="onLoad" xlink:href="Pictures/stcrt-2025-1172-002.png" xlink:show="embed" xlink:type="simple"/></draw:frame><text:line-break/><text:span text:style-name="ifm_span_font.bold_mt.10mm_ifm">Figuur 2: TGB Soesterberg</text:span><text:line-break/><text:line-break/></text:p>
      <text:h text:style-name="ifm_p_font.bold_mt.5.08mm_page.keep-with-next_ifm" text:outline-level="2">Artikel<text:s/>2<text:s/></text:h>
      <text:p text:style-name="ifm_p_mt.4.23mm_ifm">Voor het gebruik van de TGB’s Utrecht en Soesterberg gelden de volgende voorwaarden:</text:p>
      <text:p text:style-name="ifm_p_ifm">a.  het uitvoeren van andere dan bij de inzet betrokken vluchten in de TGB’s is niet toegestaan, met uitzondering van door tussenkomst van MilATCC Schiphol gecoördineerde HEMS- en SAR-vluchten en vluchten van de Landelijke Eenheid, Dienst Infrastructuur, afdeling Luchtvaart, of gecoördineerde vluchten door luchtvaartuigen die vooraf toestemming hebben verkregen van MilATCC Schiphol, in samenspraak met de RPAS commandant;</text:p>
      <text:p text:style-name="ifm_p_ifm">b.  gedurende de uitvoering van de vluchten met het RPAS dient te allen tijde contact mogelijk te zijn tussen de uitvoerende eenheid en MilATCC Schiphol;</text:p>
      <text:p text:style-name="ifm_p_ifm">c.  de bestuurder van het RPAS coördineert de aanvang en beëindiging van de vluchten met MilATCC Schiphol;</text:p>
      <text:p text:style-name="ifm_p_ifm">d.  het uitvoeren van de vluchten met het RPAS boven aaneengesloten bebouwing en mensenverzamelingen wordt vermeden, tenzij dit voor het doel van de vlucht noodzakelijk is;</text:p>
      <text:p text:style-name="ifm_p_ifm">e.  tijdens de uitvoering van de vluchten met het RPAS worden de in het “<text:span text:style-name="ifm_span_font.italic_ifm">Operations Manual</text:span>” opgenomen beperkingen in acht genomen;</text:p>
      <text:p text:style-name="ifm_p_ifm">f.  voor aanvang van de vluchten met het RPAS stelt de vluchtuitvoerder zich op de hoogte met betrekking tot plaatsen die geschikt zijn voor het uitvoeren van een noodlanding;</text:p>
      <text:p text:style-name="ifm_p_ifm">g.  de vliegroute en vlieghoogte worden zodanig gekozen dat in geval van een noodlanding het risico voor derden zoveel mogelijk wordt beperkt;</text:p>
      <text:p text:style-name="ifm_p_ifm">h.  de maximale vlieghoogte binnen het TGB Utrecht bedraagt 2000 voet AMSL en binnen het TGB Soesterberg 2500 voet AMSL.</text:p>
      <text:h text:style-name="ifm_p_font.bold_mt.5.08mm_page.keep-with-next_ifm" text:outline-level="2">Artikel<text:s/>3<text:s/></text:h>
      <text:p text:style-name="ifm_p_mt.4.23mm_ifm">Deze beschikking treedt in werking met ingang van donderdag 8 februari 2024 en vervalt met ingang van woensdag 20 maart 2024.</text:p>
      <text:p text:style-name="ifm_p_ifm">Deze beschikking zal achteraf met de toelichting in de Staatscourant worden geplaatst en zal vooraf bekend worden gemaakt door middel van een NOTAM.</text:p>
      <text:p text:style-name="ifm_p_font.italic_mt.3.7mm_ifm">De Minister van Defensie,<text:line-break/>voor deze,<text:line-break/>De Directeur Militaire Luchtvaart Autoriteit,<text:line-break/>J.P.<text:s/>Apon<text:line-break/>Commodore</text:p>
      <text:p text:style-name="ifm_p_mt.3.7mm_ifm">Tegen dit besluit kan, ten aanzien van de tijd en locatie waarop het TGB wordt ingesteld, op grond van de Algemene wet bestuursrecht binnen 6 weken na de dag waarop dit besluit is bekendgemaakt, een bezwaarschrift worden ingediend. Dit bezwaarschrift kan digitaal of schriftelijk worden ingediend. Het digitale bezwaarschrift dient te worden ingediend via www.defensie.nl/bezwaarJDV. Het schriftelijke bezwaarschrift dient te worden gericht aan de Minister van Defensie, Dienstencentrum Juridische Dienstverlening, ter attentie van de Commissie advisering bezwaarschriften Defensie, MPC 55A, Postbus 90004, 3509 AA Utrecht. Het bezwaarschrift dient te zijn ondertekend en moet ten minste bevatten: de naam en het adres van de indiener; de dagtekening; een omschrijving van de beschikking waartegen het bezwaar is gericht en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Sinds enkele jaren heeft het Ministerie van Defensie de beschikking over verschillende typen Remotely Piloted Aircraft Systems (RPAS). Een RPAS kan conform de Regeling vluchten militaire onbemande luchtvaartuigen worden gebruikt in militaire plaatselijke luchtverkeersleidingsgebieden, restricted areas en tijdelijke gebieden met beperkingen (TGB’s). In deze beschikking zijn op grond van artikel 9 van het Besluit luchtverkeer 2014 TGB’s aangewezen.</text:p>
      <text:p text:style-name="ifm_p_mt.3.7mm_ifm">Binnen de TGB’s Utrecht en Soesterberg zullen in het kader van bijstandverlening aan de Nationale Politie, Regio Utrecht en Soesterberg, vluchten met een RPAS worden uitgevoerd. De grenzen van de TGB’s worden daarbij niet overschreden.</text:p>
      <text:p text:style-name="ifm_p_mt.3.7mm_ifm">Luchtvaartuigen in gebruik bij de Landelijke Eenheid Dienst Infrastructuur, afdeling Luchtvaart, luchtvaartuigen ten behoeve van HEMS- en SAR-vluchten en gecoördineerde vluchten door luchtvaartuigen, mogen de TGB’s binnenvliegen na toestemming van MilATCC Schiphol.</text:p>
      <text:p text:style-name="ifm_p_mt.3.7mm_ifm">In verband met het bijzondere karakter van deze inzet zal deze beschikking pas na beëindiging hiervan worden gepubliceerd in de Staatscourant. Via een vooraf gepubliceerde Notice to Airmen (NOTAM) is het vliegverkeer gewaarschuwd dat het betrokken luchtruim verboden gebied i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inline">
      <style:graphic-properties draw:blue="0%" draw:color-inversion="false" draw:color-mode="standard" draw:contrast="0%" draw:gamma="100%" draw:green="0%" draw:image-opacity="100%" draw:luminance="0%" draw:red="0%" fo:clip="rect(0cm 0cm 0cm 0cm)" style:horizontal-pos="left" style:horizontal-rel="paragraph-content" style:mirror="none" style:wrap="dynamic" style:vertical-pos="top" style:vertical-rel="baseli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5 nr. 1172</text:span><text:tab/>3 januari 202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5 nr. 1172</text:span><text:tab/>3 januari 202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stelling tijdelijke gebieden met beperkingen (TGB’s) Utrecht en Soesterberg (RPAS-vluchten), Ministerie van Defensie</dc:title>
    <meta:user-defined meta:name="OVERHEID.Ministerie/DCTERMS.publisher">Ministerie van Binnenlandse Zaken en Koninkrijksrelaties</meta:user-defined>
    <meta:user-defined meta:name="OVERHEID.Ministerie/DC.creator">Ministerie van Defensie</meta:user-defined>
    <meta:user-defined meta:name="OVERHEIDop.configuratie">https://repository.officiele-overheidspublicaties.nl/MasterConfiguraties/MC-OEP-StcrtVergunningenAndereBesch-Web/1.24/xml/MC-OEP-StcrtVergunningenAndereBesch-Web.xml</meta:user-defined>
    <meta:user-defined meta:name="OVERHEIDop.steltVast"/>
    <meta:user-defined meta:name="OVERHEIDop.StcrtID/DC.identifier">stcrt-2025-1172</meta:user-defined>
    <meta:user-defined meta:name="OVERHEIDop.datumEindeReactietermijn"/>
    <meta:user-defined meta:name="OVERHEIDop.Rubriek/DC.type">andere beschikk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172</meta:user-defined>
    <meta:user-defined meta:name="DCTERMS.W3CDTF/OVERHEIDop.jaargang">2025</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Ruimte en infrastructuur | Organisatie en beleid</meta:user-defined>
    <meta:user-defined meta:name="OVERHEID.TaxonomieBeleidsagenda/OVERHEID.category">Verkeer | Luchtvaart</meta:user-defined>
    <meta:user-defined meta:name="DC.title">Instelling tijdelijke gebieden met beperkingen (TGB’s) Utrecht en Soesterberg (RPAS-vluchten), Ministerie van Defensie</meta:user-defined>
    <meta:user-defined meta:name="DCTERMS.W3CDTF/DCTERMS.available">2025-01-03</meta:user-defined>
  </office:meta>
</office:document-meta>
</file>