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in de Noordzee te Thorbeckegracht 39 8011VN Zwoll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:GFO_ZAKEN.ZAAKIDENTIFICATIE: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in de Noordzee</text:p>
              </text:list-item>
            </text:list>
            <text:p text:style-name="last-al">te Thorbeckegracht 39 8011VN Zwoll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2725</text:span><text:line-break/><text:date style:data-style-name="dag" text:fixed="true" text:date-value="2024-12-23"/><text:line-break/><text:date style:data-style-name="jaar" text:fixed="true" text:date-value="2024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4  nr. 42725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4  nr. 42725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4-00019191</meta:user-defined>
    <meta:user-defined meta:name="DCTERMS.abstract">Melding BAL  Renovatie van gemalen bureau Ruimtewerk Streukelerzijl en Galgenrak 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in de Noordzee te Thorbeckegracht 39 8011VN Zwolle</meta:user-defined>
    <meta:user-defined meta:name="DCTERMS.W3CDTF/DCTERMS.available">2024-12-23</meta:user-defined>
    <meta:user-defined meta:name="DCTERMS.W3CDTF/OVERHEIDop.jaargang">2024</meta:user-defined>
    <meta:user-defined meta:name="OVERHEIDop.publicationIssue">42725</meta:user-defined>
    <meta:user-defined meta:name="OVERHEIDop.StcrtID/DC.identifier">stcrt-2024-42725</meta:user-defined>
    <meta:user-defined meta:name="OVERHEIDop.versieInformatie"/>
  </office:meta>
</office:document-meta>
</file>