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bold_mt.7.4mm_page.keep-with-next_ifm" style:family="paragraph" style:name="ifm_p_font.bold_mt.7.4mm_page.keep-with-next_ifm" style:parent-style-name="Basis">
      <style:paragraph-properties fo:margin-top="7.4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ifm" style:family="paragraph" style:name="ifm_p_ifm" style:parent-style-name="Basis">
      <style:paragraph-properties/>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35982</text:p>
          </table:table-cell>
        </table:table-row>
        <table:table-row table:style-name="staatscourant.koprow1">
          <table:covered-table-cell/>
          <table:covered-table-cell/>
          <table:table-cell office:value-type="string" table:style-name="staatscourant.publicatiedatumcel">
            <text:p>28 november</text:p>
          </table:table-cell>
        </table:table-row>
        <table:table-row>
          <table:covered-table-cell/>
          <table:covered-table-cell/>
          <table:table-cell office:value-type="string" table:style-name="staatscourant.publicatiedatumcel">
            <text:p>2024</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Mededeling inzake de vaststelling van de maximumtarieven van de regionale netbeheerders gas en elektriciteit 2025, Autoriteit Consument en Markt</text:h>
      <text:h text:style-name="ifm_p_font.bold_mt.7.4mm_page.keep-with-next_ifm" text:outline-level="4">Zaaknummers: ACM/23/187192, ACM/23/187191, ACM/23/187190, ACM/23/187189, ACM/23/187188, ACM/23/187187, ACM/23/187186, ACM/23/187185, ACM/23/187184, ACM/23/187183, ACM/23/187182, ACM/23/187181</text:h>
      <text:p text:style-name="ifm_p_mt.4.23mm_ifm">1.  De Autoriteit Consument en Markt (hierna: de ACM) heeft op 22 november 2024 de tarieven vastgesteld die de regionale netbeheerders gas en elektriciteit ten hoogste in rekening mogen brengen voor het uitvoeren van hun wettelijke taken, op grond van artikel 41c, eerste lid, van de Elektriciteitswet 1998 en artikel 81c, eerste lid, van de Gaswet</text:p>
      <text:p text:style-name="ifm_p_ifm">2.  De ACM heeft de tarieven vastgesteld in twee separate besluiten per regionale netbeheerder, één besluit voor de tarieven elektriciteit en één voor de tarieven gas. De besluiten treden in werking op 1 januari 2025.</text:p>
      <text:p text:style-name="ifm_p_ifm">3.  Op grond van artikel 42, derde lid, van de Elektriciteitswet 1998 en artikel 81d, derde lid, van de Gaswet legt iedere netbeheerder een exemplaar van de voor hem geldende tarieven voor een ieder ter inzage in al zijn vestigingen.</text:p>
      <text:p text:style-name="ifm_p_ifm">4.  De ACM heeft de besluiten op 22 november 2024 bekendgemaakt door toezending aan de netbeheerder. De besluiten liggen vanaf vandaag ter inzage bij de ACM en zijn tevens gepubliceerd op de internetpagina van de ACM (www.acm.nl). Voor zover de besluiten bedrijfsvertrouwelijke informatie bevat, zal deze informatie niet ter inzage worden gelegd of worden gepubliceerd. Wanneer u een besluit wilt inzien bij de ACM, kunt u contact op nemen met de Directie Toezicht Energie van de ACM (070 722 2200).</text:p>
      <text:p text:style-name="ifm_p_ifm">5.  Als u belanghebbende bent, kunt u schriftelijk bezwaar maken tegen dit besluit. Stuur uw gemotiveerde bezwaarschrift naar de Autoriteit Consument en Markt, Juridische Zaken, postbus 16326, 2500 BH Den Haag. Dit moet u doen binnen zes weken na de dag waarop dit besluit bekend is gemaakt. In uw bezwaarschrift kunt u de ACM verzoeken in te stemmen met rechtsreeks beroep bij de bestuursrecht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4 nr. 35982</text:span><text:tab/>28 november 2024</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4 nr. 35982</text:span><text:tab/>28 november 2024</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Mededeling inzake de vaststelling van de maximumtarieven van de regionale netbeheerders gas en elektriciteit 2025, Autoriteit Consument en Markt</dc:title>
    <meta:user-defined meta:name="OVERHEID.Ministerie/DCTERMS.publisher">Ministerie van Binnenlandse Zaken en Koninkrijksrelaties</meta:user-defined>
    <meta:user-defined meta:name="OVERHEID.ZelfstandigBestuursorgaan/DC.creator">Autoriteit Consument en Markt</meta:user-defined>
    <meta:user-defined meta:name="OVERHEIDop.configuratie">https://repository.officiele-overheidspublicaties.nl/MasterConfiguraties/MC-OEP-StcrtOverigOverig-Web/1.20/xml/MC-OEP-StcrtOverigOverig-Web.xml</meta:user-defined>
    <meta:user-defined meta:name="OVERHEIDop.steltVast"/>
    <meta:user-defined meta:name="OVERHEIDop.StcrtID/DC.identifier">stcrt-2024-35982</meta:user-defined>
    <meta:user-defined meta:name="OVERHEIDop.datumEindeReactietermijn"/>
    <meta:user-defined meta:name="OVERHEIDop.Rubriek/DC.type">overige overheidsinformatie</meta:user-defined>
    <meta:user-defined meta:name="OVERHEIDop.terinzageleggingBG"/>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35982</meta:user-defined>
    <meta:user-defined meta:name="DCTERMS.W3CDTF/OVERHEIDop.jaargang">2024</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Economie | Markttoezicht</meta:user-defined>
    <meta:user-defined meta:name="DC.title">Mededeling inzake de vaststelling van de maximumtarieven van de regionale netbeheerders gas en elektriciteit 2025, Autoriteit Consument en Markt</meta:user-defined>
    <meta:user-defined meta:name="DCTERMS.W3CDTF/DCTERMS.available">2024-11-28</meta:user-defined>
  </office:meta>
</office:document-meta>
</file>