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5398</text:p>
          </table:table-cell>
        </table:table-row>
        <table:table-row table:style-name="staatscourant.koprow1">
          <table:covered-table-cell/>
          <table:covered-table-cell/>
          <table:table-cell office:value-type="string" table:style-name="staatscourant.publicatiedatumcel">
            <text:p>30 oktober</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Consultatie beleidsregel uitgifte nummers 2024, Autoriteit Consument en Markt</text:h>
      <text:p text:style-name="ifm_p_mt.7.4mm_ifm">De ACM legt in de beleidsregel uitgifte nummers 2024 de algemene regels vast die zij hanteert bij de behandeling van aanvragen voor toekenning of overdracht van nummers. Dit draagt naar verwachting bij aan een betere afstemming van de nummeraanvragen op de informatie die de ACM nodig heeft om die aanvragen te beoordelen. Het concept van de beleidsregel is in te zien op www.acm.nl/nl/publicaties/consultatie-beleidsregel-uitgifte-nummers.</text:p>
      <text:h text:style-name="ifm_p_font.bold_mt.3.7mm_page.keep-with-next_ifm" text:outline-level="3">Reageren</text:h>
      <text:p text:style-name="ifm_p_mt.3.7mm_ifm">De ACM biedt belanghebbenden de mogelijkheid om te reageren op de concept beleidsregel. De reacties zullen worden meegenomen bij de vaststelling van de definitieve versie van de beleidsregel.</text:p>
      <text:p text:style-name="ifm_p_mt.3.7mm_ifm">Reageren kan tot en met 10 december 2024. Onder vermelding van ‘consultatie beleidsregel uitgifte nummers 2024’ per mail naar Nummerbureau@acm.nl of per post naar:</text:p>
      <text:p text:style-name="ifm_p_mt.3.7mm_ifm">Autoriteit Consument &amp; Markt</text:p>
      <text:p text:style-name="ifm_p_ifm">Directie Telecom, Vervoer en Post</text:p>
      <text:p text:style-name="ifm_p_ifm">Postbus 16326</text:p>
      <text:p text:style-name="ifm_p_ifm">2500 BH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35398</text:span><text:tab/>30 oktober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35398</text:span><text:tab/>30 oktober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Consultatie beleidsregel uitgifte nummers 2024, Autoriteit Consument en Markt</dc:title>
    <meta:user-defined meta:name="OVERHEID.Ministerie/DCTERMS.publisher">Ministerie van Binnenlandse Zaken en Koninkrijksrelaties</meta:user-defined>
    <meta:user-defined meta:name="OVERHEID.ZelfstandigBestuursorgaan/DC.creator">Autoriteit Consument en Markt</meta:user-defined>
    <meta:user-defined meta:name="OVERHEIDop.configuratie">https://repository.officiele-overheidspublicaties.nl/MasterConfiguraties/MC-OEP-StcrtOverigOverig-Web/1.20/xml/MC-OEP-StcrtOverigOverig-Web.xml</meta:user-defined>
    <meta:user-defined meta:name="OVERHEIDop.steltVast"/>
    <meta:user-defined meta:name="OVERHEIDop.StcrtID/DC.identifier">stcrt-2024-35398</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5398</meta:user-defined>
    <meta:user-defined meta:name="DCTERMS.W3CDTF/OVERHEIDop.jaargang">2024</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Consultatie beleidsregel uitgifte nummers 2024, Autoriteit Consument en Markt</meta:user-defined>
    <meta:user-defined meta:name="DCTERMS.W3CDTF/DCTERMS.available">2024-10-30</meta:user-defined>
  </office:meta>
</office:document-meta>
</file>