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4-26572-001.png" manifest:media-type="image/png"/>
  <manifest:file-entry manifest:full-path="Pictures/stcrt-2024-26572-002.png" manifest:media-type="image/png"/>
  <manifest:file-entry manifest:full-path="Pictures/stcrt-2024-26572-003.png" manifest:media-type="image/png"/>
  <manifest:file-entry manifest:full-path="Pictures/stcrt-2024-26572-004.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mt.3.7mm_ifm" style:family="text" style:name="ifm_span_font.bold_mt.3.7mm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572</text:p>
          </table:table-cell>
        </table:table-row>
        <table:table-row table:style-name="staatscourant.koprow1">
          <table:covered-table-cell/>
          <table:covered-table-cell/>
          <table:table-cell office:value-type="string" table:style-name="staatscourant.publicatiedatumcel">
            <text:p>14 augustus</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e gebieden met beperkingen t.b.v oefening FTX Urban Viking (RPAS-vluchten)</text:h>
      <text:p text:style-name="ifm_p_font.italic_mt.7.4mm_ifm">1 augustus 2024</text:p>
      <text:p text:style-name="ifm_p_font.italic_ifm">Nummer: MLA/153/2024</text:p>
      <text:p text:style-name="ifm_p_font.italic_ifm">Kenmerk: BS2024026048</text:p>
      <text:p text:style-name="ifm_p_mt.3.7mm_ifm">De Minister van Defensie,</text:p>
      <text:p text:style-name="ifm_p_mt.3.7mm_ifm">Handelende in overeenstemming met de Minister van Infrastructuur en Waterstaat;</text:p>
      <text:p text:style-name="ifm_p_mt.3.7mm_ifm">Gelezen het verzoek van de commandant 13 Lichte Brigade van 26 juni 2024;</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Remotely Piloted Aircraft System</text:span> (RPAS), die vallen onder HDBV-14 regeling, in het kader van oefening FTX Urban Viking wordt als oefengebied de tijdelijke gebieden met beperkingen (TGB’s) Waalwijk, Raamsdonksveer, Sprang-Capelle, Waspik en Moerdijk aangewezen, begrensd door de volgende coördinaten en hoogten:</text:p>
      <text:p text:style-name="ifm_p_ifm"><text:span text:style-name="ifm_span_font.bold_ifm">TGB Waalwijk</text:span></text:p>
      <text:p text:style-name="ifm_p_ifm">van 51°43'37,30"N 005°01'14,71"E, naar 51°44'15,96"N 005°06'58,92"E, naar 51°41'46,64"N 005°08'42,74"E, naar 51°41'48,94"N 005°06'02,07"E, naar 51°41'33,81"N 005°01'45,92"E, naar terug naar 51°43'37,30"N 005°01'14,71"E van GND/600ft AMSL (zie figuur 1);</text:p>
      <text:p text:style-name="ifm_p_ifm"><text:span text:style-name="ifm_span_font.bold_ifm">TGB Raamsdonksveer</text:span></text:p>
      <text:p text:style-name="ifm_p_ifm">Een cirkelvormig gebied met een straal van 500 meter rondom coördinaat 51°42'41.69”N 004°54'18.19”E, van GND/600ft AMSL (zie figuur 2);</text:p>
      <text:p text:style-name="ifm_p_ifm"><text:span text:style-name="ifm_span_font.bold_ifm">TGB Sprang-Capelle</text:span></text:p>
      <text:p text:style-name="ifm_p_ifm">Een cirkelvormig gebied met een straal van 500 meter rondom coördinaat 51°42'37.19”N 004°59'03.39”E, van GND/600ft AMSL (zie figuur 3);</text:p>
      <text:p text:style-name="ifm_p_ifm"><text:span text:style-name="ifm_span_font.bold_ifm">TGB Waspik</text:span></text:p>
      <text:p text:style-name="ifm_p_ifm">Een cirkelvormig gebied met een straal van 500 meter rondom coördinaat 51°42'21.11”N 004°56'54.54”E, van GND/600ft AMSL (zie figuur 3);</text:p>
      <text:p text:style-name="ifm_p_ifm"><text:span text:style-name="ifm_span_font.bold_ifm">TGB Moerdijk</text:span></text:p>
      <text:p text:style-name="ifm_p_ifm">van 51°41'56,97"N 004°36'3,43"E, naar 51°41'58,32"N 004°36'58,13"E, naar 51°40'55,4"N 004°37'12,49"E, naar 51°40'52,09"N 004°36'57,66"E, terug naar 51°41'56,97"N 004°36'3,43"E, van GND/600ft AMSL (zie figuur 4).</text:p>
      <text:p text:style-name="ifm_p_mt.3.7mm_ifm">2.  De TGB’s worden ingesteld op de hieronder genoemde dagen en tijdstippen:</text:p>
      <text:p text:style-name="ifm_p_ifm"><text:span text:style-name="ifm_span_font.bold_ifm">TGB Waalwijk</text:span></text:p>
      <text:p text:style-name="ifm_p_ifm">van maandag 30 september 2024 20:00 uur tot dinsdag 1 oktober 2024 09:00 uur lokale tijd;</text:p>
      <text:p text:style-name="ifm_p_ifm"><text:span text:style-name="ifm_span_font.bold_ifm">TGB Raamsdonksveer</text:span></text:p>
      <text:p text:style-name="ifm_p_ifm">van dinsdag 1 oktober 2024 15:00 uur tot woensdag 2 oktober2024 08:00 uur lokale tijd;</text:p>
      <text:p text:style-name="ifm_p_ifm"><text:span text:style-name="ifm_span_font.bold_ifm">TGB’s Sprang-Capelle en Waspik</text:span></text:p>
      <text:p text:style-name="ifm_p_ifm">van woensdag 2 oktober 2024 22:00 uur tot donderdag 3 oktober 2024 06:00 uur lokale tijd;</text:p>
      <text:p text:style-name="ifm_p_ifm"><text:span text:style-name="ifm_span_font.bold_ifm">TGB Moerdijk</text:span></text:p>
      <text:p text:style-name="ifm_p_ifm">van donderdag 3 oktober 2024 12:00 uur tot vrijdag 4 oktober 2024 02:00 uur lokale tijd.</text:p>
      <text:p text:style-name="ifm_p_mt.3.7mm_page.break-before_ifm"><draw:frame draw:name="Afbeelding1" draw:style-name="frame.picture" draw:z-index="1" svg:height="105mm" svg:width="105mm" text:anchor-type="paragraph" style:rel-height="scale" style:rel-width="scale"><draw:image draw:filter-name="PNG - Portable Network Graphics" xlink:actuate="onLoad" xlink:href="Pictures/stcrt-2024-26572-001.png" xlink:show="embed" xlink:type="simple"/></draw:frame><draw:frame draw:name="Bron11" draw:style-name="frame.bron" text:anchor-type="as-char" svg:width="105mm" svg:y="0mm"><draw:text-box><text:p text:style-name="ifm_p_mt.2mm_ifm"><text:span text:style-name="ifm_span_font.bold_ifm">FIGUUR 1: TGB Waalwijk</text:span></text:p></draw:text-box></draw:frame></text:p>
      <text:p text:style-name="ifm_p_mt.3.7mm_page.break-before_ifm"><draw:frame draw:name="Afbeelding2" draw:style-name="frame.picture" draw:z-index="1" svg:height="105mm" svg:width="105mm" text:anchor-type="paragraph" style:rel-height="scale" style:rel-width="scale"><draw:image draw:filter-name="PNG - Portable Network Graphics" xlink:actuate="onLoad" xlink:href="Pictures/stcrt-2024-26572-002.png" xlink:show="embed" xlink:type="simple"/></draw:frame><draw:frame draw:name="Bron12" draw:style-name="frame.bron" text:anchor-type="as-char" svg:width="105mm" svg:y="0mm"><draw:text-box><text:p text:style-name="ifm_p_mt.3.7mm_ifm"><text:span text:style-name="ifm_span_font.bold_mt.3.7mm_ifm">FIGUUR 2: TGB Raamsdonksveer</text:span></text:p></draw:text-box></draw:frame></text:p>
      <text:p text:style-name="ifm_p_mt.3.7mm_page.break-before_ifm"><draw:frame draw:name="Afbeelding3" draw:style-name="frame.picture" draw:z-index="1" svg:height="105mm" svg:width="105mm" text:anchor-type="paragraph" style:rel-height="scale" style:rel-width="scale"><draw:image draw:filter-name="PNG - Portable Network Graphics" xlink:actuate="onLoad" xlink:href="Pictures/stcrt-2024-26572-003.png" xlink:show="embed" xlink:type="simple"/></draw:frame><draw:frame draw:name="Bron13" draw:style-name="frame.bron" text:anchor-type="as-char" svg:width="105mm" svg:y="0mm"><draw:text-box><text:p text:style-name="ifm_p_mt.3.7mm_ifm"><text:span text:style-name="ifm_span_font.bold_mt.3.7mm_ifm">FIGUUR 3: TGB’s Sprang-Capelle en Waspik</text:span></text:p></draw:text-box></draw:frame></text:p>
      <text:p text:style-name="ifm_p_mt.3.7mm_page.break-before_ifm"><draw:frame draw:name="Afbeelding4" draw:style-name="frame.picture" draw:z-index="1" svg:height="105mm" svg:width="105mm" text:anchor-type="paragraph" style:rel-height="scale" style:rel-width="scale"><draw:image draw:filter-name="PNG - Portable Network Graphics" xlink:actuate="onLoad" xlink:href="Pictures/stcrt-2024-26572-004.png" xlink:show="embed" xlink:type="simple"/></draw:frame><draw:frame draw:name="Bron14" draw:style-name="frame.bron" text:anchor-type="as-char" svg:width="105mm" svg:y="0mm"><draw:text-box><text:p text:style-name="ifm_p_mt.3.7mm_ifm"><text:span text:style-name="ifm_span_font.bold_mt.3.7mm_ifm">FIGUUR 4: TGB Moerdijk</text:span></text:p></draw:text-box></draw:frame></text:p>
      <text:h text:style-name="ifm_p_font.bold_mt.5.08mm_page.keep-with-next_ifm" text:outline-level="2">Artikel<text:s/>2<text:s/></text:h>
      <text:p text:style-name="ifm_p_mt.4.23mm_ifm">Voor het gebruik van de TGB’s gelden de volgende voorwaarden:</text:p>
      <text:p text:style-name="ifm_p_ifm">a.  de uitvoering van andere dan bij de oefening betrokken vluchten in de TGB’s is niet toegestaan, met uitzondering van gecoördineerde vluchten door luchtvaartuigen die vooraf toestemming hebben verkregen van MilATCC Schiphol of Amsterdam FIC (in geval van TGB Moerdijk), en door tussenkomst van MilATCC Schiphol of Amsterdam FIC gecoördineerde HEMS- en SAR-vluchten en vluchten van de Landelijke Eenheid, Dienst Infrastructuur, afdeling Luchtvaart;</text:p>
      <text:p text:style-name="ifm_p_ifm">b.  gedurende de uitvoering van de vluchten met het RPAS dient altijd contact mogelijk te zijn tussen de <text:span text:style-name="ifm_span_font.italic_ifm">remote pilot</text:span> en MilATCC Schiphol of Amsterdam FIC;</text:p>
      <text:p text:style-name="ifm_p_ifm">c.  de remote pilot van het RPAS coördineert de aanvang en beëindiging van de vluchten met het OCC van het Defensie Helicopter Commando en MilATCC Schiphol of Amsterdam FIC (in geval van TGB Moerdijk);</text:p>
      <text:p text:style-name="ifm_p_ifm">d.  het uitvoeren van de vluchten met het RPAS boven aaneengesloten bebouwing en mensenverzamelingen is verboden;</text:p>
      <text:p text:style-name="ifm_p_ifm">e.  tijdens de uitvoering van de vluchten met het RPAS worden de in de HDBV-14 opgenomen beperkingen en richtlijnen in acht genomen;</text:p>
      <text:p text:style-name="ifm_p_ifm">f.  voor aanvang van de vluchten met het RPAS stelt de remote pilot van het RPAS zich op de hoogte met betrekking tot plaatsen die geschikt zijn voor het uitvoeren van een noodlanding;</text:p>
      <text:p text:style-name="ifm_p_ifm">g.  de vliegroute en vlieghoogte worden zodanig gekozen dat in geval van een noodlanding het risico voor derden zoveel mogelijk wordt beperkt;</text:p>
      <text:p text:style-name="ifm_p_ifm">h.  de maximale vlieghoogte binnen de TGB’s bedraagt 500ft AMSL.</text:p>
      <text:h text:style-name="ifm_p_font.bold_mt.5.08mm_page.keep-with-next_ifm" text:outline-level="2">Artikel<text:s/>3<text:s/></text:h>
      <text:p text:style-name="ifm_p_mt.4.23mm_ifm">Deze beschikking treedt in werking met ingang van maandag 30 september 2024 en vervalt met ingang van zaterdag 5 oktober 2024.</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Sinds enkele jaren heeft het Ministerie van Defensie de beschikking over verschillende typen <text:span text:style-name="ifm_span_font.italic_mt.4.23mm_ifm">Remotely Piloted Aircraft Systems</text:span> (RPAS). Een RPAS kan conform de Regeling vluchten militaire onbemande luchtvaartuigen worden gebruikt in militaire plaatselijke luchtverkeersleidingsgebieden, restricted areas en tijdelijke gebieden met beperkingen (TGB’s).</text:p>
      <text:p text:style-name="ifm_p_mt.3.7mm_ifm">In dit besluit zijn op grond van artikel 9 van het Besluit luchtverkeer 2014 TGB’s ingesteld. Binnen deze TGB’s zullen in het kader van het tactisch <text:span text:style-name="ifm_span_font.italic_ifm">urban</text:span> optreden met onder andere het type Skydio X10, RPAS vluchten worden uitgevoerd. De grenzen van de TGB’s zullen daarbij niet worden overschreden.</text:p>
      <text:p text:style-name="ifm_p_mt.3.7mm_ifm">Luchtvaartuigen in gebruik bij de Landelijke Eenheid, Dienst Infrastructuur, afdeling Luchtvaart, luchtvaartuigen ten behoeve van HEMS- en SAR-vluchten en gecoördineerde vluchten door luchtvaartuigen die vooraf toestemming hebben verkregen van MilATCC Schiphol dan wel het Amsterdam FIC, mogen de TGB’s binnenvlie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26572</text:span><text:tab/>14 augustus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26572</text:span><text:tab/>14 augustus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e gebieden met beperkingen t.b.v oefening FTX Urban Viking (RPAS-vluchten)</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3/xml/MC-OEP-StcrtVergunningenAndereBesch-Web.xml</meta:user-defined>
    <meta:user-defined meta:name="OVERHEIDop.steltVast"/>
    <meta:user-defined meta:name="OVERHEIDop.StcrtID/DC.identifier">stcrt-2024-26572</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572</meta:user-defined>
    <meta:user-defined meta:name="DCTERMS.W3CDTF/OVERHEIDop.jaargang">2024</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e gebieden met beperkingen t.b.v oefening FTX Urban Viking (RPAS-vluchten)</meta:user-defined>
    <meta:user-defined meta:name="DCTERMS.W3CDTF/DCTERMS.available">2024-08-14</meta:user-defined>
  </office:meta>
</office:document-meta>
</file>