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4-1902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028</text:p>
          </table:table-cell>
        </table:table-row>
        <table:table-row table:style-name="staatscourant.koprow1">
          <table:covered-table-cell/>
          <table:covered-table-cell/>
          <table:table-cell office:value-type="string" table:style-name="staatscourant.publicatiedatumcel">
            <text:p>14 jun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de Peel (RPAS-vluchten), Ministerie van Defensie</text:h>
      <text:p text:style-name="ifm_p_font.italic_mt.7.4mm_ifm">4 juni 2024</text:p>
      <text:p text:style-name="ifm_p_font.italic_ifm">Nummer: MLA/105/2024</text:p>
      <text:p text:style-name="ifm_p_font.italic_ifm">Kenmerk: BS2024018725</text:p>
      <text:p text:style-name="ifm_p_mt.3.7mm_ifm">De Minister van Defensie,</text:p>
      <text:p text:style-name="ifm_p_mt.3.7mm_ifm">Handelende in overeenstemming met de Minister van Infrastructuur en Waterstaat;</text:p>
      <text:p text:style-name="ifm_p_mt.3.7mm_ifm">Gelezen het verzoek van de Commandant van het Defensie Grondgebonden Luchtverdedigingscommando van 19 maart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in het kader van de <text:span text:style-name="ifm_span_font.italic_mt.4.23mm_ifm">NATO Counter-Unmanned Aerial System (C-UAS) Technical Integration Exercise</text:span> wordt als oefengebied het tijdelijke gebied met beperkingen (TGB) De Peel aangewezen, begrensd door de volgende coördinaten en hoogten:</text:p>
      <text:p text:style-name="ifm_p_ifm"><text:span text:style-name="ifm_span_font.bold_ifm">TGB de Peel</text:span></text:p>
      <text:p text:style-name="ifm_p_ifm">Een cirkelvormig gebied met een straal van 3,5 (drieënhalve) nautische mijl rondom coördinaat 51°31’02”N 005°51’20”E van grondniveau tot 1.500 ft AMSL (zie figuur).</text:p>
      <text:p text:style-name="ifm_p_mt.3.7mm_ifm">2.  Het TGB de Peel wordt ingesteld op de hieronder genoemde dagen van zonsopgang tot zonsondergang:</text:p>
      <text:p text:style-name="ifm_p_ifm"><text:span text:style-name="ifm_span_font.bold_ifm">Week 38</text:span></text:p>
      <text:p text:style-name="ifm_p_ifm">dinsdag 10 september 2024;</text:p>
      <text:p text:style-name="ifm_p_ifm">woensdag 11 september 2024;</text:p>
      <text:p text:style-name="ifm_p_ifm">donderdag 12 september 2024;</text:p>
      <text:p text:style-name="ifm_p_ifm">vrijdag 13 september 2024;</text:p>
      <text:p text:style-name="ifm_p_ifm">zaterdag 14 september 2024;</text:p>
      <text:p text:style-name="ifm_p_ifm">zondag 15 september 2024;</text:p>
      <text:p text:style-name="ifm_p_ifm"><text:span text:style-name="ifm_span_font.bold_ifm">Week 39</text:span></text:p>
      <text:p text:style-name="ifm_p_ifm">maandag 16 september 2024;</text:p>
      <text:p text:style-name="ifm_p_ifm">dinsdag 17 september 2024;</text:p>
      <text:p text:style-name="ifm_p_ifm">woensdag 18 september 2024;</text:p>
      <text:p text:style-name="ifm_p_ifm">donderdag 19 september 2024.</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24-19028-001.png" xlink:show="embed" xlink:type="simple"/></draw:frame><draw:frame draw:name="Bron15" draw:style-name="frame.bron" text:anchor-type="as-char" svg:width="150mm" svg:y="0mm"><draw:text-box><text:p text:style-name="ifm_p_mt.2mm_ifm"><text:span text:style-name="ifm_span_font.bold_ifm">FIGUUR: TGB de Peel</text:span></text:p></draw:text-box></draw:frame></text:p>
      <text:h text:style-name="ifm_p_font.bold_mt.5.08mm_page.keep-with-next_ifm" text:outline-level="2">Artikel<text:s/>2<text:s/></text:h>
      <text:p text:style-name="ifm_p_mt.4.23mm_ifm">Voor het gebruik van het TGB De Peel gelden de volgende voorwaarden:</text:p>
      <text:p text:style-name="ifm_p_ifm">a.  de uitvoering van vluchten in het TGB De Peel is niet toegestaan, met uitzondering van gecoördineerde vluchten door luchtvaartuigen die vooraf toestemming hebben verkregen van MilATCC Schiphol of de plaatselijke luchtverkeersleiding van Volkel en door tussenkomst van MilATCC Schiphol of met de plaatselijke luchtverkeersleiding van Volkel gecoördineerde HEMS- en SAR-vluchten en vluchten van de Landelijke Eenheid, Dienst Infrastructuur, afdeling Luchtvaart;</text:p>
      <text:p text:style-name="ifm_p_ifm">b.  gedurende de uitvoering van de vluchten met het RPAS dient altijd contact mogelijk te zijn tussen de uitvoerende eenheid, MilATCC Schiphol en de plaatselijke luchtverkeersleiding van Volkel;</text:p>
      <text:p text:style-name="ifm_p_ifm">c.  de bestuurder van het RPAS coördineert de aanvang en beëindiging van de vluchten met MilATCC Schiphol en de plaatselijke luchtverkeersleiding van Volkel;</text:p>
      <text:p text:style-name="ifm_p_ifm">d.  het uitvoeren van de vluchten met het RPAS boven aaneengesloten bebouwing en mensenverzamelingen is niet toegestaan;</text:p>
      <text:p text:style-name="ifm_p_ifm">e.  tijdens de uitvoering van de vluchten met het RPAS worden de in het <text:span text:style-name="ifm_span_font.italic_ifm">“Operations Manual”</text:span>, het (beperkt) Militair Type Certificaat en de HDBV-14 opgenomen beperkingen in acht genomen;</text:p>
      <text:p text:style-name="ifm_p_ifm">f.  voor aanvang van de vluchten met het RPAS stelt de bestuurder van het RPAS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voor HDBV-14 toestellen bedraagt 500ft AMSL en voor gecertificeerde toestellen is deze 1.000 ft AMSL.</text:p>
      <text:h text:style-name="ifm_p_font.bold_mt.5.08mm_page.keep-with-next_ifm" text:outline-level="2">Artikel<text:s/>3<text:s/></text:h>
      <text:p text:style-name="ifm_p_mt.4.23mm_ifm">Deze beschikking treedt in werking met ingang van dinsdag 10 september 2024 en vervalt met ingang van vrijdag 20 september 2024.</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text:span> (RPAS). Een RPAS kan conform de Regeling vluchten militaire onbemande luchtvaartuigen worden gebruikt in militaire plaatselijke luchtverkeersleidingsgebieden, restricted areas en tijdelijke gebieden met beperkingen (TGB’s). In deze beschikking is op grond van artikel 9 van het Besluit luchtverkeer 2014 een TGB aangewezen.</text:p>
      <text:p text:style-name="ifm_p_mt.3.7mm_ifm">In week 37 en 38 van 2024 vindt de oefening <text:span text:style-name="ifm_span_font.italic_ifm">Technical Integration Exercise</text:span> (TIE)2024 plaats.</text:p>
      <text:p text:style-name="ifm_p_mt.3.7mm_ifm">TIE2024 is een NATO oefening georganiseerd samen met Defensie <text:span text:style-name="ifm_span_font.italic_ifm">Counter-Unmanned Aerial System</text:span> (C-UAS) Nucleus die plaats vindt op de Luitenant Generaal Bestkazerne op de Vredepeel. De oefening heeft tot doel het samen laten werken van verschillende C-UAS sensor en C2 componenten, training van operators en het verbeteren van <text:span text:style-name="ifm_span_font.italic_ifm">Unmanned Aerial System</text:span> (UAS) detectie en mitigatie. Om de systemen input te geven zullen er UAS actief zijn. Het TGB is nodig om met UAS binnen het onderstaande gebied ook buiten de openingstijden van vliegbasis Volkel <text:span text:style-name="ifm_span_font.italic_ifm">Beyond Visual Line Of Sight</text:span> (BVLOS) vliegoperaties te kunnen uitvoeren. De vluchten worden uitgevoerd door Defensie, het Koninklijk Nederlands Lucht- en Ruimtevaartcentrum (NLR) en door andere partijen onder leiding van het NLR.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MilATCC Schiphol of de plaatselijke luchtverkeersleiding van Volk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19028</text:span><text:tab/>14 jun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19028</text:span><text:tab/>14 jun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de Peel (RPAS-vluchten), Ministerie van Defensie</dc:title>
    <meta:user-defined meta:name="OVERHEIDop.configuratie">https://repository.officiele-overheidspublicaties.nl/MasterConfiguraties/MC-OEP-StcrtVergunningenAndereBesch-Web/1.21/xml/MC-OEP-StcrtVergunningenAndereBesch-Web.xml</meta:user-defined>
    <meta:user-defined meta:name="OVERHEIDop.steltVast"/>
    <meta:user-defined meta:name="OVERHEIDop.StcrtID/DC.identifier">stcrt-2024-19028</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9028</meta:user-defined>
    <meta:user-defined meta:name="DCTERMS.W3CDTF/OVERHEIDop.jaargang">2024</meta:user-defined>
    <meta:user-defined meta:name="OVERHEIDop.versieInformatie"/>
    <meta:user-defined meta:name="OVERHEID.Ministerie/DC.creator">Ministerie van Defensie</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de Peel (RPAS-vluchten), Ministerie van Defensie</meta:user-defined>
    <meta:user-defined meta:name="DCTERMS.W3CDTF/DCTERMS.available">2024-06-14</meta:user-defined>
  </office:meta>
</office:document-meta>
</file>