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54</text:p>
          </table:table-cell>
        </table:table-row>
        <table:table-row table:style-name="staatscourant.koprow1">
          <table:covered-table-cell/>
          <table:covered-table-cell/>
          <table:table-cell office:value-type="string" table:style-name="staatscourant.publicatiedatumcel">
            <text:p>26 januari</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Convenant inzake Productiemiddelen</text:h>
      <text:p text:style-name="ifm_p_mt.7.4mm_ifm">Partijen:</text:p>
      <text:p text:style-name="ifm_p_mt.3.7mm_ifm">1. De Staatssecretaris van Infrastructuur en Waterstaat, drs. V.L.W.A.
Heijnen, handelend als bestuursorgaan, als vertegenwoordiger van de Staat der
Nederlanden en als Concessieverlener, hierna te noemen ‘de Staatssecretaris’;
en</text:p>
      <text:p text:style-name="ifm_p_mt.3.7mm_ifm">2. NV Nederlandse Spoorwegen, gevestigd te Utrecht, te dezen rechtsgeldig
vertegenwoordigd door drs. W. Koolmees, president-directeur, tevens handelend
namens en ten behoeve van haar (klein)dochtermaatschappijen die
gebruik maken van of rechthebbende zijn op Productiemiddelen, hierna
gezamenlijk met haar (klein)dochtervennootschappen te noemen: ‘NS’.</text:p>
      <text:p text:style-name="ifm_p_mt.3.7mm_ifm">Hierna ook gezamenlijk aan te duiden als ‘Partijen’.</text:p>
      <text:p text:style-name="ifm_p_mt.3.7mm_ifm">Gelet op artikel 43c van de Wet
personenvervoer 2000 en artikel 72 van de Concessie voor het Hoofdrailnet
2025–2033;</text:p>
      <text:p text:style-name="ifm_p_mt.3.7mm_ifm"><text:span text:style-name="ifm_span_font.bold_ifm">Overwegingen</text:span></text:p>
      <text:p text:style-name="ifm_p_ifm">a)   De Concessieverlener heeft bij besluit aan NS Reizigers B.V. de Concessie
voor het HRN 2025–2033 verleend.</text:p>
      <text:p text:style-name="ifm_p_ifm">b)   Bij het opstellen van het Convenant is het uitgangspunt van Partijen
geweest om de afspraken die golden onder de concessie voor het hoofdrailnet
2015-2025, zoveel mogelijk voort te zetten. Daarnaast zijn die afspraken
samengevoegd in één Convenant. Partijen hebben, daar waar relevant, die
afspraken verhelderd. Daarnaast breiden Partijen die afspraken uit met een
procesafspraak over Open Toegang. De reden daarvoor is dat, gelet op de
onzekerheden ten aanzien van ontwikkelingen en impact van de mogelijkheid van
een ordeningsbesluit van de Staatssecretaris, Partijen geen definitieve
afspraken kunnen maken over zekerstelling en het anderszins ondersteunen op het
moment van de vaststelling van dit Convenant, behoudens de uitgangspunten zoals
opgenomen in het Convenant.</text:p>
      <text:p text:style-name="ifm_p_ifm">c)   De Concessie bepaalt in artikel 72, tweede lid, dat artikel 43a van de Wet
niet van toepassing is op de overdracht van de rechten en plichten ten aanzien
van de Productiemiddelen. Partijen maken in plaats van het bepaalde in artikel
43a van de Wet met het Convenant (proces)afspraken over de wijze waarop met de
Productiemiddelen wordt omgegaan bij (i) de volledige of gedeeltelijke overgang
van de Concessie naar de Opvolgende Vervoerder of beëindiging van de Concessie,
(ii) Decentralisatie, (iii) Open Toegang en (iv) gevallen waarbij de rechten
van NS op grond van de Concessie door handelen van de Staatssecretaris
anderszins worden beperkt. In andere woorden hoe wordt omgegaan met de
Productiemiddelen bij aanpassing van de reikwijdte van de Concessie na het
moment van verlening van de Concessie. De (proces)afspraken kunnen verschillen
voor de onderscheiden gevallen.</text:p>
      <text:p text:style-name="ifm_p_ifm">d)   Partijen erkennen dat als gevolg van door de Staatssecretaris te nemen
ordeningsbesluiten er risico's voor NS kunnen ontstaan. De risico's zien
bijvoorbeeld op de financierbaarheid en de restwaarde. Of die risico’s zich
zullen manifesteren is bij het afsluiten van dit Convenant lastig in te
schatten omdat dit afhangt van het ordeningsbesluit van de Staatssecretaris,
het moment daarvan en de mate waarin NS zelf die risico’s kan mitigeren.</text:p>
      <text:p text:style-name="ifm_p_ifm">e)   Met de definitiebeschrijving van de Productiemiddelen is beoogd om alle
situaties met betrekking tot gebruik en gebruiksrechten die NS heeft of kan
hebben te omvatten, waaronder, maar niet beperkt tot, onbezwaard of bezwaard
eigendom, financial lease, operational lease, sublease, of een combinatie
daarvan. Bijvoorbeeld Vrije Productiemiddelen kunnen overgedragen of verhuurd
worden. Bij Bezwaarde Productiemiddelen kan bijvoorbeeld een overdracht van het
contract plaatsvinden of een onderhuur worden overeengekomen. NS bepaalt, na
overleg met de Staatssecretaris, welke variant voor welke situatie het beste
toepasbaar is.</text:p>
      <text:p text:style-name="ifm_p_ifm">f)   Het Convenant is een convenant als bedoeld in de Vaststellingsregeling
Aanwijzingen voor convenanten 2003.</text:p>
      <text:h text:style-name="ifm_p_font.bold_mt.5.08mm_page.keep-with-next_ifm" text:outline-level="2">Artikel<text:s/>1.<text:s/>Definities</text:h>
      <text:p text:style-name="ifm_p_mt.4.23mm_ifm">De met hoofdletter geschreven begrippen hebben dezelfde betekenis als de
begrippen in de Concessie, voor zover daar in het Convenant niet van is
afgeweken, en in aanvulling op de begrippen in de Concessie wordt onder de met
een hoofdletter geschreven begrippen het volgende verstaan:</text:p>
      <text:p text:style-name="ifm_p_ifm">a.  <text:span text:style-name="ifm_span_font.italic_ifm">Bezwaarde Productiemiddelen:</text:span> zaken waarvan NS het recht van eigendom heeft bezwaard met een beperkt
recht ten behoeve van een ander dan NS, die NS gebruikt of voornemens is te
gebruiken ter uitvoering van de Concessie;</text:p>
      <text:p text:style-name="ifm_p_ifm">b.  <text:span text:style-name="ifm_span_font.italic_ifm">Concessie:</text:span> de concessie voor het Hoofdrailnet 2025–2033;</text:p>
      <text:p text:style-name="ifm_p_ifm">c.  <text:span text:style-name="ifm_span_font.italic_ifm">Convenant:</text:span> dit convenant;</text:p>
      <text:p text:style-name="ifm_p_ifm">d.  <text:span text:style-name="ifm_span_font.italic_ifm">Decentralisatie:</text:span> de aanwijzing van een vervoersdienst uit de Concessie waarvoor een
Decentrale Overheid bevoegd is tot het verlenen, wijzigen of intrekken van
concessies voor regionaal openbaar vervoer per trein, bij algemene maatregel
van bestuur dan wel bij besluit zoals bedoeld in artikel 20, vierde lid, van de
Wet;</text:p>
      <text:p text:style-name="ifm_p_ifm">e.  <text:span text:style-name="ifm_span_font.italic_ifm">Eigen Productiemiddelen:</text:span> de Bezwaarde Productiemiddelen en de Vrije Productiemiddelen;</text:p>
      <text:p text:style-name="ifm_p_ifm">f.  <text:span text:style-name="ifm_span_font.italic_ifm">HRN25:</text:span> de reikwijdte van de Concessie met inbegrip van delen daarvan die als
gevolg van een besluit van de Staatssecretaris niet langer deel uitmaken van de
reikwijdte van de Concessie;</text:p>
      <text:p text:style-name="ifm_p_ifm">g.  <text:span text:style-name="ifm_span_font.italic_ifm">NS:</text:span> Nederlandse Spoorwegen en ieder van haar (klein)dochtervennootschappen die
gebruik maken of rechthebbende zijn van Productiemiddelen;</text:p>
      <text:p text:style-name="ifm_p_ifm">h.  <text:span text:style-name="ifm_span_font.italic_ifm">Open Toegang:</text:span> het verkrijgen van een recht op toegang door spoorwegondernemingen als
bedoeld in artikel 10, tweede lid, van Richtlijn 2012/34/EU van het Europees
parlement en de Raad van 21 november 2012 tot instelling van één Europese
spoorwegruimte (PbEU 2012, L 343/32) tot het HRN25;</text:p>
      <text:p text:style-name="ifm_p_ifm">i.  <text:span text:style-name="ifm_span_font.italic_ifm">Opvolgende Vervoerder:</text:span> een spoorwegonderneming, niet zijnde NS, aan wie na (gedeeltelijke)
beëindiging van de Concessie een concessie verleend wordt om openbaar vervoer
per trein te verrichten op het HRN25;</text:p>
      <text:p text:style-name="ifm_p_ifm">j.  <text:span text:style-name="ifm_span_font.italic_ifm">Overige Productiemiddelen: </text:span> alle zaken waarop een gebruiksrecht ten behoeve van NS berust, maar waarvan
NS niet het recht van eigendom heeft, die NS gebruikt of voornemens is te
gebruiken ter uitvoering van de Concessie;</text:p>
      <text:p text:style-name="ifm_p_ifm">k.  <text:span text:style-name="ifm_span_font.italic_ifm">Productiemiddelen:</text:span> Eigen Productiemiddelen en Overige Productiemiddelen, waaronder ook
begrepen wordt:</text:p>
      <text:p text:style-name="ifm_p_ifm">(i)  productiemiddelen die ook gebruikt worden buiten Nederland en die voor de
toepassing van het Convenant geacht worden ter uitvoering van de Concessie
gebruikt te worden (waaronder in ieder geval wordt begrepen het
ICNG-B-materieel); en</text:p>
      <text:p text:style-name="ifm_p_ifm">(ii)  productiemiddelen die reeds besteld zijn in overeenstemming met het
bepaalde in artikel 47 van de Concessie maar nog niet geleverd zijn;</text:p>
      <text:p text:style-name="ifm_p_ifm">l.  <text:span text:style-name="ifm_span_font.italic_ifm">Rollend Materieel:</text:span> Productiemiddelen waarmee NS openbaar vervoer per trein verricht ter
uitvoering van de Concessie;</text:p>
      <text:p text:style-name="ifm_p_ifm">m.  <text:span text:style-name="ifm_span_font.italic_ifm">Vrije Productiemiddelen: </text:span> alle zaken die in eigendom zijn van NS en waarvan NS het eigendomsrecht
niet heeft bezwaard met een beperkt recht (‘onbezwaard’), die NS gebruikt of
voornemens is te gebruiken ter uitvoering van de Concessie.</text:p>
      <text:h text:style-name="ifm_p_font.bold_mt.5.08mm_page.keep-with-next_ifm" text:outline-level="2">Artikel<text:s/>2.<text:s/>Doel en reikwijdte van het Convenant</text:h>
      <text:p text:style-name="ifm_p_mt.4.23mm_ifm">1.  Met het Convenant zijn de afspraken, bedoeld in artikel 72, eerste lid, van
de Concessie, vastgelegd. Deze (proces)afspraken, die betrekking hebben op de
Productiemiddelen, gaan over (i) de volledige of gedeeltelijke overgang van de
Concessie naar de Opvolgende Vervoerder of beëindiging van de Concessie, (ii)
Decentralisatie, (iii) Open Toegang en (iv) overige gevallen waarbij de rechten
van NS op grond van de Concessie door handelen van de Staatssecretaris
anderszins worden beperkt.</text:p>
      <text:p text:style-name="ifm_p_mt.3.7mm_ifm">2.  Het doel van dit Convenant is om (proces)afspraken vast te leggen over: (i)
het inzetbaar blijven van de Productiemiddelen voor het verrichten van openbaar
vervoer per trein op het HRN25 in de gevallen, en (ii) dat de Staatssecretaris
NS in die gevallen volledig compenseert voor financiële verliezen en hiervoor
zekerheid stelt. Het doel van Convenant is ook om NS te verplichten om het
verlies aan inzetbaarheid van Productiemiddelen te beperken door het nemen van
maatregelen om te voorkomen dat de Productiemiddelen op enig moment niet
overgaan naar een Opvolgende Vervoerder en/of niet kunnen worden ingezet voor
het spoorvervoer op het HRN25. Het doel van het Convenant is tevens te
waarborgen dat NS wordt gecompenseerd voor het verlies en/of verminderde
inzetbaarheid van Productiemiddelen.</text:p>
      <text:p text:style-name="ifm_p_mt.3.7mm_ifm">3.  NS bepaalt, na overleg met de Staatssecretaris, of (i) de Productiemiddelen
zullen worden overgedragen als bedoeld in artikel 6, (ii) of het gebruiksrecht
op de Productiemiddelen zal worden overgedragen als bedoeld in artikel 7, of
(iii) een gebruiksrecht zal worden verleend als bedoeld in artikel 8 of 9, of
(iv) de Productiemiddelen door NS redelijkerwijs gebruikt en geëxploiteerd
zullen kunnen blijven worden. Dit artikellid is van overeenkomstige toepassing
op Productiemiddelen die wel besteld, maar nog niet geleverd zijn.</text:p>
      <text:h text:style-name="ifm_p_font.bold_mt.5.08mm_page.keep-with-next_ifm" text:outline-level="2">Artikel<text:s/>3.<text:s/>Procesafspraak Decentralisaties</text:h>
      <text:p text:style-name="ifm_p_mt.4.23mm_ifm">1.  De Staatssecretaris zendt voor een Decentralisatie een voornemen tot
Decentralisatie aan NS.</text:p>
      <text:p text:style-name="ifm_p_mt.3.7mm_ifm">2.  Na ontvangst van dit voornemen door NS vindt, voordat besloten wordt over
het voornemen als bedoeld in het eerste lid, overleg plaats tussen het
Ministerie van Financiën, de Concessieverlener en NS overeenkomstig het
bepaalde in paragraaf 4.3 van de Nota deelnemingenbeleid rijksoverheid 2013. In
dit overleg:</text:p>
      <text:p text:style-name="ifm_p_ifm">a.  maakt de Concessieverlener, met input en medewerking van NS en het
Ministerie van Financiën, inzichtelijk wat de financiële gevolgen zijn van het
voornemen tot Decentralisatie voor Partijen;</text:p>
      <text:p text:style-name="ifm_p_ifm">b.  worden ten behoeve van een transparante en integrale afweging door de
Staatssecretaris, de consequenties in beeld gebracht voor de continuïteit van
inzet van de Productiemiddelen, het voorkomen van kapitaalvernietiging, het
behoud van de kredietwaardigheid en de financierbaarheid van NS en de overige
betrokken publieke en financiële belangen van NS en van de
Staatssecretaris;</text:p>
      <text:p text:style-name="ifm_p_ifm">c.  bespreekt de Concessieverlener in hoeverre op eventueel andere wijze aan de
belangen als bedoeld in onderdeel a en b tegemoet kan worden gekomen.</text:p>
      <text:p text:style-name="ifm_p_mt.3.7mm_ifm">3.  Om de input en medewerking, bedoeld in het tweede lid, onderdeel a, te
verlenen, maakt NS in ieder geval inzichtelijk welke Productiemiddelen aan het
te decentraliseren deel van het HRN25 zijn toe te rekenen en beschrijft zij op
welke wijze die Productiemiddelen met inachtneming van het bepaalde in dit
Convenant ter beschikking kunnen worden gesteld aan een Opvolgende
Vervoerder.</text:p>
      <text:p text:style-name="ifm_p_mt.3.7mm_ifm">4.  Partijen zullen zich inspannen om in dit overleg op basis van de in het
vorige lid genoemde aspecten tot een voor de Staatssecretaris en NS zo positief
mogelijke financiële uitkomst te komen met inachtneming van het bepaalde in het
Convenant.</text:p>
      <text:h text:style-name="ifm_p_font.bold_mt.5.08mm_page.keep-with-next_ifm" text:outline-level="2">Artikel<text:s/>4.<text:s/>Verplichting van de Staatssecretaris bij opvolging van de
Concessie</text:h>
      <text:p text:style-name="ifm_p_mt.4.23mm_ifm">1.  De Staatssecretaris zal de Opvolgende Vervoerder verplichten:</text:p>
      <text:p text:style-name="ifm_p_ifm">a.  gebruik te maken van de Productiemiddelen voor de uitvoering van de
opvolgende concessie met inachtneming van het bepaalde in de artikelen 6 tot en
met 9 van het Convenant, en/of</text:p>
      <text:p text:style-name="ifm_p_ifm">b.  een overeenkomst met NS aan te gaan over de wijze waarop de Opvolgende
Vervoerder de Productiemiddelen gebruikt met inachtneming van het bepaalde in
de artikelen 6 tot en met 9 van het Convenant.</text:p>
      <text:p text:style-name="ifm_p_mt.3.7mm_ifm">2.  Het eerste lid geldt uitsluitend voor die Productiemiddelen die voldoen aan
de ter zake geldende wet- en regelgeving en waarbij NS invulling heeft gegeven
aan haar (des)investeringsbeslissingen, mede gelet op de uitvoering van de
Concessie.</text:p>
      <text:p text:style-name="ifm_p_mt.3.7mm_ifm">3.  De Staatssecretaris compenseert NS volledig voor financiële verliezen en
stelt daarvoor zekerheid indien de Opvolgende Vervoerder (i) niet bereid is om
de Productiemiddelen geheel of gedeeltelijk over te nemen en/of hiervoor een
overeenkomst te sluiten zoals bedoeld in het eerste lid, onderdeel b, dan wel,
(ii) de overeenkomst met NS niet of niet volledig nakomt.</text:p>
      <text:p text:style-name="ifm_p_mt.3.7mm_ifm">4.  De Staatssecretaris zal de verplichtingen bedoeld in de artikelen 7 tot en
met 10 ook opleggen aan iedere Opvolgende Vervoerder (i) in geval van Eigen
Productiemiddelen voor ten minste de periode die resteert tot het moment waarop
de boekwaarde van de desbetreffende Eigen Productiemiddelen nul is geworden en
(ii) in geval van Overige Productiemiddelen voor een duur die ten minste gelijk
is aan de duur dat NS een gebruiksrecht heeft ten aanzien van deze Overige
Productiemiddelen.</text:p>
      <text:h text:style-name="ifm_p_font.bold_mt.5.08mm_page.keep-with-next_ifm" text:outline-level="2">Artikel<text:s/>5.<text:s/>Informatieverplichtingen van NS</text:h>
      <text:p text:style-name="ifm_p_mt.4.23mm_ifm">1.  NS is verplicht om ten aanzien van het Rollend Materieel dat onderdeel
vormt van de Productiemiddelen een databestand bij te houden. Hieromtrent geldt
dat:</text:p>
      <text:p text:style-name="ifm_p_ifm">a.  het databestand alle informatie omtrent het Rollend Materieel bevat die
noodzakelijk is om uitvoering te kunnen geven aan het Convenant, één en ander
zoals opgenomen in de bijlage;</text:p>
      <text:p text:style-name="ifm_p_ifm">b.  NS het databestand voortdurend actualiseert, zodanig dat het overeenstemt
met de feitelijke werkelijkheid van de bedrijfsvoering op het HRN25;</text:p>
      <text:p text:style-name="ifm_p_ifm">c.  NS gehouden is medewerking te verlenen aan het ter beschikking stellen van
het databestand ten behoeve van de aanbesteding van de opvolgende
concessie;</text:p>
      <text:p text:style-name="ifm_p_ifm">d.  NS gehouden is medewerking te verlenen aan het uitvoeren van een controle
door of namens de Staatssecretaris, dan wel een door Partijen ingeschakelde
onafhankelijke derde, op de juistheid en de volledigheid van het
databestand.</text:p>
      <text:p text:style-name="ifm_p_mt.3.7mm_ifm">2.  Voor de Productiemiddelen die geen Rollend Materieel zijn, geldt dat NS
gehouden is op eerste verzoek van de Staatssecretaris medewerking te verlenen
aan het uitvoeren van een controle van de administratie door of namens de
Staatssecretaris, dan wel door een onafhankelijke derde.</text:p>
      <text:h text:style-name="ifm_p_font.bold_mt.5.08mm_page.keep-with-next_ifm" text:outline-level="2">Artikel<text:s/>6.<text:s/>Overdracht van eigendom van Eigen Productiemiddelen</text:h>
      <text:p text:style-name="ifm_p_mt.4.23mm_ifm">1.  In het geval van eigendomsoverdracht van de Eigen Productiemiddelen, zal de
Staatssecretaris de Opvolgende Vervoerder verplichten om de Eigen
Productiemiddelen te kopen tegen de ten tijde van de overdracht geldende
boekwaarde per Eigen Productiemiddel.</text:p>
      <text:p text:style-name="ifm_p_mt.3.7mm_ifm">2.  De boekwaarde is de waarde die NS op consistente wijze bepaalt conform de
door NS gehanteerde accounting principes, met in achtneming van daartoe
strekkende wet- en regelgeving en gecontroleerd door haar accountant.</text:p>
      <text:p text:style-name="ifm_p_mt.3.7mm_ifm">3.  De afschrijvingen die NS ten laste van de winst en verliesrekening brengt
worden bepaald volgens de lineaire methode op basis van de geschatte
gebruiksduur van iedere component van een (im)materieel vast actief.
Uitgangspunt voor de bepaling van de afschrijvingen per jaar is de kostprijs
van een (im)materieel vast actief rekening houdend met een eventuele
restwaarde. De kostprijs bestaat uit de verkrijgings- of vervaardigingsprijs en
overige kosten om het actief op zijn plaats en in de staat te krijgen
noodzakelijk voor het beoogde gebruik. Indien de geschatte gebruiksduur
tussentijds wordt aangepast leidt dit prospectief tot een aanpassing van de
afschrijving rekening houdend met de aangepaste gebruiksduur. Effecten van
bijzondere waardeverminderingen (impairments) op de waarde van de activa worden
genegeerd voor deze waardebepaling.</text:p>
      <text:p text:style-name="ifm_p_mt.3.7mm_ifm">4.  De geschatte gebruiksduur is de gemiddelde gebruiksduur van de
desbetreffende Productiemiddelen zoals opgenomen in het jaarverslag 2022 van
NS. Indien hierin wijzigingen optreden, danwel er sprake is van algehele
stelselwijzigingen, zal NS de Staatssecretaris hierover terstond informeren
door het verstrekken van haar jaarverslag aan de Staatssecretaris.</text:p>
      <text:h text:style-name="ifm_p_font.bold_mt.5.08mm_page.keep-with-next_ifm" text:outline-level="2">Artikel<text:s/>7.<text:s/>Overdracht van gebruiksrecht van Overige Productiemiddelen</text:h>
      <text:p text:style-name="ifm_p_mt.4.23mm_ifm">1.  In het geval van overdracht van het gebruiksrecht van de Overige
Productiemiddelen van NS aan de Opvolgende Vervoerder, zal de Staatssecretaris
de Opvolgende Vervoerder verplichten het gebruiksrecht onder dezelfde
voorwaarden over te nemen.</text:p>
      <text:p text:style-name="ifm_p_mt.3.7mm_ifm">2.  NS bevestigt bij toepassing van het eerste lid dat contractuele bepalingen
waaronder NS het gebruiksrecht heeft verkregen gebruikelijk zijn tussen normaal
handelende goed geïnformeerde contractspartijen in het economische
verkeer.</text:p>
      <text:h text:style-name="ifm_p_font.bold_mt.5.08mm_page.keep-with-next_ifm" text:outline-level="2">Artikel<text:s/>8.<text:s/>Het verlenen van een gebruiksrecht met betrekking tot de Eigen
Productiemiddelen</text:h>
      <text:p text:style-name="ifm_p_mt.4.23mm_ifm">1.  In het geval dat NS voor de Eigen Productiemiddelen een gebruiksrecht
verleent aan de Opvolgende Vervoerder, zal de Staatssecretaris de Opvolgende
Vervoerder verplichten het gebruiksrecht met NS overeen te komen onder de
volgende voorwaarden, naast de contractuele bepalingen die gebruikelijk zijn
tussen normaal handelende goed geïnformeerde contractspartijen in het
economische verkeer:</text:p>
      <text:p text:style-name="ifm_p_ifm">a.  de boekwaarde conform artikel 6, tweede tot en met vierde lid, zal als
grondslag dienen voor de berekening van de aan de NS te betalen
gebruiksvergoeding, welke de som is van:</text:p>
      <text:p text:style-name="ifm_p_ifm">i.  de vermogenskosten, waarvoor een vermogenskostenvoet van 5,8% na
belastingen over de betreffende boekwaarde wordt gehanteerd, tenzij Partijen
met inachtneming van artikel 15 een hoger percentage overeenkomen. Als de
vermogenskostenvoet substantieel lager is dan de gehanteerde 5,8%, treden
Partijen op grond van artikel 16, tweede lid, met elkaar in overleg;</text:p>
      <text:p text:style-name="ifm_p_ifm">ii.  de afschrijvingskosten welke zijn gebaseerd op het bij artikel 6, derde
lid, bedoelde afschrijvingsschema;</text:p>
      <text:p text:style-name="ifm_p_ifm">iii.  additioneel, en tegen een vast bedrag per betalingstermijn, te verhogen met
aantoonbare kosten die NS maakt of zal moeten maken om deze transacties op een
duurzame wijze in stand te houden;</text:p>
      <text:p text:style-name="ifm_p_ifm">b.  indien op het moment van verlening van het gebruiksrecht of tijdens de duur
van de gebruiksperiode de boekwaarde van het desbetreffende Eigen
Productiemiddel nul is of zal zijn, dan zullen de vergoedingen voor het
vestigen van het gebruiksrecht voor de periode die resteert na het moment
waarop de boekwaarde nul is geworden, uitsluitend worden bepaald op basis van
hiervoor onder a, onder iii, genoemde aantoonbare kosten die NS maakt of zal
moeten maken;</text:p>
      <text:p text:style-name="ifm_p_ifm">c.  de Opvolgende Vervoerder is verplicht tot het voor diens rekening adequaat
(laten) onderhouden, het opbouwen van een onderhoudsreserve (voor zover van
toepassing) en verzekeren van de Vrije Productiemiddelen en/of Bezwaarde
Productiemiddelen; en</text:p>
      <text:p text:style-name="ifm_p_ifm">d.  NS neemt geen enkele verplichting op zich anders dan de verlening van het
in het eerste lid genoemde gebruiksrecht.</text:p>
      <text:h text:style-name="ifm_p_font.bold_mt.5.08mm_page.keep-with-next_ifm" text:outline-level="2">Artikel<text:s/>9.<text:s/>Het verlenen van een gebruiksrecht met betrekking tot Overige
Productiemiddelen</text:h>
      <text:p text:style-name="ifm_p_mt.4.23mm_ifm">1.  In het geval dat NS een gebruiksrecht verleent aan de Opvolgende Vervoerder
voor de Overige Productiemiddelen, zal de Staatssecretaris de Opvolgende
Vervoerder verplichten een gebruiksrecht (waaronder begrepen een sublease) met
NS overeen te komen onder de volgende voorwaarden, naast de contractuele
bepalingen die gebruikelijk zijn tussen normaal handelende goed geïnformeerde
contractspartijen in het economische verkeer:</text:p>
      <text:p text:style-name="ifm_p_ifm">a.  de hoogte van de door NS aan de eigenaar of verhuurder van de Overige
Productiemiddelen te betalen vergoedingen, inclusief verhogingen en indexaties,
voor het gebruiksrecht zullen één op één worden doorbelast aan de Opvolgende
Vervoerder, additioneel, en tegen een vast bedrag per betalingstermijn, te
verhogen met aantoonbare kosten die NS maakt of zal moeten maken om het
gebruiksrecht over te dragen;</text:p>
      <text:p text:style-name="ifm_p_ifm">b.  dit gebruiksrecht zal een duur hebben die niet langer is dan de duur van
het onderliggende gebruiksrecht dat NS zelf heeft;</text:p>
      <text:p text:style-name="ifm_p_ifm">c.  de (operationele) voorwaarden van dit gebruiksrecht zullen zodanig zijn dat
deze voldoen aan de overeenkomst die NS heeft met de eigenaar van Overige
Productiemiddelen, aldus dat de Opvolgende Vervoerder zich moet conformeren aan
de verplichtingen van NS voortvloeiend uit de overeenkomst tussen de eigenaar
van de Overige Productiemiddelen en NS; en</text:p>
      <text:p text:style-name="ifm_p_ifm">d.  de opbouw van onderhoudsreserves c.q. de afrekening daarvan bij beëindiging
van het gebruiksrecht door NS en de verplichtingen van de Opvolgende Vervoerder
bij het einde van dit gebruiksrecht, waarbij de Opvolgende Vervoerder op
gelijke wijze als NS gerechtigd is tot de door NS opgebouwde
onderhoudsreserves, zonder evenwel gehouden te zijn nog niet voldane
verplichtingen van de NS te voldoen.</text:p>
      <text:p text:style-name="ifm_p_mt.3.7mm_ifm">2.  In geval van het eindigen van een gebruiksrecht van Overige
Productiemiddelen voordat de Concessie van de Opvolgende Vervoerder is
geëindigd, zullen de Staatssecretaris en NS voldoende tijd voorafgaand aan het
eindigen van het gebruiksrecht nadere afspraken maken, met inachtneming van het
bepaalde in het Convenant.</text:p>
      <text:h text:style-name="ifm_p_font.bold_mt.5.08mm_page.keep-with-next_ifm" text:outline-level="2">Artikel<text:s/>10.<text:s/>Medewerking en/of toestemming van derden</text:h>
      <text:p text:style-name="ifm_p_mt.4.23mm_ifm">1.  NS is verplicht de noodzakelijke en aan haar toekomende
vennootschapsrechtelijke bevoegdheden, contractuele afspraken en feitelijke
macht te gebruiken jegens de vennootschappen behorend tot haar concern die
betrokken zijn of worden bij de uitvoering van de Concessie teneinde de
deugdelijke uitvoering van het Convenant te doen bewerkstelligen.</text:p>
      <text:p text:style-name="ifm_p_mt.3.7mm_ifm">2.  Voor zover voor de toepassing van de artikelen 6 tot en met 9, de
voorafgaande medewerking en/of toestemming van een derde vereist is, zal
NS:</text:p>
      <text:p text:style-name="ifm_p_ifm">a.  ter zake van Productiemiddelen binnen één jaar ná een schriftelijk verzoek
van de Staatssecretaris daartoe zich inspannen afdoende afspraken met deze
derden te maken teneinde hun benodigde medewerking en/of toestemming te
verkrijgen en te houden. Eén jaar na een dergelijk verzoek verstrekt de NS aan
de Staatssecretaris de informatie over de wijze waarop uitvoering is gegeven
aan deze verplichting; en</text:p>
      <text:p text:style-name="ifm_p_ifm">b.  ter zake van Productiemiddelen die zij ná inwerkingtreding van het
Convenant bestelt, afdoende afspraken met derden maken teneinde hun benodigde
medewerking en/of toestemming te verkrijgen en te houden, voor zover dit
redelijkerwijs mogelijk en financieel verantwoord is.</text:p>
      <text:p text:style-name="ifm_p_mt.3.7mm_ifm">3.  Voor zover de toepassing van de artikelen 6 tot en met 9, afhankelijk is
van de voorafgaande medewerking en/of toestemming van een derde, zal NS niet
verplicht zijn tot terbeschikkingstelling van de Productiemiddelen zolang de
desbetreffende derde deze medewerking en/of toestemming niet schriftelijk heeft
gegeven. Indien deze derde hieraan voorwaarden verbindt, en deze voorwaarden
niet onredelijk zijn en ook anderszins in het economische verkeer tussen
normaal handelende goed geïnformeerde contractspartijen gebruikelijk zijn, zal
de Staatssecretaris de Opvolgende Vervoerder verplichten deze voorwaarden te
accepteren dan wel NS te compenseren voor eventuele kosten of vergoedingen die
betaalbaar zijn aan deze derde. Voor zover deze voorwaarden onredelijk zijn en
deze ook anderszins ongebruikelijk zijn tussen normaal handelende goed
geïnformeerde contractspartijen in het economische verkeer, zullen Partijen en
de Opvolgende Vervoerder hierover in overleg treden. Hierbij geldt als
uitgangspunt dat dit overleg ertoe dient om voor alle betrokken partijen een
redelijke oplossing te vinden om de desbetreffende Productiemiddelen alsnog aan
de Opvolgende Vervoerder ter beschikking te doen stellen. NS zal op verzoek van
de Staatssecretaris inzicht geven in de oplossingen die zij heeft overwogen om
te komen tot een redelijke oplossing en treedt hierover in overleg met de
Staatssecretaris. Indien er volgens Partijen geen redelijke oplossing kan
worden gevonden, zal de Staatssecretaris NS volledig compenseren voor
financiële verliezen ten gevolge van het niet ter beschikking van de
desbetreffende Productiemiddelen aan de Opvolgende vervoerder en stelt daarvoor
zekerheid.</text:p>
      <text:h text:style-name="ifm_p_font.bold_mt.5.08mm_page.keep-with-next_ifm" text:outline-level="2">Artikel<text:s/>11.<text:s/>Wijze van uitvoeren van verplichtingen NS</text:h>
      <text:p text:style-name="ifm_p_mt.4.23mm_ifm">1.  NS zal de Productiemiddelen met inachtneming van de in het Convenant
genoemde voorwaarden en met inachtneming van de continuïteit van het vervoer
bij overgang van de Concessie ter beschikking stellen voor gebruik aan de
Opvolgende Vervoerder.</text:p>
      <text:p text:style-name="ifm_p_mt.3.7mm_ifm">2.  NS verplicht zich jegens de Staatssecretaris ter waarborg van het
ongestoord voortzetten van het gebruik en het beheer van de Productiemiddelen
die met inachtneming van het Convenant overgaan op de Opvolgende Vervoerder,
onder de voorwaarde dat de Staatssecretaris en de Opvolgende Vervoerder al hun
verplichtingen jegens NS nakomen, ertoe dat:</text:p>
      <text:p text:style-name="ifm_p_ifm">a.  jegens leveranciers van de Productiemiddelen – alsdan nog resterende –
garantieverplichtingen en andere aanspraken kunnen worden uitgeoefend, zonder
dat NS daarbij overigens instaat voor de gegoedheid van de leveranciers;</text:p>
      <text:p text:style-name="ifm_p_ifm">b.  de gebruikersdocumentatie ter zake van de Productiemiddelen beschikbaar is,
waaronder programma van onderhoud, bedieningshandboeken en andere praktische
informatie over het gebruik en het beheer van de Productiemiddelen;</text:p>
      <text:p text:style-name="ifm_p_ifm">c.  de lasten en kosten die zijn verbonden aan het niet deugdelijk uitvoeren
van de op NS rustende eigen verplichtingen jegens derden, die zijn ontstaan tot
het moment waarop de afzonderlijke Productiemiddelen ter beschikking zijn
gesteld aan de Opvolgende Vervoerder, niet op de Staatssecretaris of op de
Opvolgende Vervoerder rusten;</text:p>
      <text:p text:style-name="ifm_p_ifm">d.  indien sprake is van het verlenen van een gebruiksrecht aan de Opvolgende
Vervoerder zoals beschreven in artikel 8, derde en vierde lid, NS – in
voorkomende gevallen – haar verplichtingen jegens derden tijdig en op juiste
wijze nakomt, mits de Opvolgende Vervoerder haar verplichtingen jegens NS
tijdig en op juiste wijze nakomt.</text:p>
      <text:h text:style-name="ifm_p_font.bold_mt.5.08mm_page.keep-with-next_ifm" text:outline-level="2">Artikel<text:s/>12.<text:s/>Zekerheidstelling betaling door Staatssecretaris</text:h>
      <text:p text:style-name="ifm_p_mt.4.23mm_ifm">1.  De Staatssecretaris stelt ten behoeve van NS de betaling van de waarde van
de (rechten en verplichtingen met betrekking tot de) Productiemiddelen, bedoeld
in de artikelen 6 tot en met 11, zeker.</text:p>
      <text:p text:style-name="ifm_p_mt.3.7mm_ifm">2.  Artikel 43a, vijfde lid, van de Wet is van overeenkomstige toepassing en
voor zover daarin niet wordt voorzien zijn alle aantoonbare kosten ten aanzien
van:</text:p>
      <text:p text:style-name="ifm_p_ifm">a.  eigendomsoverdracht van Productiemiddelen,</text:p>
      <text:p text:style-name="ifm_p_ifm">b.  overdracht van rechten en verplichtingen, en/of</text:p>
      <text:p text:style-name="ifm_p_ifm">c.  verlening van een gebruiksrecht ten aanzien van de Productiemiddelen, die
de Opvolgende Vervoerder conform het bepaalde in artikel 4 verplicht zal zijn
te gebruiken en die NS conform het bepaalde artikel 11 ter beschikking dient te
stellen aan de Opvolgende Vervoerder,</text:p>
      <text:p text:style-name="ifm_p_ifm">voor rekening van deze Opvolgende Vervoerder. De Staatssecretaris verplicht
de Opvolgende Vervoerder tot betaling van die kosten en stelt ten behoeve van
NS de betaling daarvan door de Opvolgende Vervoerder zeker.</text:p>
      <text:h text:style-name="ifm_p_font.bold_mt.5.08mm_page.keep-with-next_ifm" text:outline-level="2">Artikel<text:s/>13.<text:s/>Toepasselijkheid Convenant bij gedeeltelijke aanbesteding en
Decentralisatie</text:h>
      <text:p text:style-name="ifm_p_mt.4.23mm_ifm">1.  Dit Convenant is ook pro rato van toepassing bij (i) een gedeeltelijke
aanbesteding van het vervoer op het HRN25 en (ii) Decentralisatie met
inachtneming van het bepaalde in artikel 3.</text:p>
      <text:p text:style-name="ifm_p_mt.3.7mm_ifm">2.  Indien een van de gevallen zoals bedoeld in het eerste lid zich voordoet,
is het uitgangspunt dat de Productiemiddelen hetzij (i) onder de in artikel 4
tot en met 12 genoemde voorwaarden zullen worden overgedragen of in gebruik
worden gegeven aan de Opvolgende Vervoerder, hetzij (ii) door NS redelijkerwijs
gebruikt en geëxploiteerd zullen kunnen blijven worden.</text:p>
      <text:p text:style-name="ifm_p_mt.3.7mm_ifm">3.  Indien de gevallen (i) en/of (ii) zoals bedoeld in het tweede lid zich niet
voordoen, is de Staatssecretaris overeenkomstig het bepaalde in artikel 4 tot
en met 12 gehouden om de Productiemiddelen van NS over te nemen en daarvoor
zekerheid te stellen en NS schadeloos te stellen. NS neemt zoveel als
redelijkerwijs mogelijk maatregelen om de gevallen (i) en/of (ii) zoals bedoeld
in het tweede lid te realiseren.</text:p>
      <text:h text:style-name="ifm_p_font.bold_mt.5.08mm_page.keep-with-next_ifm" text:outline-level="2">Artikel<text:s/>14.<text:s/>Procesafspraak Open Toegang en overige gevallen</text:h>
      <text:p text:style-name="ifm_p_mt.4.23mm_ifm">1.  De mogelijkheid van handelen van de Staatssecretaris vanwege (i) een keuze
voor (meer) Open Toegang of (ii) overige gevallen waarbij de rechten van NS op
grond van de Concessie anderszins door de Concessieverlener worden beperkt, kan
mogelijk risico’s voor NS opleveren ten aanzien van de financierbaarheid,
restwaarde en inzetbaarheid van Productiemiddelen. Voordat de Staatssecretaris
overgaat tot een dergelijk handelen of een dergelijk (ordenings)besluit vindt
overleg plaats tussen Partijen over de toepassing en uitwerking van het tweede
en derde lid.</text:p>
      <text:p text:style-name="ifm_p_mt.3.7mm_ifm">2.  De Staatssecretaris stelt zekerheid voor de betaling van de waarde van de
rechten en verplichtingen van NS of zal NS anderszins ondersteunen tijdens en
na afloop van de Concessie, indien:</text:p>
      <text:p text:style-name="ifm_p_ifm">a.  de risico’s, bedoeld in het eerste lid, zich voordoen en een substantieel
negatief (financieel) effect voor NS opleveren; en</text:p>
      <text:p text:style-name="ifm_p_ifm">b.  NS kan aantonen dat gepaste risico-mitigerende maatregelen zijn genomen om
de financiële effecten van het mogelijke (ordenings)besluit, bedoeld in het
eerste lid, op de genoemde risico’s te beperken.</text:p>
      <text:p text:style-name="ifm_p_mt.3.7mm_ifm">3.  Na inwerkingtreding van de Concessie en zodra naar het oordeel van NS
daartoe aanleiding is én in ieder geval voordat uitvoering wordt gegeven aan
een (ordenings)besluit, bedoeld in het eerste lid, maken Partijen gezamenlijk,
en in afstemming met het Ministerie van Financiën, nadere afspraken over het
compenseren van risico’s als gevolg van financierings- en restwaarderisico’s
gedurende en na afloop van de Concessie of over van een andere wijze van
ondersteuning. Bij de afspraken wordt in ieder geval het volgende
betrokken:</text:p>
      <text:p text:style-name="ifm_p_ifm">a.  gepaste maatregelen die NS kan nemen om de voornoemde risico’s te
mitigeren;</text:p>
      <text:p text:style-name="ifm_p_ifm">b.  behoud van de kredietwaardigheid en financierbaarheid van NS voor
investeringen zowel gedurende en voor na afloop van de Concessie;</text:p>
      <text:p text:style-name="ifm_p_ifm">c.  het voorkomen van kapitaalvernietiging;</text:p>
      <text:p text:style-name="ifm_p_ifm">d.  de overige (publieke en financiële) belangen van Partijen.</text:p>
      <text:h text:style-name="ifm_p_font.bold_mt.5.08mm_page.keep-with-next_ifm" text:outline-level="2">Artikel<text:s/>15.<text:s/>Wijziging van het Convenant</text:h>
      <text:p text:style-name="ifm_p_mt.4.23mm_ifm">Het Convenant kan alleen schriftelijk door Partijen gezamenlijk worden
gewijzigd. De wijziging dient te zijn gedateerd en door Partijen te zijn
ondertekend, waarna deze integraal deel uitmaakt van het Convenant.</text:p>
      <text:h text:style-name="ifm_p_font.bold_mt.5.08mm_page.keep-with-next_ifm" text:outline-level="2">Artikel<text:s/>16.<text:s/>Onvoorziene omstandigheden</text:h>
      <text:p text:style-name="ifm_p_mt.4.23mm_ifm">1.  Indien zich gedurende de looptijd van het Convenant omstandigheden
voordoen, op grond waarvan Partijen van mening zijn, respectievelijk één der
Partijen van mening is, dat de situatie niet meer in overeenstemming is met de
situatie ten tijde van het sluiten van het Convenant, dan zullen Partijen met
elkaar in overleg treden om een voor Partijen aanvaardbare oplossing te
vinden.</text:p>
      <text:p text:style-name="ifm_p_mt.3.7mm_ifm">2.  Tevens treden Partijen met elkaar in overleg indien zich onvoorziene
omstandigheden voordoen die van dien aard zijn dat naar maatstaven van
redelijkheid en billijkheid ongewijzigde instandhouding van het Convenant niet
mag worden verwacht.</text:p>
      <text:h text:style-name="ifm_p_font.bold_mt.5.08mm_page.keep-with-next_ifm" text:outline-level="2">Artikel<text:s/>17.<text:s/>Onverbindendheid</text:h>
      <text:p text:style-name="ifm_p_mt.4.23mm_ifm">Indien een of meer bepalingen van het Convenant onverbindend blijken te
zijn, zullen Partijen in overleg treden teneinde het Convenant zodanig te
wijzigen, dat het geen onverbindende bepalingen meer bevat en dat het doel dat
met het Convenant wordt beoogd zoveel mogelijk wordt bereikt.</text:p>
      <text:h text:style-name="ifm_p_font.bold_mt.5.08mm_page.keep-with-next_ifm" text:outline-level="2">Artikel<text:s/>18.<text:s/>Inwerkingtreding en looptijd</text:h>
      <text:p text:style-name="ifm_p_mt.4.23mm_ifm">Het Convenant treedt in werking met ingang van 1 januari 2025 en geldt voor
onbepaalde tijd en eindigt indien Partijen over en weer volledig aan hun
verplichtingen in het kader van het Convenant hebben voldaan.</text:p>
      <text:h text:style-name="ifm_p_font.bold_mt.5.08mm_page.keep-with-next_ifm" text:outline-level="2">Artikel<text:s/>19.<text:s/>Bijlage</text:h>
      <text:p text:style-name="ifm_p_mt.4.23mm_ifm">De bijlage maakt onlosmakelijk en integraal onderdeel uit van het
Convenant.</text:p>
      <text:h text:style-name="ifm_p_font.bold_mt.5.08mm_page.keep-with-next_ifm" text:outline-level="2">Artikel<text:s/>20.<text:s/>Publicatie in Staatscourant</text:h>
      <text:p text:style-name="ifm_p_mt.4.23mm_ifm">1.  Binnen acht weken na inwerkingtreding van het Convenant wordt de tekst
daarvan door de Staatssecretaris gepubliceerd in de Staatscourant.</text:p>
      <text:p text:style-name="ifm_p_mt.3.7mm_ifm">2.  Bij wijzigingen in het Convenant, anders dan in de bijlage, vindt het
eerste lid overeenkomstige toepassing.</text:p>
      <text:h text:style-name="ifm_p_font.bold_mt.5.08mm_page.keep-with-next_ifm" text:outline-level="2">Artikel<text:s/>21.<text:s/>Toepasselijk recht en bevoegde rechter</text:h>
      <text:p text:style-name="ifm_p_mt.4.23mm_ifm">1.  Op het Convenant is Nederlands recht van toepassing.</text:p>
      <text:p text:style-name="ifm_p_mt.3.7mm_ifm">2.  Alle geschillen in verband met het Convenant of met afspraken die daarmee
samenhangen, worden beslecht door de bevoegde rechter te Den Haag.</text:p>
      <text:p text:style-name="ifm_p_font.italic_mt.3.7mm_ifm">Aldus in tweevoud opgemaakt en ondertekend,<text:s/>
                   
               </text:p>
      <text:p text:style-name="ifm_p_font.italic_mt.3.7mm_ifm">Namens de Concessieverlener De
Staatssecretaris van
Infrastructuur en Waterstaat<text:line-break/>V.L.W.A.<text:s/>Heijnen</text:p>
      <text:p text:style-name="ifm_p_font.italic_mt.3.7mm_ifm">Namens NSPresident-directeur van
Nederlandse Spoorwegen<text:line-break/>W.<text:s/>Koolmees</text:p>
      <text:h text:style-name="ifm_p_font.bold_mt.5.08mm_page.break-before_ifm" text:outline-level="4">BIJLAGE: DATABESTAND ROLLEND MATERIEEL</text:h>
      <text:p text:style-name="ifm_p_mt.4.23mm_ifm">Raamwerk voor een databestand behorende bij artikel 5. Dit raamwerk geldt
uitsluitend voor rollend materieel.</text:p>
      <text:p text:style-name="ifm_p_mt.3.7mm_ifm">1.  Vrij materieel (indien van toepassing per component van het materieel vast
actief)</text:p>
      <text:p text:style-name="ifm_p_ifm">−  Datum van Activering</text:p>
      <text:p text:style-name="ifm_p_ifm">−  Aanschafwaarde / historische kostprijs</text:p>
      <text:p text:style-name="ifm_p_ifm">−  Vaste activa hoofdnummer</text:p>
      <text:p text:style-name="ifm_p_ifm">−  Rijtuignummer/ treinsetnummer/locomotiefnummer</text:p>
      <text:p text:style-name="ifm_p_ifm">−  Omschrijving vast actief</text:p>
      <text:p text:style-name="ifm_p_ifm">−  APK BJ-begin</text:p>
      <text:p text:style-name="ifm_p_ifm">−  Bijboeking in jaar</text:p>
      <text:p text:style-name="ifm_p_ifm">−  Afboeking in jaar</text:p>
      <text:p text:style-name="ifm_p_ifm">−  Afschrijving in maand boeking</text:p>
      <text:p text:style-name="ifm_p_ifm">−  Afschrijving in boekjaar</text:p>
      <text:p text:style-name="ifm_p_ifm">−  Gecumuleerde afschrijving tot maand boeking</text:p>
      <text:p text:style-name="ifm_p_ifm">−  Huidige boekwaarde</text:p>
      <text:p text:style-name="ifm_p_ifm">2.  Bezwaard materieel</text:p>
      <text:p text:style-name="ifm_p_ifm">Zelfde items als onder vrij materieel maar dan eveneens aangegeven met
betrekking tot de bezwaring:</text:p>
      <text:p text:style-name="ifm_p_ifm">−  Contractnummer</text:p>
      <text:p text:style-name="ifm_p_ifm">−  Partij t.b.v. bezwaring</text:p>
      <text:p text:style-name="ifm_p_ifm">−  De financiering en/of verplichtingen waarvoor het materieel is
bezwaard</text:p>
      <text:p text:style-name="ifm_p_ifm">−  De aard van de bezwaring</text:p>
      <text:p text:style-name="ifm_p_ifm">−  Initiële afloopdatum</text:p>
      <text:p text:style-name="ifm_p_ifm">3.  Overig materieel</text:p>
      <text:p text:style-name="ifm_p_ifm">−  Contract nummer</text:p>
      <text:p text:style-name="ifm_p_ifm">−  Land &amp; ref naam lessor/verhuurder</text:p>
      <text:p text:style-name="ifm_p_ifm">−  Koopoptiedatum (indien van toepassing)</text:p>
      <text:p text:style-name="ifm_p_ifm">−  Materieel type</text:p>
      <text:p text:style-name="ifm_p_ifm">−  Nummers (bak/ treinstel/ rijtuig/ locomotief)</text:p>
      <text:p text:style-name="ifm_p_ifm">−  Afsluit datum van de lease/huur</text:p>
      <text:p text:style-name="ifm_p_ifm">−  Einddatum van de lease/huur</text:p>
      <text:p text:style-name="ifm_p_ifm">−  Aantal stuks (treinsets en/of locomotieven, rijtuigen)</text:p>
      <text:p text:style-name="ifm_p_ifm">−  Aantal bakken</text:p>
      <text:p text:style-name="ifm_p_ifm">−  Leaserental per</text:p>
      <text:p text:style-name="ifm_p_ifm">−  Leaserental totaal</text:p>
      <text:p text:style-name="ifm_p_ifm">−  Eventuele andere door de gebruiker te betalen vergoedingen en/of
bedragen</text:p>
      <text:p text:style-name="ifm_p_ifm">−  Maintenance reserve per bak/treinstel / rijtuig / locomotief (indien van
toepassing)</text:p>
      <text:p text:style-name="ifm_p_ifm">−  Maintenance reserve totaal (indien van toepassing)</text:p>
      <text:p text:style-name="ifm_p_ifm">Een overzicht van de belangrijkste contractuele voorwaarden, waaronder
o.a.:</text:p>
      <text:p text:style-name="ifm_p_ifm">−  Voorwaarden die verband houden met het (kunnen) aanpassen van de hoogte van
de leaserentals</text:p>
      <text:p text:style-name="ifm_p_ifm">−  Zekerheidsstellingen en waarborgen voor de betaling van leaserentals</text:p>
      <text:p text:style-name="ifm_p_ifm">−  Eventuele andere door de gebruiker te betalen vergoedingen en/of
bedragen</text:p>
      <text:p text:style-name="ifm_p_ifm">In het voorkomende geval dat dit dienstig is voor het verlenen van
opvolgende concessies, zal NS inzicht verschaffen in de overige contractuele
voorwaarden.</text:p>
      <text:p text:style-name="ifm_p_ifm">4.  Inzicht in onderhoud en revisie</text:p>
      <text:p text:style-name="ifm_p_ifm">Inzichten in onderhoud en revisie van het rollend materieel kunnen om
pragmatische redenen (omvang en hoeveelheid werk en de vraag betreffende het
gewenste detailniveau) geen onderdeel van een databestand zijn. Wel zal NS
algemeen inzicht verschaffen over het onderhoud per treinserie in het verleden
alsmede in inzichten betreffende onderhoud en revisie in de toekomst, zowel
indicatie qua timing als indicatie van te verwachten kosten die met dergelijk
toekomstige onderhoud en revisie gepaard kunnen ga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1354</text:span><text:tab/>26 januari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1354</text:span><text:tab/>26 januari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Convenant inzake Productiemiddelen</dc:title>
    <meta:user-defined meta:name="OVERHEIDop.configuratie">https://repository.officiele-overheidspublicaties.nl/MasterConfiguraties/MC-OEP-StcrtOverigConvenant-Web/1.9/xml/MC-OEP-StcrtOverigConvenant-Web.xml</meta:user-defined>
    <meta:user-defined meta:name="OVERHEIDop.steltVast"/>
    <meta:user-defined meta:name="OVERHEIDop.StcrtID/DC.identifier">stcrt-2024-1354</meta:user-defined>
    <meta:user-defined meta:name="OVERHEIDop.Rubriek/DC.type">convenant</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54</meta:user-defined>
    <meta:user-defined meta:name="DCTERMS.W3CDTF/OVERHEIDop.jaargang">2024</meta:user-defined>
    <meta:user-defined meta:name="OVERHEIDop.versieInformatie"/>
    <meta:user-defined meta:name="OVERHEID.Ministerie/DC.creator">Ministerie van Infrastructuur en Waterstaat</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Spoor</meta:user-defined>
    <meta:user-defined meta:name="OVERHEID.TaxonomieBeleidsagenda/OVERHEID.category">Verkeer | Organisatie en beleid</meta:user-defined>
    <meta:user-defined meta:name="DC.title">Convenant inzake Productiemiddelen</meta:user-defined>
    <meta:user-defined meta:name="DCTERMS.W3CDTF/DCTERMS.available">2024-01-26</meta:user-defined>
  </office:meta>
</office:document-meta>
</file>