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3499</text:p>
          </table:table-cell>
        </table:table-row>
        <table:table-row table:style-name="staatscourant.koprow1">
          <table:covered-table-cell/>
          <table:covered-table-cell/>
          <table:table-cell office:value-type="string" table:style-name="staatscourant.publicatiedatumcel">
            <text:p>25 april</text:p>
          </table:table-cell>
        </table:table-row>
        <table:table-row>
          <table:covered-table-cell/>
          <table:covered-table-cell/>
          <table:table-cell office:value-type="string" table:style-name="staatscourant.publicatiedatumcel">
            <text:p>202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anwijzingsbesluit toezichthoudende ambtenaren Autoriteit online Terroristisch en Kinderpornografisch Materiaal 2024 (Aanwijzingsbesluit toezichthoudende ambtenaren ATKM 2024)</text:h>
      <text:p text:style-name="ifm_p_mt.7.4mm_ifm">Besluit van de voorzitter van de Autoriteit online Terroristisch en Kinderpornografisch Materiaal van 18 april 2024 houdende aanwijzing van toezichthoudende ambtenaren, bedoeld in artikel 2, vierde lid, van de Uitvoeringswet verordening terroristische online-inhoud (Aanwijzingsbesluit toezichthoudende ambtenaren ATKM 2024)</text:p>
      <text:p text:style-name="ifm_p_mt.3.7mm_ifm">Gelet op de artikelen 2, vierde lid, van de Uitvoeringswet verordening terroristische online-inhoud en 5:11 van de Algemene wet bestuursrecht;</text:p>
      <text:p text:style-name="ifm_p_mt.3.7mm_indent.0mm_ifm">Besluit:</text:p>
      <text:h text:style-name="ifm_p_font.bold_mt.5.08mm_page.keep-with-next_ifm" text:outline-level="2">Artikel<text:s/>1<text:s/></text:h>
      <text:p text:style-name="ifm_p_mt.4.23mm_ifm">Tot toezichthouder als bedoeld in artikel 2, vierde lid, van de Uitvoeringswet verordening terroristische online-inhoud worden aangewezen die ambtenaren die bij de Autoriteit online Terroristisch en Kinderpornografisch Materiaal zijn aangesteld in de volgende functies:</text:p>
      <text:p text:style-name="ifm_p_ifm">•  Specialist online detectie</text:p>
      <text:p text:style-name="ifm_p_ifm">•  Specialist beoordelen en handhaven</text:p>
      <text:p text:style-name="ifm_p_ifm">•  Senior Specialist beoordelen en handhaven</text:p>
      <text:h text:style-name="ifm_p_font.bold_mt.5.08mm_page.keep-with-next_ifm" text:outline-level="2">Artikel<text:s/>2<text:s/></text:h>
      <text:p text:style-name="ifm_p_mt.4.23mm_ifm">Dit besluit treedt in werking met ingang van de dag na de datum van uitgifte van de Staatcourant waarin zij wordt geplaatst en werkt terug tot en met 1 september 2023.</text:p>
      <text:h text:style-name="ifm_p_font.bold_mt.5.08mm_page.keep-with-next_ifm" text:outline-level="2">Artikel<text:s/>3<text:s/></text:h>
      <text:p text:style-name="ifm_p_mt.4.23mm_ifm">Dit besluit wordt aangehaald als: Aanwijzingsbesluit toezichthoudende ambtenaren ATKM 2024.</text:p>
      <text:p text:style-name="ifm_p_font.italic_mt.3.7mm_ifm">De voorzitter van de Autoriteit online Terroristisch en Kinderpornografisch Materiaal,<text:line-break/>A.<text:s/>G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4 nr. 13499</text:span><text:tab/>25 april 202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4 nr. 13499</text:span><text:tab/>25 april 202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anwijzingsbesluit toezichthoudende ambtenaren Autoriteit online Terroristisch en Kinderpornografisch Materiaal 2024 (Aanwijzingsbesluit toezichthoudende ambtenaren ATKM 2024)</dc:title>
    <meta:user-defined meta:name="OVERHEIDop.configuratie">https://repository.officiele-overheidspublicaties.nl/MasterConfiguraties/MC-OEP-StcrtBvasAnderBvas-Web/1.17/xml/MC-OEP-StcrtBvasAnderBvas-Web.xml</meta:user-defined>
    <meta:user-defined meta:name="OVERHEIDop.steltVast"/>
    <meta:user-defined meta:name="OVERHEIDop.StcrtID/DC.identifier">stcrt-2024-13499</meta:user-defined>
    <meta:user-defined meta:name="OVERHEIDop.datumEindeReactietermijn"/>
    <meta:user-defined meta:name="OVERHEIDop.Rubriek/DC.type">ander besluit van algemene strekking</meta:user-define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3499</meta:user-defined>
    <meta:user-defined meta:name="DCTERMS.W3CDTF/OVERHEIDop.jaargang">2024</meta:user-defined>
    <meta:user-defined meta:name="OVERHEIDop.versieInformatie"/>
    <meta:user-defined meta:name="OVERHEID.Ministerie/DC.creator">Ministerie van Justitie en Veiligheid</meta:user-defined>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Rijksoverheid</meta:user-defined>
    <meta:user-defined meta:name="OVERHEID.TaxonomieBeleidsagenda/OVERHEID.category">Openbare orde en veiligheid | Terrorisme</meta:user-defined>
    <meta:user-defined meta:name="OVERHEID.TaxonomieBeleidsagenda/OVERHEID.category">Openbare orde en veiligheid | Criminaliteit</meta:user-defined>
    <meta:user-defined meta:name="DC.title">Aanwijzingsbesluit toezichthoudende ambtenaren Autoriteit online Terroristisch en Kinderpornografisch Materiaal 2024 (Aanwijzingsbesluit toezichthoudende ambtenaren ATKM 2024)</meta:user-defined>
    <meta:user-defined meta:name="DCTERMS.alternative"/>
    <meta:user-defined meta:name="DCTERMS.W3CDTF/DCTERMS.available">2024-04-25</meta:user-defined>
    <meta:user-defined meta:name="OVERHEIDop.Ruimtelijkplan/OVERHEIDop.bekendmakingBetreffendePlan"/>
  </office:meta>
</office:document-meta>
</file>