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23-4489-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ifm" style:family="paragraph" style:name="ifm_p_ifm" style:parent-style-name="Basis">
      <style:paragraph-properties/>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mt.3.7mm_page.break-before_ifm" style:family="paragraph" style:name="ifm_p_mt.3.7mm_page.break-before_ifm" style:parent-style-name="Basis">
      <style:paragraph-properties fo:margin-top="3.7mm" fo:break-before="page"/>
      <style:text-properties/>
    </style:style>
    <style:style style:class="text" style:display-name="ifm_p_mt.2mm_ifm" style:family="paragraph" style:name="ifm_p_mt.2mm_ifm" style:parent-style-name="Basis">
      <style:paragraph-properties fo:margin-top="2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span_font.bold_ifm" style:family="text" style:name="ifm_span_font.bold_ifm">
      <style:text-properties fo:font-weight="bold"/>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4489</text:p>
          </table:table-cell>
        </table:table-row>
        <table:table-row table:style-name="staatscourant.koprow1">
          <table:covered-table-cell/>
          <table:covered-table-cell/>
          <table:table-cell office:value-type="string" table:style-name="staatscourant.publicatiedatumcel">
            <text:p>6 februari</text:p>
          </table:table-cell>
        </table:table-row>
        <table:table-row>
          <table:covered-table-cell/>
          <table:covered-table-cell/>
          <table:table-cell office:value-type="string" table:style-name="staatscourant.publicatiedatumcel">
            <text:p>2023</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schikking van de Minister van Infrastructuur en Waterstaat, houdende instellen tijdelijke gebieden met beperkingen ten behoeve van het testen van onbemande luchtvaartuigen tussen Zuyderland Medisch Centrum en Uniklinik RWTH Aachen</text:h>
      <text:p text:style-name="ifm_p_font.italic_mt.7.4mm_ifm">Datum 1 februari 2023</text:p>
      <text:p text:style-name="ifm_p_font.italic_ifm">Nummer ILT-2023/2198</text:p>
      <text:p text:style-name="ifm_p_mt.3.7mm_ifm">De Minister van Infrastructuur en Waterstaat,</text:p>
      <text:p text:style-name="ifm_p_mt.3.7mm_ifm">Handelende in overeenstemming met de Minister van Defensie;</text:p>
      <text:p text:style-name="ifm_p_mt.3.7mm_ifm">Gelezen het verzoek van 21 oktober 2022, aangevuld met de e-mails van 4, 11, 16, 30 november 2022, 21 december 2022 en 5 januari 2023 van flyXdrive GmbH, contactpersoon Johanna Holsten.</text:p>
      <text:p text:style-name="ifm_p_mt.3.7mm_ifm">Overwegende dat:</text:p>
      <text:p text:style-name="ifm_p_ifm">–  De Europese Unie het stimuleert om transport te verduurzamen, in dit geval specifiek het vervoeren van medische goederen tussen Nederland en Duitsland;</text:p>
      <text:p text:style-name="ifm_p_ifm">–  het doel van de vluchten is om te onderzoeken welke bijdrage Unmanned Aircraft Systems (hierna: UAS’s) kunnen leveren aan medische zorg;</text:p>
      <text:p text:style-name="ifm_p_ifm">–  het testen en experimenten met Beyond Visual Line Of Sight vluchten (hierna: BVLOS vluchten) alleen mag in een door de overheid aangewezen gebied;</text:p>
      <text:p text:style-name="ifm_p_ifm">–  flyXdrive GmbH veiligheidsmaatregelen treft om de onbemande luchtvaartuigen te separeren van het overige luchtverkeer.</text:p>
      <text:p text:style-name="ifm_p_mt.3.7mm_ifm">Gelet op artikel 9 van het Besluit luchtverkeer 2014 en de geldende Nationale beperkingen voor vluchten met onbemande luchtvaartuigen in de categorie SPECIFIEK.</text:p>
      <text:h text:style-name="ifm_p_font.bold_mt.5.08mm_page.keep-with-next_ifm" text:outline-level="2">Artikel<text:s/>1<text:s/></text:h>
      <text:p text:style-name="ifm_p_mt.4.23mm_ifm">1.  ter bescherming van het luchtverkeer tijdens het uitvoeren van test- en demonstratievluchten met onbemande luchtvaartuigen wordt een tijdelijk gebieden met beperkingen (TGB) aangewezen, begrensd door de volgende coördinaten en hoogten:</text:p>
      <text:p text:style-name="ifm_p_ifm">•  van 50°46'15.71"N 006°04'03.14"E naar 50°52'51.35"N 005°58' 59.33"E, naar 50°51'41.40"N 005°55'30.58"E via de CTR grens naar 50°51'11.44"N 005°54'59.06" E, naar 50°44'29.68"N 005°59'10.81"E, terug naar 50°46'15.71"N 006°04'03.14"E, alleen het gebied gelegen in Nederland van grondniveau tot 1500ft AMSL (zie afbeelding).</text:p>
      <text:p text:style-name="ifm_p_mt.3.7mm_ifm">2.  <text:span text:style-name="ifm_span_font.bold_ifm">TGB Vaals – Heerlen</text:span>kan worden geactiveerd met inachtneming van de in artikel 2 genoemde voorschriften en beperkingen voor ten hoogste tien (10) kalenderdagen in de periode van 6 februari 2023 tot en met 30 april 2023, van maandag tot en met vrijdag op tijdstippen tussen 08:30 uur en 12:30 uur plaatselijke tijd en uitsluitend binnen de daglichtperiode. Met uitzondering van 24 april 2023 tot en met 27 april 2023, dan is activatie van de TGB niet toegestaan.</text:p>
      <text:p text:style-name="ifm_p_mt.3.7mm_page.break-before_ifm"><draw:frame draw:name="Afbeelding1" draw:style-name="frame.picture" draw:z-index="1" svg:height="130mm" svg:width="130mm" text:anchor-type="paragraph" style:rel-height="scale" style:rel-width="scale"><draw:image draw:filter-name="PNG - Portable Network Graphics" xlink:actuate="onLoad" xlink:href="Pictures/stcrt-2023-4489-001.png" xlink:show="embed" xlink:type="simple"/></draw:frame><draw:frame draw:name="Bron3" draw:style-name="frame.bron" text:anchor-type="as-char" svg:width="130mm" svg:y="0mm"><draw:text-box><text:p text:style-name="ifm_p_mt.2mm_ifm">TGB Vaals-Heerlen</text:p></draw:text-box></draw:frame></text:p>
      <text:h text:style-name="ifm_p_font.bold_mt.5.08mm_page.keep-with-next_ifm" text:outline-level="2">Artikel<text:s/>2<text:s/></text:h>
      <text:p text:style-name="ifm_p_mt.4.23mm_ifm">Voor het uitvoeren van vluchten in het TGB zoals bedoeld in artikel 1, gelden de volgende voorschriften en beperkingen:</text:p>
      <text:p text:style-name="ifm_p_ifm">a.  Het TGB is verboden voor al het luchtverkeer met uitzondering van:</text:p>
      <text:p text:style-name="ifm_p_ifm">1°.  vluchten door of in opdracht van de Landelijke eenheid, afdeling Luchtvaart, vluchten voor zoek- en reddingsacties (SAR) en spoedeisende medische vluchten (HEMS), en hulpdiensten brandweer en douane, na coördinatie met Beek APP;</text:p>
      <text:p text:style-name="ifm_p_ifm">2°.  deelnemende onbemande luchtvaartuigen binnen het project van flyXdrive GmbH, opererend onder en volgens voorwaarden van een geldige Europese exploitatievergunning (Operational Authorization) zoals bedoeld in verordening (EU) nr. 2019/947 en een bevestiging van een cross borderoperatie;</text:p>
      <text:p text:style-name="ifm_p_ifm">3°.  vluchten van Helicus zijn toegestaan na goedkeuring van flyXdrive GmbH, opererend onder dezelfde voorwaarden. Helicus is zelf verantwoordelijk voor vluchtvoorbereiding en vluchtuitvoering;</text:p>
      <text:p text:style-name="ifm_p_ifm">b.  indien er met meerdere UAS’s tegelijkertijd wordt gevlogen, mag er uitsluitend in één richting worden gevlogen waarbij de UAS’s zich achter elkaar bevinden en het vliegpad volgen;</text:p>
      <text:p text:style-name="ifm_p_ifm">c.  het is niet toegestaan intentioneel van het aangevraagde vliegpad af te wijken;</text:p>
      <text:p text:style-name="ifm_p_ifm">d.  de maximale vlieghoogte binnen de TGB bedraagt 90 meter (295 voet) boven de grond;</text:p>
      <text:p text:style-name="ifm_p_ifm">e.  minimaal 72 uur van tevoren dient flyXdrive GmbH modelvliegclub Aero’79 per e-mail te informeren over het voornemen de TGB te activeren. Tijdens de activatie van TGB Vaals-Heerlen zijn activiteiten op modelvliegclub Aero’79 niet toegestaan;</text:p>
      <text:p text:style-name="ifm_p_ifm">f.  minimaal 48 uur van tevoren dient flyXdrive GmbH een NOTAM in om de betreffende TGB te activeren. Deze NOTAM wordt aangevraagd via de operationele helpdesk (OHD) LVNL: ops_helpdesk@lvnl.nlof telefonisch op 020 – 406 2201;</text:p>
      <text:p text:style-name="ifm_p_ifm">g.  voorafgaand aan de NOTAM aanvraag zal eerst toestemming gevraagd moeten worden aan de Airspace Flow Management Unit voor het activeren van de TGB per telefoon +31 (0)20 40 62395;</text:p>
      <text:p text:style-name="ifm_p_ifm">h.  van 24 april 2023 tot en met 27 april 2023 is activatie van de TGB niet toegestaan;</text:p>
      <text:p text:style-name="ifm_p_ifm">i.  indien een NOTAM is uitgegeven, maar de activiteit niet doorgaat, laat flyXdrive GmbH de NOTAM intrekken en informeert flyXdrive GmbH modelvliegclub Aero’79;</text:p>
      <text:p text:style-name="ifm_p_ifm">j.  flyXdrive GmbH neemt ten minste 30 minuten voor de start en direct na afloop van de activiteiten contact op met EHBK TWR 043 358 7781;</text:p>
      <text:p text:style-name="ifm_p_ifm">k.  bij het eerste contact wordt het telefoonnummer bekend gemaakt waarop de coördinator binnen flyXdrive GmbH beschikbaar is tijdens activatie van het TGB;</text:p>
      <text:p text:style-name="ifm_p_ifm">l.  mevrouw J. Holsten zorgt voor informatieverstrekking van alle te identificeren gebruikers van het TGB en andere luchtvaart belanghebbenden, hierin wordt de inhoud van deze beschikking en andere werkafspraken duidelijk uiteengezet. Een afschrift van deze informatieverstrekking wordt aan de ILT gestuurd;</text:p>
      <text:p text:style-name="ifm_p_ifm">m.  zichtvliegvoorwaarden (inclusief de separatie verantwoordelijkheden) voor VFR verkeer zijn binnen de TGB’s onverminderd van toepassing.</text:p>
      <text:p text:style-name="ifm_p_ifm">n.  indien er significante wijzigingen plaats vinden in de operatie, worden deze doorgegeven aan de ILT.</text:p>
      <text:h text:style-name="ifm_p_font.bold_mt.5.08mm_page.keep-with-next_ifm" text:outline-level="2">Artikel<text:s/>3<text:s/></text:h>
      <text:p text:style-name="ifm_p_mt.4.23mm_ifm">1.  Het niet of niet volledig nakomen van de voorschriften of beperkingen kan aanleiding zijn deze beschikking in te trekken.</text:p>
      <text:p text:style-name="ifm_p_mt.3.7mm_ifm">2.  Het handelen in strijd met deze beschikking levert een strafbaar feit op.</text:p>
      <text:h text:style-name="ifm_p_font.bold_mt.5.08mm_page.keep-with-next_ifm" text:outline-level="2">Artikel<text:s/>4<text:s/></text:h>
      <text:p text:style-name="ifm_p_mt.4.23mm_ifm">Deze beschikking treedt in werking met ingang van 6 februari 2023 en vervalt met ingang van 1 mei 2023.</text:p>
      <text:p text:style-name="ifm_p_mt.3.7mm_ifm">De beschikking wordt met toelichting gepubliceerd in de Staatscourant.</text:p>
      <text:p text:style-name="ifm_p_font.italic_mt.3.7mm_ifm">de Minister van Infrastructuur en Waterstaat,<text:line-break/>namens deze,<text:line-break/>Inspecteur Luchthavens en Luchtruim,Afdeling Vergunningverlening rail en luchtvaart.</text:p>
      <text:p text:style-name="ifm_p_mt.3.7mm_ifm"><text:span text:style-name="ifm_span_font.bold_ifm">Bezwaarmogelijkheid</text:span></text:p>
      <text:p text:style-name="ifm_p_mt.3.7mm_ifm">Indien u het niet eens bent met deze beslissing, kunt u hiertegen op grond van het bepaalde in de Algemene wet bestuursrecht binnen zes weken na de datum waarop deze beslissing is verzonden, schriftelijk bezwaar aantekenen.</text:p>
      <text:p text:style-name="ifm_p_mt.3.7mm_ifm">Het bezwaarschrift moet worden ondertekend en moet ten minste bevatten:</text:p>
      <text:p text:style-name="ifm_p_ifm">–  de naam en het adres van de indiener;</text:p>
      <text:p text:style-name="ifm_p_ifm">–  de dagtekening;</text:p>
      <text:p text:style-name="ifm_p_ifm">–  een omschrijving van het besluit waartegen het bezwaar is gericht;</text:p>
      <text:p text:style-name="ifm_p_ifm">–  de gronden van het bezwaar.</text:p>
      <text:p text:style-name="ifm_p_mt.3.7mm_ifm">Tevens ontvangen wij graag uw telefoonnummer dan wel e-mailadres.</text:p>
      <text:p text:style-name="ifm_p_mt.3.7mm_ifm">Het bezwaarschrift kunt u richten aan:</text:p>
      <text:p text:style-name="ifm_p_ifm">Inspectie Leefomgeving en Transport</text:p>
      <text:p text:style-name="ifm_p_ifm">Afdeling Juridische zaken</text:p>
      <text:p text:style-name="ifm_p_ifm">Postbus 16191</text:p>
      <text:p text:style-name="ifm_p_ifm">2500 BD DEN HAAG</text:p>
      <text:h text:style-name="ifm_p_font.bold_mt.5.08mm_page.break-before_ifm" text:outline-level="4">TOELICHTING</text:h>
      <text:p text:style-name="ifm_p_mt.4.23mm_ifm">FlyXdrive werkt samen met Helcius. Het doel is om te onderzoeken welke bijdrage UAS’s kunnen leveren aan (urgente) medische zorg. Om dit onderzoek goed te kunnen uitvoeren is het noodzakelijk hiervoor praktijktesten uit te voeren, in dit geval in samenwerking met Zuyderland Medisch Centrum en Uniklinik RWTH Aachen. De volgende subsidies zijn betrokken bij dit onderzoek:</text:p>
      <text:p text:style-name="ifm_p_ifm">•  Safir-med, gefinancierd door de Europese Unie Horizon 2020;</text:p>
      <text:p text:style-name="ifm_p_ifm">•  Grenzflug+, gefinancierd door de German Federal Ministry for Digital and Transport.</text:p>
      <text:p text:style-name="ifm_p_mt.3.7mm_ifm">Eerdere testvluchten met dit systeem zijn succesvol uitgevoerd binnen een gecontroleerde omgeving. Het is nu noodzakelijk om de vluchten te testen in een omgeving welke aansluit bij de praktijk. Tijdens de praktijktesten wordt er buiten zicht afstand, het zogenaamde Beyond Visual Line Of Sight (BVLOS), gevlogen. Vanwege de geldende nationale beperkingen voor BVLOS vluchten met onbemande luchtvaartuigen in de categorie SPECIFIEK kan dit alleen in een door de overheid aangewezen gebied zoals in de vorm van een tijdelijk gebied met beperkingen, bedoeld in artikel 9 van het Besluit luchtverkeer 2014.</text:p>
      <text:p text:style-name="ifm_p_mt.3.7mm_ifm">Om de separatie normen te bepalen is gekeken naar de elevatie tussen het grondniveau en zeeniveau. Het hoogste punt gelegen in vliegroute binnen het TGB is afgerond 213 meter (699 voet) boven zee niveau (hierna AMSL). Indien er op 295 voet (90 meter) boven de grond (AGL) wordt gevlogen, dan wordt er gevlogen op afgerond 1000 ft AMSL. Dit is van belang omdat de bemande luchtvaart refereert naar AMSL op deze hoogte. Rekening houdend met een veiligheidsbuffer is de hoogte van de TGB 1500 voet.</text:p>
      <text:p text:style-name="ifm_p_mt.3.7mm_ifm">De veiligheidsbuffer wordt bepaald door drie onderdelen. Ten eerste het maximum (300 voet) dat bemand verkeer mag afwijken van de gekozen hoogte voordat deze als niet compliant wordt beschouwd. Ten tweede de ruimte die de drone mag afwijken, dit is in deze situatie afgerond 100 voet. Ten derde is voor het separeren van bemande luchtvaart ten opzichte van onbemande luchtvaart in deze situatie gekozen voor een separatie van 100 voet. Hierdoor is de totale veiligheidsbuffer 500 voet. Het bemande luchtverkeer wordt hierdoor beperkt, om die reden vindt activatie van TGB Vaals-Heerlen alleen in de ochtend plaats van 8:30 uur tot 12:30 uur plaatselijke tijd en op werkdagen.</text:p>
      <text:p text:style-name="ifm_p_ifm">De aangevraagde vliegroute door FlyXdrive maakt gelijktijdige activiteiten op Modelvliegclub Aero’79 niet mogelijk vanwege onvoldoende laterale separatie. Het verleggen van de route is niet wenselijk, de aangevraagde route houdt rekening met het zo veel mogelijk ontwijken van bewoonde gebied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
      <style:graphic-properties draw:blue="0%" draw:color-inversion="false" draw:color-mode="standard" draw:contrast="0%" draw:gamma="100%" draw:green="0%" draw:image-opacity="100%" draw:luminance="0%" draw:red="0%" fo:clip="rect(0cm 0cm 0cm 0cm)" style:horizontal-pos="left" style:horizontal-rel="paragraph-content" style:mirror="none" style:flow-with-text="false" style:wrap="none"/>
    </style:style>
    <style:style style:name="frame.bron" style:family="graphic">
      <style:graphic-properties style:vertical-pos="bottom" style:vertical-rel="paragraph-content" style:horizontal-rel="paragraph-content" style:horizontal-pos="left" fo:padding="0in" fo:border="none" style:shadow="none" style:wrap="none" fo:margin-bottom="0.5in"/>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3 nr. 4489</text:span><text:tab/>6 februari 2023</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3 nr. 4489</text:span><text:tab/>6 februari 2023</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Beschikking van de Minister van Infrastructuur en Waterstaat, houdende instellen tijdelijke gebieden met beperkingen ten behoeve van het testen van onbemande luchtvaartuigen tussen Zuyderland Medisch Centrum en Uniklinik RWTH Aachen</dc:title>
    <meta:user-defined meta:name="OVERHEIDop.configuratie">https://repository.officiele-overheidspublicaties.nl/MasterConfiguraties/MC-OEP-StcrtVergunningenAndereBesch-Web/1.7/xml/MC-OEP-StcrtVergunningenAndereBesch-Web.xml</meta:user-defined>
    <meta:user-defined meta:name="OVERHEIDop.steltVast"/>
    <meta:user-defined meta:name="OVERHEIDop.StcrtID/DC.identifier">stcrt-2023-4489</meta:user-defined>
    <meta:user-defined meta:name="OVERHEIDop.datumEindeReactietermijn"/>
    <meta:user-defined meta:name="OVERHEIDop.Rubriek/DC.type">andere beschikking</meta:user-defined>
    <meta:user-defined meta:name="OVERHEIDop.DienstAgentschapInstellingOfProject/DC.creator">Inspectie Leefomgeving en Transport</meta:user-defined>
    <meta:user-defined meta:name="OVERHEIDop.terinzageleggingBG"/>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4489</meta:user-defined>
    <meta:user-defined meta:name="DCTERMS.W3CDTF/OVERHEIDop.jaargang">2023</meta:user-defined>
    <meta:user-defined meta:name="OVERHEIDop.versieInformatie"/>
    <meta:user-defined meta:name="OVERHEID.Ministerie/DCTERMS.publisher">Ministerie van Binnenlandse Zaken en Koninkrijksrelaties</meta:user-defined>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dienst en agentschap</meta:user-defined>
    <meta:user-defined meta:name="OVERHEID.TaxonomieBeleidsagenda/OVERHEID.category">Verkeer | Luchtvaart</meta:user-defined>
    <meta:user-defined meta:name="DC.title">Beschikking van de Minister van Infrastructuur en Waterstaat, houdende instellen tijdelijke gebieden met beperkingen ten behoeve van het testen van onbemande luchtvaartuigen tussen Zuyderland Medisch Centrum en Uniklinik RWTH Aachen</meta:user-defined>
    <meta:user-defined meta:name="DCTERMS.W3CDTF/DCTERMS.available">2023-02-06</meta:user-defined>
  </office:meta>
</office:document-meta>
</file>