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2161</text:p>
          </table:table-cell>
        </table:table-row>
        <table:table-row table:style-name="staatscourant.koprow1">
          <table:covered-table-cell/>
          <table:covered-table-cell/>
          <table:table-cell office:value-type="string" table:style-name="staatscourant.publicatiedatumcel">
            <text:p>22 december</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Infrastructuur en Waterstaat van 21 november
2023 tot wijziging van de Beleidsregel Voorzieningen op verzorgingsplaatsen
langs rijkswegen, in verband met de inwerkingtreding van de
Omgevingswet</text:h>
      <text:p text:style-name="ifm_p_mt.7.4mm_ifm">De Minister van Infrastructuur en Waterstaat,</text:p>
      <text:p text:style-name="ifm_p_mt.3.7mm_ifm">Gelet op artikel 5.11, eerste lid, aanhef en
onder f, aanhef en onderdeel 1°, van de Omgevingswet, in samenhang met de
artikelen 5.1, tweede lid, aanhef en onder f, aanhef en onderdeel 1°, 5.5,
eerste lid, aanhef en onder f, 5.12, 5.18, 5.28, 5.34 en 5.36 van die wet,
artikel 8.16 van het Besluit activiteiten leefomgeving, artikel 8.2 van het
Besluit kwaliteit leefomgeving en de artikelen 4:2, tweede lid, en 4:81, eerste
lid, van de Algemene wet bestuursrecht;</text:p>
      <text:p text:style-name="ifm_p_mt.3.7mm_indent.0mm_ifm">Besluit:</text:p>
      <text:h text:style-name="ifm_p_font.bold_mt.5.08mm_page.keep-with-next_ifm" text:outline-level="2">ARTIKEL<text:s/>I<text:s/></text:h>
      <text:p text:style-name="ifm_p_font.roman_mt.4.23mm_ifm">De Beleidsregel Voorzieningen op verzorgingsplaatsen
langs rijkswegen van 22 maart 2004 (Stcrt. 2004, 56) wordt als volgt
gewijzigd:</text:p>
      <text:p text:style-name="ifm_p_mt.3.7mm_indent.no_ifm">A</text:p>
      <text:p text:style-name="ifm_p_mt.3.7mm_ifm">In hoofdstuk 5 <text:span text:style-name="ifm_span_font.italic_ifm">Vergunning en voorschriften</text:span>,
eerste zin, wordt ‘is een vergunning op basis van de Wet beheer
Rijkswaterstaatswerken van Rijkswaterstaat vereist’ vervangen door: ‘is een
vergunning op basis van de Omgevingswet vereist of kunnen maatwerkvoorschriften
worden gesteld’.</text:p>
      <text:p text:style-name="ifm_p_mt.3.7mm_indent.no_ifm">B</text:p>
      <text:p text:style-name="ifm_p_mt.3.7mm_ifm">In hoofdstuk 5 <text:span text:style-name="ifm_span_font.italic_ifm">Vergunning en voorschriften</text:span>,
wordt de laatste zin ‘Bovendien zijn vergunninghouders gehouden aan andere
relevante wet- en regelgeving zoals de Winkeltijdenwet, de Drank- en Horecawet,
de Arbowet, het bestemmingsplan, het Bouwbesluit, de milieuwetgeving,
Provinciale Landschapsverordeningen en plaatselijke regels en verordeningen’
vervangen door: ‘Bovendien zijn vergunninghouders gehouden aan andere relevante
wet- en regelgeving zoals de Winkeltijdenwet, de Alcoholwet, de Arbowet, het
omgevingsplan, het Besluit bouwwerken leefomgeving, de milieuwetgeving en
omgevingsverordeningen’.</text:p>
      <text:h text:style-name="ifm_p_font.bold_mt.5.08mm_page.keep-with-next_ifm" text:outline-level="2">ARTIKEL<text:s/>II<text:s/></text:h>
      <text:p text:style-name="ifm_p_mt.4.23mm_ifm">Dit besluit treedt in werking met ingang van 1 januari 2024.</text:p>
      <text:p text:style-name="ifm_p_mt.3.7mm_ifm">Dit besluit zal met de toelichting in de Staatscourant worden
geplaatst.</text:p>
      <text:p text:style-name="ifm_p_font.italic_mt.3.7mm_ifm">De Minister van Infrastructuur en Waterstaat,<text:line-break/>namens
deze,<text:line-break/>Waarnemend Directeur-Generaal Rijkswaterstaat<text:line-break/>P.M.<text:s/>Zorko</text:p>
      <text:h text:style-name="ifm_p_font.bold_mt.5.08mm_page.break-before_ifm" text:outline-level="4">TOELICHTING</text:h>
      <text:p text:style-name="ifm_p_mt.4.23mm_ifm">Dit besluit betreft de wijziging van de <text:span text:style-name="ifm_span_font.italic_mt.4.23mm_ifm">Beleidsregel
Voorzieningen op verzorgingsplaatsen langs rijkswegen</text:span> (Stcrt. 2004,
56).</text:p>
      <text:p text:style-name="ifm_p_mt.3.7mm_ifm">Deze beleidsregel en eerdere wijzigingen daarvan zijn eerder vastgesteld op
grond van de Wet beheer rijkswaterstaatswerken (Wbr). Aangezien de voor deze
beleidsregel relevante bepalingen in de Wbr vervallen met inwerkingtreding van
de Omgevingswet op 1 januari 2024, wordt de beleidsregel met dit besluit van
een nieuwe wettelijke grondslag voorzien. De beleidsregel wordt tevens in
overeenstemming gebracht met de terminologie in de Omgevingswet.</text:p>
      <text:p text:style-name="ifm_p_mt.3.7mm_ifm">Het gaat bij deze wijziging uitsluitend om een beperkte
wetgevingstechnische aanpassing; de inhoudelijke beoordeling van een
vergunningaanvraag voor het plaatsen van voorzieningen op verzorgingsplaatsen
in beheer bij het Rijk verandert niet ten opzichte van de voorgaande
beleidsregel. Voor een inhoudelijke toelichting op de inhoud van de
beleidsregel wordt verwezen naar de oorspronkelijke beleidsregel zoals
bekendgemaakt in Staatscourant 2004, 56 en de latere wijzigingen in 2011
(Stcrt. 2011,
7144 en Stcrt. 2011, 23149), 2013 (Stcrt. 2013,
32624), 2017 (Stcrt. 2017, 11880), 2021 (Stcrt. 2021, 475)
en 2022 (Stcrt.
2022, 7852).</text:p>
      <text:p text:style-name="ifm_p_mt.3.7mm_ifm">Omdat de <text:span text:style-name="ifm_span_font.italic_ifm">Beleidsregel Voorzieningen op
verzorgingsplaatsen langs rijkswegen</text:span> meerdere keren is gewijzigd,
wordt omwille van de leesbaarheid ook een geconsolideerde tekst gepubliceerd op
de website
open.rws.nl. Aan deze laatste tekst kunnen geen rechten
worden ontleend, deze is uitsluitend ter informat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32161</text:span><text:tab/>22 december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32161</text:span><text:tab/>22 december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Infrastructuur en Waterstaat van 21 november 2023 tot wijziging van de Beleidsregel Voorzieningen op verzorgingsplaatsen langs rijkswegen, in verband met de inwerkingtreding van de Omgevingswet</dc:title>
    <meta:user-defined meta:name="OVERHEIDop.DienstAgentschapInstellingOfProject/DC.creator">Rijkswaterstaat</meta:user-defined>
    <meta:user-defined meta:name="OVERHEIDop.configuratie">https://repository.officiele-overheidspublicaties.nl/MasterConfiguraties/MC-OEP-StcrtBvasAnderBvas-Web/1.10/xml/MC-OEP-StcrtBvasAnderBvas-Web.xml</meta:user-defined>
    <meta:user-defined meta:name="OVERHEIDop.steltVast"/>
    <meta:user-defined meta:name="OVERHEIDop.StcrtID/DC.identifier">stcrt-2023-32161</meta:user-defined>
    <meta:user-defined meta:name="OVERHEIDop.datumEindeReactietermijn"/>
    <meta:user-defined meta:name="OVERHEIDop.Rubriek/DC.type">ander besluit van algemene strekking</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2161</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OVERHEID.TaxonomieBeleidsagenda/OVERHEID.category">Verkeer | Weg</meta:user-defined>
    <meta:user-defined meta:name="DC.title">Besluit van de Minister van Infrastructuur en Waterstaat van 21 november 2023 tot wijziging van de Beleidsregel Voorzieningen op verzorgingsplaatsen langs rijkswegen, in verband met de inwerkingtreding van de Omgevingswet</meta:user-defined>
    <meta:user-defined meta:name="DCTERMS.alternative"/>
    <meta:user-defined meta:name="DCTERMS.W3CDTF/OVERHEIDop.datumOndertekening">2023-11-21</meta:user-defined>
    <meta:user-defined meta:name="DCTERMS.W3CDTF/DCTERMS.available">2023-12-22</meta:user-defined>
    <meta:user-defined meta:name="OVERHEIDop.Ruimtelijkplan/OVERHEIDop.bekendmakingBetreffendePlan"/>
  </office:meta>
</office:document-meta>
</file>