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541</text:p>
          </table:table-cell>
        </table:table-row>
        <table:table-row table:style-name="staatscourant.koprow1">
          <table:covered-table-cell/>
          <table:covered-table-cell/>
          <table:table-cell office:value-type="string" table:style-name="staatscourant.publicatiedatumcel">
            <text:p>6 november</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terinzagelegging van de aanvraag tot goedkeuring
van een voorstel van TenneT voor het wijzigen van de methodologie bedoeld in
artikel 50, vierde lid, van de Verordening (EU) 2017/2195 van 28 november 2017
tot vaststelling van richtsnoeren voor elektriciteitsbalancering, Autoriteit
Consument en Markt</text:h>
      <text:h text:style-name="ifm_p_font.bold_mt.5.08mm_page.keep-with-next_ifm" text:outline-level="3">Zaaknummer ACM/23/186165</text:h>
      <text:p text:style-name="ifm_p_mt.4.23mm_ifm">1.  Op 29 september 2023 heeft de Autoriteit Consument en Markt (hierna: de
ACM) van TenneT TSO B.V. een aanvraag ontvangen tot goedkeuring van het
voorstel voor het wijzigen van de methodologie bedoeld in artikel 50, vierde
lid, van de Verordening (EU) 2017/2195 van 28 november 2017 tot vaststelling
van richtsnoeren voor elektriciteitsbalancering (hierna: EB Verordening). Deze
methodologie voorziet in de verrekenregels voor beoogde energie-uitwisseling
tussen asynchroon geconnecteerde transmissiesysteembeheerders.</text:p>
      <text:p text:style-name="ifm_p_ifm">2.  Op grond van artikel 5, eerste lid en artikel 5, derde lid, onderdeel k,
van de EB Verordening en artikel 2, tweede lid, van het Besluit van 19 december
2018, houdende regels ter uitvoering van Europese verordeningen betreffende de
interne energiemarkt beslist de ACM over de goedkeuring.</text:p>
      <text:p text:style-name="ifm_p_ifm">3.  Op grond van artikel 5, zesde lid, van de EB Verordening dient de ACM
binnen zes maanden na ontvangst van het voorstel door de laatste betrokken
regulerende instantie een besluit te nemen. Voor zover bekend heeft de laatste
betrokken regulerende instantie de aanvraag op 29 september 2023
ontvangen.</text:p>
      <text:p text:style-name="ifm_p_ifm">4.  De aanvraag is gepubliceerd op de internetpagina van de ACM (www.acm.nl).</text:p>
      <text:p text:style-name="ifm_p_mt.3.7mm_ifm">Belanghebbenden die opmerkingen wensen te maken over de aanvraag wordt
verzocht deze kenbaar te maken aan de ACM. Zienswijzen dienen uiterlijk
20 november 2023 op onderstaand adres te zijn ontvangen. Onder vermelding van
het zaaknummer ACM/23/186165 kunt u uw schriftelijke zienswijze richten aan de
Autoriteit Consument en Markt, Directie Energie, Postbus 16326, 2500 BH, Den
Haag. Vanwege de Coronacrisis kunt u tijdelijk ook post digitaal naar ons
sturen, via ACM-Post@acm.nl. U wordt verzocht uw reactie ook per e-mail te
sturen naar: secretariaat.DE@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30541</text:span><text:tab/>6 november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30541</text:span><text:tab/>6 november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terinzagelegging van de aanvraag tot goedkeuring van een voorstel van TenneT voor het wijzigen van de methodologie bedoeld in artikel 50, vierde lid, van de Verordening (EU) 2017/2195 van 28 november 2017 tot vaststelling van richtsnoeren voor elektriciteitsbalancering, Autoriteit Consument en Markt</dc:title>
    <meta:user-defined meta:name="OVERHEID.ZelfstandigBestuursorgaan/DC.creator">Autoriteit Consument en Markt</meta:user-defined>
    <meta:user-defined meta:name="OVERHEIDop.configuratie">https://repository.officiele-overheidspublicaties.nl/MasterConfiguraties/MC-OEP-StcrtOverigOverig-Web/1.10/xml/MC-OEP-StcrtOverigOverig-Web.xml</meta:user-defined>
    <meta:user-defined meta:name="OVERHEIDop.steltVast"/>
    <meta:user-defined meta:name="OVERHEIDop.StcrtID/DC.identifier">stcrt-2023-30541</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0541</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terinzagelegging van de aanvraag tot goedkeuring van een voorstel van TenneT voor het wijzigen van de methodologie bedoeld in artikel 50, vierde lid, van de Verordening (EU) 2017/2195 van 28 november 2017 tot vaststelling van richtsnoeren voor elektriciteitsbalancering, Autoriteit Consument en Markt</meta:user-defined>
    <meta:user-defined meta:name="DCTERMS.W3CDTF/DCTERMS.available">2023-11-06</meta:user-defined>
  </office:meta>
</office:document-meta>
</file>