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3-2109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bold_ifm" style:family="text" style:name="ifm_span_font.bold_ifm">
      <style:text-properties fo:font-weight="bold"/>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090</text:p>
          </table:table-cell>
        </table:table-row>
        <table:table-row table:style-name="staatscourant.koprow1">
          <table:covered-table-cell/>
          <table:covered-table-cell/>
          <table:table-cell office:value-type="string" table:style-name="staatscourant.publicatiedatumcel">
            <text:p>28 juli</text:p>
          </table:table-cell>
        </table:table-row>
        <table:table-row>
          <table:covered-table-cell/>
          <table:covered-table-cell/>
          <table:table-cell office:value-type="string" table:style-name="staatscourant.publicatiedatumcel">
            <text:p>202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het instellen van een tijdelijk gebied met beperkingen: TGB Heerlen, ten behoeve van het testen van medische toepassingen door onbemande luchtvaartuigen</text:h>
      <text:p text:style-name="ifm_p_font.italic_mt.7.4mm_ifm">Datum 20 juli 2023</text:p>
      <text:p text:style-name="ifm_p_font.italic_ifm">Nummer ILT-2023/3462</text:p>
      <text:p text:style-name="ifm_p_mt.3.7mm_ifm">De Minister van Infrastructuur en Waterstaat,</text:p>
      <text:p text:style-name="ifm_p_mt.3.7mm_ifm">Handelende in overeenstemming met de Minister van Defensie;</text:p>
      <text:p text:style-name="ifm_p_mt.3.7mm_ifm">Gelezen het verzoek van 14 april 2023 van Helicus.</text:p>
      <text:p text:style-name="ifm_p_mt.3.7mm_ifm">Overwegende dat:</text:p>
      <text:p text:style-name="ifm_p_ifm">–  De Europese Unie het stimuleert om transport te verduurzamen, in dit geval specifiek het vervoeren van medische goederen tussen Nederland en Duitsland;</text:p>
      <text:p text:style-name="ifm_p_ifm">–  het doel van de vluchten is om te onderzoeken welke bijdrage Unmanned Aircraft Systems (hierna: UAS) kunnen leveren aan medische zorg;</text:p>
      <text:p text:style-name="ifm_p_ifm">–  deze testen en experimenteren met Beyond Visual Line Of Sight UAS vluchten (hierna: BVLOS vluchten) op deze route alleen kunnen plaatsvinden in gesegregeerd luchtruim;</text:p>
      <text:p text:style-name="ifm_p_ifm">–  Helicus veiligheidsmaatregelen treft om de onbemande luchtvaartuigen te separeren van het overige luchtverkeer en;</text:p>
      <text:p text:style-name="ifm_p_ifm">–  Helicus tijdens uitvoering van deze vluchten tevens in het bezit moet zijn van een geldige Operational Authorization (OA), ofwel een Europese vergunning voor de uitvoering van deze vluchten.</text:p>
      <text:p text:style-name="ifm_p_mt.3.7mm_ifm">Gelet op artikel 9 van het Besluit luchtverkeer 2014 en de geldende Nationale beperkingen voor BVLOS vluchten met onbemande luchtvaartuigen;</text:p>
      <text:h text:style-name="ifm_p_font.bold_mt.5.08mm_page.keep-with-next_ifm" text:outline-level="2">Artikel<text:s/>1<text:s/></text:h>
      <text:p text:style-name="ifm_p_mt.4.23mm_ifm">1.  ter bescherming van het luchtverkeer tijdens het uitvoeren van test- en demonstratievluchten met onbemande luchtvaartuigen wordt het tijdelijk gebied met beperkingen (TGB) Heerlen aangewezen, begrensd door de volgende coördinaten en hoogten:</text:p>
      <text:p text:style-name="ifm_p_ifm">•  van 50°46'33.24”N 006° 04'47.55"E, naar 50°53'03.31"N 005°59'34.83"E, naar 50°51'41.40"N 005°55'30.58"E langs de grens van de Maastricht CTR, naar 50°51'12.24"N 005°54'59.89"E, naar 50°44'44.36"N 006° 00'07.09"E en terug naar 50°46'33.24”N 006° 04'47.55"E voor zover dit binnen de Nederlandse FIR (EHAA) valt;</text:p>
      <text:p text:style-name="ifm_p_ifm">•  van grondniveau tot 1500ft AMSL (zie afbeelding).</text:p>
      <text:p text:style-name="ifm_p_mt.3.7mm_ifm">2.  Het TGB Heerlen kan worden geactiveerd met inachtneming van de in artikel 2 genoemde voorschriften en beperkingen voor ten hoogste tien (10) kalenderdagen in de periode van 15 september 2023 tot en met 30 juni 2024, van maandag tot en met vrijdag op tijdstippen tussen 08:30 uur en 12:30 uur plaatselijke tijd en uitsluitend binnen de daglichtperiode.</text:p>
      <text:p text:style-name="ifm_p_mt.3.7mm_page.break-before_ifm"><draw:frame draw:name="Afbeelding1" draw:style-name="frame.picture" draw:z-index="1" svg:height="103mm" svg:width="103mm" text:anchor-type="paragraph" style:rel-height="scale" style:rel-width="scale"><draw:image draw:filter-name="PNG - Portable Network Graphics" xlink:actuate="onLoad" xlink:href="Pictures/stcrt-2023-21090-001.png" xlink:show="embed" xlink:type="simple"/></draw:frame><draw:frame draw:name="Bron3" draw:style-name="frame.bron" text:anchor-type="as-char" svg:width="103mm" svg:y="0mm"><draw:text-box><text:p text:style-name="ifm_p_mt.2mm_ifm">Afbeelding: TGB Heerlen</text:p></draw:text-box></draw:frame></text:p>
      <text:h text:style-name="ifm_p_font.bold_mt.5.08mm_page.keep-with-next_ifm" text:outline-level="2">Artikel<text:s/>2<text:s/></text:h>
      <text:p text:style-name="ifm_p_mt.4.23mm_ifm">Voor het uitvoeren van vluchten in het TGB zoals bedoeld in artikel 1, gelden de volgende voorschriften en beperkingen:</text:p>
      <text:p text:style-name="ifm_p_ifm">a.  Het TGB is verboden voor al het luchtverkeer met uitzondering van:</text:p>
      <text:p text:style-name="ifm_p_ifm">i.  vluchten door of in opdracht van de Landelijke eenheid, afdeling Luchtvaart, vluchten voor zoek- en reddingsacties (SAR) en spoedeisende medische vluchten (HEMS), en hulpdiensten brandweer en douane, na coördinatie met Beek APP;</text:p>
      <text:p text:style-name="ifm_p_ifm">ii.  UAS deelnemend aan dit SAFIR-READY very large demonstrator project, opererend onder en volgens voorwaarden van een geldige Europese exploitatievergunning (Operational Authorization) zoals bedoeld in verordening (EU) nr. 2019/947, inclusief (waar nodig) een goedkeuring voor een cross borderoperatie/confirmation;</text:p>
      <text:p text:style-name="ifm_p_ifm">iii.  vluchten van Modelvliegclub Aero 79 zijn toegestaan tot 150 meter voor de lint bebouwing grenzend aan provinciale weg N278.</text:p>
      <text:p text:style-name="ifm_p_ifm">b.  indien er met meerdere UAS’s tegelijkertijd wordt gevlogen, mag er uitsluitend in één richting worden gevlogen waarbij de UAS’s zich achter elkaar bevinden en het vliegpad volgen;</text:p>
      <text:p text:style-name="ifm_p_ifm">c.  het is niet toegestaan intentioneel van het aangevraagde vliegpad af te wijken;</text:p>
      <text:p text:style-name="ifm_p_ifm">d.  de maximale vlieghoogte binnen de TGB bedraagt 90 meter (300 voet) boven de grond (AGL);</text:p>
      <text:p text:style-name="ifm_p_ifm">e.  minimaal 48 uur van tevoren vraagt Helicus een NOTAM aan om de betreffende TGB te activeren. Deze NOTAM wordt aangevraagd via de operationele helpdesk (OHD) LVNL;</text:p>
      <text:p text:style-name="ifm_p_ifm">f.  voorafgaand aan de NOTAM aanvraag zal eerst toestemming gevraagd moeten worden aan de Airspace Flow Management Unit voor het activeren van de TGB per telefoon of email;</text:p>
      <text:p text:style-name="ifm_p_ifm">g.  indien een NOTAM is uitgegeven, maar de activiteit niet doorgaat, laat Helicus de NOTAM intrekken;</text:p>
      <text:p text:style-name="ifm_p_ifm">h.  Helicus neemt ten minste 30 minuten voor de start en direct na afloop van de activiteiten contact op met EHBK Tower;</text:p>
      <text:p text:style-name="ifm_p_ifm">i.  bij het eerste contact wordt het telefoonnummer bekend gemaakt waarop de coördinator binnen Helicus beschikbaar is tijdens activatie van het TGB;</text:p>
      <text:p text:style-name="ifm_p_ifm">j.  Helicus zorgt voor informatieverstrekking van alle te identificeren gebruikers van het TGB en andere luchtvaart belanghebbenden, hierin wordt de inhoud van deze beschikking en andere werkafspraken duidelijk uiteengezet;</text:p>
      <text:p text:style-name="ifm_p_ifm">k.  zichtvliegvoorwaarden (inclusief de separatie verantwoordelijkheden) voor VFR verkeer zijn binnen de TGB’s onverminderd van toepassing.</text:p>
      <text:p text:style-name="ifm_p_ifm">l.  indien er significante wijzigingen plaats vinden in de operatie, worden deze doorgegeven aan de ILT.</text:p>
      <text:h text:style-name="ifm_p_font.bold_mt.5.08mm_page.keep-with-next_ifm" text:outline-level="2">Artikel<text:s/>3<text:s/></text:h>
      <text:p text:style-name="ifm_p_mt.4.23mm_ifm">1.  Het niet of niet volledig nakomen van de voorschriften of beperkingen kan aanleiding zijn deze beschikking in te trekken.</text:p>
      <text:p text:style-name="ifm_p_mt.3.7mm_ifm">2.  Het handelen in strijd met deze beschikking levert een strafbaar feit op.</text:p>
      <text:h text:style-name="ifm_p_font.bold_mt.5.08mm_page.keep-with-next_ifm" text:outline-level="2">Artikel<text:s/>4<text:s/></text:h>
      <text:p text:style-name="ifm_p_mt.4.23mm_ifm">Deze beschikking treedt in werking met ingang van 15 september 2023 en vervalt met ingang van 1 juli 2024.</text:p>
      <text:p text:style-name="ifm_p_font.italic_mt.3.7mm_ifm">DE MINISTER VAN INFRASTRUCTUUR EN WATERSTAAT,<text:line-break/>namens deze,<text:line-break/>Inspecteur Luchthavens en Luchtruim, Afdeling Vergunningverlening rail en luchtvaart.<text:line-break/>M.<text:s/>Das<text:line-break/>Senior Inspecteur</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fm">–  de naam en het adres van de indiener;</text:p>
      <text:p text:style-name="ifm_p_ifm">–  de dagtekening;</text:p>
      <text:p text:style-name="ifm_p_ifm">–  een omschrijving van het besluit waartegen het bezwaar is gericht;</text:p>
      <text:p text:style-name="ifm_p_ifm">–  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text:h text:style-name="ifm_p_font.bold_mt.5.08mm_page.break-before_ifm" text:outline-level="4">TOELICHTING</text:h>
      <text:p text:style-name="ifm_p_mt.4.23mm_ifm">Het project SAFIR-READY doet, als onderdeel van het Europese onderzoeksinstituut SESAR JU, onderzoek naar welke bijdrage UAS’s kunnen leveren aan (urgente) medische zorg. Om dit onderzoek goed te kunnen uitvoeren is het noodzakelijk hiervoor praktijktesten uit te voeren, in dit geval in samenwerking met Zuyderland Medisch Centrum te Heerlen.</text:p>
      <text:p text:style-name="ifm_p_mt.3.7mm_ifm">Eerdere testvluchten met dit systeem zijn succesvol uitgevoerd binnen een gecontroleerde omgeving. Het is nu noodzakelijk om de vluchten te testen in een omgeving welke aansluit bij de praktijk. Tijdens de praktijktesten wordt er buiten zicht afstand, het zogenaamde Beyond Visual Line Of Sight (BVLOS), gevlogen. Vanwege de geldende nationale beperkingen voor BVLOS vluchten met onbemande luchtvaartuigen in de categorie SPECIFIEK kan dit alleen in een door de overheid aangewezen gebied zoals in de vorm van een tijdelijk gebied met beperkingen, bedoeld in artikel 9 van het Besluit luchtverkeer 2014.</text:p>
      <text:p text:style-name="ifm_p_mt.3.7mm_ifm">Om de separatie normen te bepalen is gekeken naar de elevatie tussen het grondniveau en zeeniveau. Het hoogste punt gelegen in vliegroute binnen het TGB is afgerond 213 meter (699 voet) boven zee niveau (hierna AMSL). Indien er op 295 voet (90 meter) boven de grond (AGL) wordt gevlogen, dan wordt er gevlogen op afgerond 1000 ft AMSL. Dit is van belang omdat de bemande luchtvaart refereert naar AMSL op deze hoogte. Rekening houdend met een veiligheidsbuffer is de hoogte van de TGB 1500 voet.</text:p>
      <text:p text:style-name="ifm_p_mt.3.7mm_ifm">De veiligheidsbuffer wordt bepaald door drie onderdelen. Ten eerste het maximum (300 voet) dat bemand verkeer mag afwijken van de gekozen hoogte voordat deze als niet compliant wordt beschouwd. Ten tweede de ruimte die de drone mag afwijken, dit is in deze situatie afgerond 100 voet. Ten derde is voor het separeren van bemande luchtvaart ten opzichte van onbemande luchtvaart in deze situatie gekozen voor een separatie van 100 voet. Hierdoor is de totale veiligheidsbuffer 500 voet. Het bemande luchtverkeer wordt hierdoor beperkt, om die reden vindt activatie van TGB Vaals-Heerlen alleen in de ochtend plaats van 8:30 uur tot 12:30 uur plaatselijke tijd en op werkdagen.</text:p>
      <text:p text:style-name="ifm_p_mt.3.7mm_ifm">De aangevraagde vliegroute maakt gelijktijdige activiteiten op Modelvliegclub Aero’79 wel mogelijk, er is voldoende laterale separatie om die reden zijn activiteiten op Modelvliegclub Aero’79 toegestaa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3 nr. 21090</text:span><text:tab/>28 juli 202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3 nr. 21090</text:span><text:tab/>28 juli 202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chikking van de Minister van Infrastructuur en Waterstaat, houdende het instellen van een tijdelijk gebied met beperkingen: TGB Heerlen, ten behoeve van het testen van medische toepassingen door onbemande luchtvaartuigen</dc:title>
    <meta:user-defined meta:name="OVERHEIDop.DienstAgentschapInstellingOfProject/DC.creator">Inspectie Leefomgeving en Transport</meta:user-defined>
    <meta:user-defined meta:name="OVERHEIDop.configuratie">https://repository.officiele-overheidspublicaties.nl/MasterConfiguraties/MC-OEP-StcrtVergunningenAndereBesch-Web/1.12/xml/MC-OEP-StcrtVergunningenAndereBesch-Web.xml</meta:user-defined>
    <meta:user-defined meta:name="OVERHEIDop.steltVast"/>
    <meta:user-defined meta:name="OVERHEIDop.StcrtID/DC.identifier">stcrt-2023-21090</meta:user-defined>
    <meta:user-defined meta:name="OVERHEIDop.datumEindeReactietermijn"/>
    <meta:user-defined meta:name="OVERHEIDop.Rubriek/DC.type">andere beschikking</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090</meta:user-defined>
    <meta:user-defined meta:name="DCTERMS.W3CDTF/OVERHEIDop.jaargang">2023</meta:user-defined>
    <meta:user-defined meta:name="OVERHEIDop.versieInformatie"/>
    <meta:user-defined meta:name="OVERHEID.Ministerie/DCTERMS.publisher">Ministerie van Binnenlandse Zaken en Koninkrijksrelaties</meta:user-defined>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dienst en agentschap</meta:user-defined>
    <meta:user-defined meta:name="OVERHEID.TaxonomieBeleidsagenda/OVERHEID.category">Verkeer | Luchtvaart</meta:user-defined>
    <meta:user-defined meta:name="DC.title">Beschikking van de Minister van Infrastructuur en Waterstaat, houdende het instellen van een tijdelijk gebied met beperkingen: TGB Heerlen, ten behoeve van het testen van medische toepassingen door onbemande luchtvaartuigen</meta:user-defined>
    <meta:user-defined meta:name="DCTERMS.W3CDTF/DCTERMS.available">2023-07-28</meta:user-defined>
  </office:meta>
</office:document-meta>
</file>